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2in"/>
    </style:style>
    <style:style style:name="co2" style:family="table-column">
      <style:table-column-properties fo:break-before="auto" style:column-width="0.78125in"/>
    </style:style>
    <style:style style:name="co3" style:family="table-column">
      <style:table-column-properties fo:break-before="auto" style:column-width="4.42708333333333in"/>
    </style:style>
    <style:style style:name="co4" style:family="table-column">
      <style:table-column-properties fo:break-before="auto" style:column-width="5.88541666666667in"/>
    </style:style>
    <style:style style:name="ro1" style:family="table-row">
      <style:table-row-properties style:row-height="0.177083333333333in" fo:break-before="auto" style:use-optimal-row-height="true"/>
    </style:style>
    <style:style style:name="ta1" style:family="table" style:master-page-name="PageStyle_5f_新聞稿">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able-cell-properties fo:wrap-option="wrap" style:vertical-align="middle"/>
      <style:paragraph-properties/>
    </style:style>
    <style:style style:name="T0" style:family="text">
      <style:text-properties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office:automatic-styles>
  <office:body>
    <office:spreadsheet>
      <table:table table:name="新聞稿" table:style-name="ta1" table:print="false">
        <office:forms form:automatic-focus="false" form:apply-design-mode="false"/>
        <table:table-column table:style-name="co2" table:default-cell-style-name="ce-1"/>
        <table:table-column table:style-name="co3" table:default-cell-style-name="ce-1"/>
        <table:table-column table:style-name="co4" table:default-cell-style-name="ce-1"/>
        <table:table-column table:style-name="co1" table:default-cell-style-name="ce15" table:number-columns-repeated="253"/>
        <table:table-row table:style-name="ro1">
          <table:table-cell table:style-name="ce15" office:value-type="string">
            <text:p>發布日期</text:p>
          </table:table-cell>
          <table:table-cell table:style-name="ce15" office:value-type="string">
            <text:p>標題</text:p>
          </table:table-cell>
          <table:table-cell table:style-name="ce15" office:value-type="string">
            <text:p>內容</text:p>
          </table:table-cell>
          <table:table-cell table:number-columns-repeated="252"/>
        </table:table-row>
        <table:table-row table:style-name="ro1">
          <table:table-cell table:style-name="ce15" office:value-type="string">
            <text:p>2022-12-29</text:p>
          </table:table-cell>
          <table:table-cell table:style-name="ce15" office:value-type="string">
            <text:p>運星艦光榮除役，將移撥高科大繼續朝教育航道前進</text:p>
          </table:table-cell>
          <table:table-cell table:style-name="ce21" office:value-type="string">
            <text:p>運星艦為我國現存唯一燈塔補給艦，過去35年來運補臺灣各離島燈塔物資，使其點亮海上光明燈守護大海，隨著燈塔逐步自動化，運星艦已於今(111)年4月底卸下任務。航港局葉協隆局長表示，為紀念運星艦對燈塔管理之特殊意義與貢獻，特將該艦移撥國立高雄科技大學以延續其教學與歷史價值，故於今日（12/29）辦理運星艦除役典禮，藉由辦理此次活動，希望使民眾能了解燈塔補給幕後英雄的過往事蹟與貢獻。

運星艦係於中國造船公司基隆總廠建造，並於76年12月28日交船，服務迄今約35年，主要任務為偏遠離島燈塔物資補給，隨著交通的便捷及科技的進步，多數偏遠燈塔皆已建立完善的補給方式，另如目斗嶼燈塔、彭佳嶼燈塔等無人居住之島嶼，亦逐步推動燈塔自動化，不再需要運星艦運補油料，又運星艦船舶證書於4月效期已至，為撙節公帑不再辦理續證，因此運星艦正式停航除役。

運星艦所艤裝屬具為35年前所配且多已絕版不可得，除役後將該艦移撥國立高雄科技大學除可讓學生鑑往知來，熟稔各時期航行設備外，藉由本次典禮舉行，更可讓民眾了解運星艦維繫燈塔正常運行，與燈塔同為守護我國海域安全的功臣。故特別邀請交通部祁文中次長擔任移撥儀式見證人，由航港局葉協隆局長親手將代表運星艦的舵輪移交給國立高雄科技大學俞克維副校長，並頒發感謝狀予運星艦艦長及重要幹部。典禮結束後將開放現場民眾至艦上作最後巡禮並贈送限量紀念品，完成對運星艦的道別。

聯 絡 人：航安組 呂學鳳科長
聯絡電話：02-89786801</text:p>
          </table:table-cell>
          <table:table-cell table:number-columns-repeated="252"/>
        </table:table-row>
        <table:table-row table:style-name="ro1">
          <table:table-cell table:style-name="ce15" office:value-type="string">
            <text:p>2022-12-23</text:p>
          </table:table-cell>
          <table:table-cell table:style-name="ce15" office:value-type="string">
            <text:p>交通部航港局111年第四次航海人員測驗榜示</text:p>
          </table:table-cell>
          <table:table-cell table:style-name="ce21" office:value-type="string">
            <text:p>111年第四次航海人員測驗於12月23日上午在交通部航港局舉行榜示。本次測驗報名人數726人，全程到考人數650人，一、二等船副、管輪等類科成績合格人數一等船副67人、一等管輪35人、二等船副6人、二等管輪3人，共計111人，合格率為17.08%。


	


	近年來航運業發展興盛，有興趣投入航海工作者也不少，三所海事院校因應業界需要亦有開設航輪學士後專班，本次學士後參測人員合格率一等船副20%、一等管輪40%，學士後參測人員合格率為32.26%較整體測驗合格率17.08%高出許多，學士後專班學生雖然修業時間較短，但實力也不容小覷。


	


	航港局表示，測驗榜示後，應考人可利用航港單一窗口服務平臺MTNet查詢榜單及登入帳號密碼列印成績通知單。應考人如欲複查成績，應在榜示之次日起10日內（111年12月24日起至112年1月2日止），登入航港單一窗口服務平臺MTNet 「航海人員測驗管理子系統」內之「線上申請作業」點選「成績複查申請」，依序填具資料並送出網路申請即可。


	


	112年度第一次航海人員測驗將於112年3月11至12日舉行，採網路報名，報名時間自111年12月31日0時起至112年1月9日下午5時止。詳情請至航港單一窗口服務平臺MTNet 航海人員測驗管理子系統查詢。


	


	聯 絡 人：船員組 呂云馨 科長


	聯絡電話：02-89782642</text:p>
          </table:table-cell>
          <table:table-cell table:number-columns-repeated="252"/>
        </table:table-row>
        <table:table-row table:style-name="ro1">
          <table:table-cell table:style-name="ce15" office:value-type="string">
            <text:p>2022-12-22</text:p>
          </table:table-cell>
          <table:table-cell table:style-name="ce15" office:value-type="string">
            <text:p>航港局積極研議封港標準配套措施，兼顧航安與港口效率</text:p>
          </table:table-cell>
          <table:table-cell table:style-name="ce21" office:value-type="string">
            <text:p>航港局指出，先前因受強勁東北季風及與颱風環流產生共伴效應影響下，臺中港有暫停船舶進港領航作業長達數日情況，造成船舶數日無法進港影響港區作業，航港局就此事滾動檢討，多次邀集臺中港務分公司、臺中港引水人辦事處及船務代理公會等相關單位研議放寬方案，將先前風速標準 20 公尺/秒暫停引領情況，實質放寬至 22 公尺/秒(僅部分船席、船種與船型為安全考量不得進港)，放寬程度已有成效。


	


	航港局說明，國家運輸安全委員會針對109年臺北港「引水船與麒龍貨輪碰撞導致翻覆」等重大事故提出安全改善事項，建議訂定引水人受天候影響無法引領標準，航港局在兼顧安全及營運因素下，比照鄰近特性相近之麥寮港，訂定平均風速達20公尺/秒以上(約8級風力上限)為標準，鑑於臺中港環境天候特殊，風速時常超過上述標準，在聽取港區業者意見及引水人安全考量下，航港局已重新檢討在風速22公尺/秒安全條件下，再予放寬引領限制，在111年12月16日至18日強烈東北季風期間，符合風速22公尺/秒條件以下船舶有80%已實際進港，已大幅減少港外滯留情形，成效顯著。


	


	航港局強調，雖臺中港深受臺灣海峽狹管效應影響至鉅，造成特殊海氣象影響船舶進出營運，惟在觀察收集中長期風力數據後，航港局仍將會同臺中港務分公司持續評估，規劃明(112)年初再次滾動檢討訂定更加適合臺中港風力引領標準，以達雙贏局勢。


	


	聯 絡 人：中部航務中心 周子軒 科長


	聯絡電話：04-23690677</text:p>
          </table:table-cell>
          <table:table-cell table:number-columns-repeated="252"/>
        </table:table-row>
        <table:table-row table:style-name="ro1">
          <table:table-cell table:style-name="ce15" office:value-type="string">
            <text:p>2022-12-17</text:p>
          </table:table-cell>
          <table:table-cell table:style-name="ce15" office:value-type="string">
            <text:p>入冬首波寒流來襲 航港局籲旅客做好禦寒準備</text:p>
          </table:table-cell>
          <table:table-cell table:style-name="ce21" office:value-type="string">
            <text:p>寒流來襲，12月18日局部空曠地區最低溫可能下探到5度，交通部航港局表示，冬季東北季風強勁，為保障搭乘海運旅客安全，請搭船旅客務必加強保暖，並已請各相關單位和海運業者加強因應措施以維護相關工作人員及旅客之安全。

航港局說明，依據中央氣象局預報資料，入冬第一道寒流將於16日深夜增強，週末期間沿海及離島有9-10級強陣風、部分地區甚至可達11級，預計下週一寒流勢力減弱，各地氣溫才逐漸回升。因此，航港局呼籲寒流影響期間搭乘船舶旅客，務必加強自身保暖措施，尤其年長者與心血管疾病患者，需特別留意攜帶禦寒衣物及藥物，注意自身健康狀況。航港局同時已請各港口管理機關確實要求海運業者，即時提供相關天氣預報資訊、提醒旅客注意保暖，提供溫熱水供旅客飲用。如搭乘船舶發生不適，應儘速通報目的港口之醫療救護體系即時救護；港區從業人員亦應注意保暖，隨時注意氣溫變化訊息。

航港局表示，因應寒流可能造成影響，已請各國際商港、國內商港、離島、島際交通船等業者加強因應措施，隨時留意寒流及風浪情況，也建議搭船旅客行前確認航班資訊。

聯 絡 人：港務組 張志豪 科長
聯絡電話：02-89782956</text:p>
          </table:table-cell>
          <table:table-cell table:number-columns-repeated="252"/>
        </table:table-row>
        <table:table-row table:style-name="ro1">
          <table:table-cell table:style-name="ce15" office:value-type="string">
            <text:p>2022-12-09</text:p>
          </table:table-cell>
          <table:table-cell table:style-name="ce15" office:value-type="string">
            <text:p>航港局公告「海員新星培育計畫」完整獲選名單</text:p>
          </table:table-cell>
          <table:table-cell table:style-name="ce21" office:value-type="string">
            <text:p>交通部航港局結合社服團體、航商、海事校院及政府部門等四方資源，共同合作的「海員新星培育計畫」，繼11月11日公告第一波獲選名單後，航港局持續為同學進行第二次遴選作業，今(9)日公告本年度獲選完整名單，計27名學生獲選。


	


	為了推動海員新星培育計畫，鼓勵更多畢業生就讀海事校院，航港局今年度在兼顧疫情防疫之下，以線上及實體方式雙軌並行方式進行宣傳，也特別製作影片介紹計畫內容及海員職業，更邀請了多位船員於說明會現場現身說法，分享商船船員求學歷程及船上生活甘苦談，讓年輕學子更了解船員的培訓歷程及海上服務的經歷，共計辦理了17場次說明會，吸引了八百多位師生及家長熱情參與。本年度「海員新星培育計畫」透過產、官、學、社四方合作努力下，獲得相當不錯的成果，除海員新星培育計畫向下扎根航商提供45位名額外，另學士後多元專長培力課程計有51位學生入學、產學合作獎助學金計有67位獎助名額及乙級船員訓練班計有117位參訓，今年度總計提供280位培訓機會，提供在學學生及社會人士對於升學或就業的另一種選擇。


	


	第二階段海員新星向下札根計畫獲選的同學包含目前就讀國立臺灣海洋大學商船學系的黃禕晨，黃同學在就學期間，對船副職責與技術有更多的了解，堅定自己想要上船工作的想法，在師長宣傳「海員新星培育計畫」後，認為參加計畫有助於自己未來的職涯發展，決定嘗試報名。得知獲選後，也表示這個好消息讓自己更有動力準備「航海人員測驗」，希望可以順利通過測驗，早日投入船員職場。


	


	最後，航港局也再次感謝博幼基金會、長榮海運、陽明海運、萬海航運、裕民航運、中鋼運通、光明航運、世邦海運、各海事校院及參與過說明會的師生及家長，明年度的宣傳活動及遴選方法也正規劃中，另外未來辦理船員體驗活動及教師海員職業研習營等活動，希望讓更多學生及民眾投入船員職業，歡迎有興趣了解計畫的學校可與該局聯繫，一起加入海員行業，共同讓臺灣航運產業的發展更加燦爛。


	


	聯 絡 人：船員組 黃奕僑 科長


	聯絡電話：02-89788036</text:p>
          </table:table-cell>
          <table:table-cell table:number-columns-repeated="252"/>
        </table:table-row>
        <table:table-row table:style-name="ro1">
          <table:table-cell table:style-name="ce15" office:value-type="string">
            <text:p>2022-12-08</text:p>
          </table:table-cell>
          <table:table-cell table:style-name="ce15" office:value-type="string">
            <text:p>航港局中軌道衛星輔助搜救系統獲國際搜救組織正式驗測通過  有效提升搜救效能</text:p>
          </table:table-cell>
          <table:table-cell table:style-name="ce21" office:value-type="string">
            <text:p>交通部航港局今(8)日表示，已於12月7日接獲國際電信開發股份有限公司(ITDC)通知，Cospas-Sarsat第67屆理事會議，已正式確認我國中軌道衛星輔助搜救系統通過審查，宣告我國中軌道衛星輔助搜救系統正式啟用，將可有效縮短急難事件搜救時間及提升搜救效率。

航港局表示，臺灣在1992年以「國際電信開發股份有限公司（ITDC）」名義加入Cospas-Sarsat，配合Cospas-Sarsat發展新一代中軌道衛星輔助搜救系統，航港局已於107年底完成衛星地面接收站（MEOLUT）及臺北任務管制中心(下稱TAMCC)軟硬體建置，系統已可正常穩定接收涵蓋區域內遇險信標告警訊息。但要正式上線提供服務，需經過Cospas-Sarsat MEOLUT及TAMCC兩項審查通過，其中MEOLUT已於108年11月通過Cospas-Sarsat審查，MCC驗測則因我國屬於西北太平洋資料配送區域(North West Pacific Data Distribution Region,NWPDDR），各國需與日本任務管制中心(下稱JAMCC)進行測試後，再由其提送報告至Cospas-Sarsat審查通過後，始能參與國際衛星輔助搜救系統運作。我國於110年底即與JAMCC進行連線啟用測試，續於111年10月28日通過Cospas-Sarsat專家工作小組(EWG)初審後，提送第67次理事會議；該會議於11月16日至29日召開，我國由ITDC、航港局、運安會、漁業署等以視訊方式組團與會，經11月16日審查，我國臺北任務管制中心啟用驗測報告已獲得通過。全世界計有6大資料配送區域，我國屬西北太平洋區（NWPDDR），上層結點為日本，其下成員有臺灣、韓國、中國、香港、越南，我國為NWPDDR中第1位通過驗測國家。

航港局進一步說明，原低軌衛星系統（LEO）等待衛星通過及下載的時間往往造成1小時以上的延遲才能確認定位或再次更新定位，中軌道衛星系統（MEO）衛星數多，可即時偵測定位，每分鐘持續更新，而且即使移動中也可定位，發出第一筆訊息後的10分鐘內95%定位準確度可達5公里以內。本次臺北任務管制中心啟用驗測報告已獲理事會審查通過並正式公布，我國中軌道衛星輔助搜救系統臺北任務管制中心正式上線提供服務，可提供我國獲得更快速、精確之船舶、航空器或個人在遇險時所發出之警訊定位資料，有效縮短搜救時間及提升搜救效率，另藉由MEOSAR系統亦可透過國際合作模式建立良好的搜救互助機制，確保海空運輸的安全。

聯 絡 人：航安組 蔡俊業科長
聯絡電話：02-89782563</text:p>
          </table:table-cell>
          <table:table-cell table:number-columns-repeated="252"/>
        </table:table-row>
        <table:table-row table:style-name="ro1">
          <table:table-cell table:style-name="ce15" office:value-type="string">
            <text:p>2022-11-25</text:p>
          </table:table-cell>
          <table:table-cell table:style-name="ce15" office:value-type="string">
            <text:p>航港局第2屆「航港大數據創意應用競賽」 成果驚艷</text:p>
          </table:table-cell>
          <table:table-cell table:style-name="ce21" office:value-type="string">
            <text:p>交通部航港局今(11/25)日舉辦第2屆「航港大數據創意應用競賽」頒獎典禮及成果發表會，頒發社會組及學生組前三名及佳作共高達38萬元獎金，並展現得獎作品內容。本次得獎作品自疫情趨勢、本國國際商港貨櫃進出口、貨物流向、海難事件、航業政策分析及本國海運經貿未來發展機會等面向，讓數據會說話也更活化，展現航港大數據的創新與應用，成果令人驚艷。


	


	航港局表示，新冠疫情加速了航運數位化，現今數據多元且龐雜，新舊概念更迭迅速，航港局所建置之「航港發展資料庫」，蒐集豐富且大量航港相關新聞、各國際組織訊息及海運重要國家之航港資訊等數據資料，亦不斷擴大資料庫的資料屬性及內容，以作為航港產業政策評估的基石；今年再度舉辦競賽是希望持續鼓勵國內各界專家好手，包含航運、交通、大數據、資訊、國際貿易及統計等不同領域之企業及大學生，透過多面向分析及應用航港大數據，並結合時事及產業動態，提出新穎的創見與規劃，活化龐大且繁雜的數據資料，增進數據的效益價值，為臺灣航港業界帶來耳目一新的應用實效。


	


	擔任評審委員的中華民國輪船商業同業公會全國聯合會林沛樵秘書長致詞時表示，自本次的競賽可觀察到實務面及學術面創造出的價值，期待後續航港大數據創意應用競賽一屆比一屆更好；中華民國船務代理商業同業公會全國聯合會包嘉源秘書長也表達，航港發展資料庫是一個寶庫，需要重視與應用它，本次社會組可發現有資訊專業結合海運業務，學生組也出現非海運專業科系隊伍參賽，表示受各界的重視，這是一個好的現象；台灣國際物流暨供應鏈協會秦玉玲名譽理事長表示，這次競賽活動，可看到第1屆與第2屆的傳承，許多優秀團隊提出創新的主題，是一個良性競爭的平臺；國立臺灣海洋大學趙時樑教授亦感謝航港局舉辦這個有意義的競賽，可讓隱藏在電腦的數據資料，產生更好的價值。


	


	航港局表示，相較去年首屆競賽，本次提高參賽獎金，共吸引35隊好手報名參賽，社會組與學生組前三名分別獲10萬元、5萬元及2萬元獎金，另取佳作5名、獎金8仟元。社會組由「軟體積木」、「愛臺灣·新藍海」及「數據對不隊」獲選前3名，各提出「軟體積木實現航港商情平臺雛型以貨物流向為例」、「新藍海策略平臺-臺灣海運經貿發展機會」及「以『航港發展資料庫』數據分析為臺灣爭口氣」等主題。學生組則由「南能可貴」、「航航出狀元」及「R平方」獲選前3名，各提出「數據南不倒-新南向海運資訊平臺」、「臺灣各國際港貨櫃進出口商業智慧動態分析」及「『病毒』是港口的蜜糖還是毒藥?」等參賽主題。


	


	航港局表示，本屆賽事亦發生有趣的情況，首屆參加的隊伍捲土重來，今年獲得佳績；也有去年首屆報名學生組的學生，畢業之後，重新組團來參加社會組。航港局強調，隨著科技的進步，如何有效運用數據支援政策，非常重要，未來航港局將持續舉辦「航港大數據創意應用競賽」，並期待有更多優秀人才參與，為臺灣航港相關領域的研究發展培育英才，並不斷注入新意與活力。


	


	


	聯 絡 人：企劃組 陳志佩 科長


	聯絡電話：02-89782842</text:p>
          </table:table-cell>
          <table:table-cell table:number-columns-repeated="252"/>
        </table:table-row>
        <table:table-row table:style-name="ro1">
          <table:table-cell table:style-name="ce15" office:value-type="string">
            <text:p>2022-11-22</text:p>
          </table:table-cell>
          <table:table-cell table:style-name="ce15" office:value-type="string">
            <text:p>交通部航港局公告112年舉辦4次航海人員測驗計畫</text:p>
          </table:table-cell>
          <table:table-cell table:style-name="ce21" office:value-type="string">
            <text:p>交通部航港局公告112年航海人員測驗期日計畫暨參測須知，預計於3、6、8及11月辦理4次測驗，該測驗分一等船副、一等管輪（含加註）、二等船副、二等管輪（含加註）及電技員等類別。


	航港局表示，有關參測資格、應測科目、試題題型、成績計算與及格方式，依照「船員訓練檢覈及申請核發證書辦法」規定辦理，並已載明於參測須知。另再次提醒所有應考人於報名時務必確認參測身分為「參測」或是「補測」，曾經參加本項測驗，並已有1科以上科目及格且於保留期限內者，應勾選「補測」，請參測者請務必詳加閱讀參測須知。


	臺灣四面環海，海洋運輸為我國對外貿易不可或缺的事業，歡迎有志青年及早投入海事職場。本測驗詳細資訊，可至航港單一窗口服務平臺 MTNet 公開服務項下「航海人員測驗專區」查詢。


	


	聯 絡 人：船員組 呂云馨 科長


	聯絡電話：02-89782642</text:p>
          </table:table-cell>
          <table:table-cell table:number-columns-repeated="252"/>
        </table:table-row>
        <table:table-row table:style-name="ro1">
          <table:table-cell table:style-name="ce15" office:value-type="string">
            <text:p>2022-11-19</text:p>
          </table:table-cell>
          <table:table-cell table:style-name="ce15" office:value-type="string">
            <text:p>111年第四次航海人員測驗今、明2天登場</text:p>
          </table:table-cell>
          <table:table-cell table:style-name="ce21" office:value-type="string">
            <text:p>交通部航港局今(19)日表示，111年第四次航海人員測驗11月19日、20日兩日於臺北華夏科技大學及高雄正修科技大學兩試區辦理，計有726名考生報考，首日測驗類別為一等船副及二等管輪，第一節應考157人，到考人數145人，到考率92.36%。


	


	交通部航港局表示，本次測驗報名相當踴躍，尤其是南部考區計有387人應考(較去年同期296人，增加約30%)，因應國內Covid-19疫情趨緩，航港局配合調整相關防疫措施，除確診者無法應試外，其餘考生皆可順利應考，為提供考生安心的應考環境，參加測驗考生仍應配戴口罩，入場前須進行手部酒精消毒，每日測驗結束後亦會進行試場消毒清潔工作。


	


	交通部航港局為達成船員養成之教、訓、考、用合一，降低產學落差、求學就業無縫接軌及提高上船率，吸引青年投入航海職場，一直以優化船員人力資源為目標，航海人員測驗試題之深廣不再侷限於過去考古題，建議考生多加吸收最新航運趨勢、海事法規及海技知識，才能對答題更有把握。


	


	航輪科系學生的職涯發展可說是非常多元，在校求學時期即可完成相關的船員專業訓練或報名參加航海人員測驗，規劃未來工作目標，無論是循序晉升至管理級船員；或是存到第一桶金後轉職到岸勤或港埠相關工作，都可以按照自己的興趣及職涯做選擇。航港局期待有更多優秀學子投入航海的事業，千里之行始於足下，只要能以正面積極的心態面對航海工作，一定可以在航海專業領域獲得一番成就。


	


	本次測驗為今年度最後1次測驗，預計12月23日榜示，112年度測驗期日計畫將於11月22日公布，請有意願報名的考生隨時留意航港局公布的最新資訊，報名時詳讀參測須知，儘早完成報名手續。


	


	航港局表示，考畢試題及答案將於11月21日在交通部航港局第二代航港單一窗口服務平臺 MTNet航海人員測驗管理子系統 公布。如有試題疑義，應於該次測驗結束之次日起3日內，亦即於11月23日前，登入「航海人員測驗管理子系統」內之「線上申請作業」點選「試題疑義申請」。


	


	聯 絡 人：船員組 呂云馨 科長


	聯絡電話：02-89782642</text:p>
          </table:table-cell>
          <table:table-cell table:number-columns-repeated="252"/>
        </table:table-row>
        <table:table-row table:style-name="ro1">
          <table:table-cell table:style-name="ce15" office:value-type="string">
            <text:p>2022-11-18</text:p>
          </table:table-cell>
          <table:table-cell table:style-name="ce15" office:value-type="string">
            <text:p>「LIGHTHOME：以光為家—燈塔人的故事」 11月18~27日於剝皮寮歷史街區展出</text:p>
          </table:table-cell>
          <table:table-cell table:style-name="ce21" office:value-type="string">
            <text:p>交通部航港局今(18)日於臺北市萬華剝皮寮歷史街區舉辦「LIGHTHOME：以光為家—燈塔人的故事」展覽開幕活動，在同為燈塔守家庭出身的交通部常務次長祁文中以及多位長年在燈塔服務的燈塔人與燈塔人家族的共同見證下，為期10日的展覽揭開序幕。


	


	本次展覽以「燈塔人」—那些在燈塔守、家族以及從事相關工作的人為主軸，燈塔守需要忍受在孤立的環境工作，並時常配合輪調更換工作地點，對自身、家庭都是很大的挑戰，展覽彙集燈塔人與家人的口述歷史，拍攝10組燈塔人故事影片，將過去燈塔人工作、生活的經驗呈現出來，讓更多人了解到燈塔的人文故事。


	


	航港局局長葉協隆表示，本次展覽以燈塔人的視角，並從「家」為出發點，展覽名稱的「LIGHTHOME：以光為家」，即是將燈塔英文的「lighthouse」轉化，凸顯出過往燈塔守駐守燈塔，以燈塔為家的特點。而「以光為家」的巧思則在於燈塔形象為指引海上的明燈，但在那道光之後，燈塔人要如何去讓這道光發光，並守護光不會熄滅，那是需要全身心的投入才能達成的事。


	


	未來航港局也會將人物故事彙整，於12月出版專書，希望能藉由這次影片、專書及展覽，為燈塔人文歷史傳承作寶貴的紀錄與傳承。


	


	本次「LIGHTHOME：以光為家—燈塔人的故事」展覽，除於剝皮寮歷史街區視聽室每日輪播10組燈塔人影片外，另外設有展間介紹10組燈塔人的故事、燈塔知識、各燈塔風情照，並特別設有VR實境，讓觀展的民眾可以體驗到燈塔守在孤島、海角的燈塔上的感覺。


	


	「LIGHTHOME：以光為家—燈塔人的故事」影音紀錄實體展於11月18日至27日（每週一公休）於萬華剝皮寮歷史街區147號、149號視聽室展出，歡迎有興趣的民眾於期間內前往觀展。


	


	


	聯 絡 人：航安組 呂學鳳 科長


	聯絡電話：02-8978-6801</text:p>
          </table:table-cell>
          <table:table-cell table:number-columns-repeated="252"/>
        </table:table-row>
        <table:table-row table:style-name="ro1">
          <table:table-cell table:style-name="ce15" office:value-type="string">
            <text:p>2022-11-14</text:p>
          </table:table-cell>
          <table:table-cell table:style-name="ce15" office:value-type="string">
            <text:p>我國完成海事公約實地稽核 獲國際稽核員高度肯定</text:p>
          </table:table-cell>
          <table:table-cell table:style-name="ce21" office:value-type="string">
            <text:p>交通部航港局於11月14日上午舉辦IMO稽核閉幕會議，由國際海事組織的3位稽核員Cahit先生、Leslie先生、Hannan先生總結從11月7日開始，為期6天的稽核，稽核員除了與交通部航港局、內政部、環保署、運安會、海洋委員會海保署、海巡署、國搜中心、大氣海洋局及臺灣港務公司等多個單位進行業務面談，也赴高雄港、臺灣電子航行圖中心及基隆海岸電台實地考察港口國管制、危險品、港口收受設施、VTS、電子海圖及領海通報等業務，在每個領域皆進行了相當深入的探討，結果顯示我國海事管理體制，已有效履行海事公約責任，在內國法化程序、公權力行使、水文調查、氣象服務、搜救及海事調查等諸多領域均建置系統並有具體成效，期待我國後續透過跨機關協調機制，持續推動我國整體海事管理系統精進發展。


	


	主任稽核員Cahit先生表示，稽核作業的目的在於確保世界各國一致性及有效的履行國際海事公約，對於我國的努力及表現給予高度肯定，明確表示臺灣有效履行國際海事公約責任，並期待臺灣持續完成國際海事組織所發布未盡清單、健全人員訓練及績效評估等作業，同時說明IMO的稽核制度是循環式品質管理的概念，需透過不斷的滾動檢討、精進，才能確保海事公約的有效履行。


	


	葉協隆局長強調，稽核制度受世界各港口國管制組織列為評估船舶風險的指標之一，本次實地稽核作業已經順利完成，後續我國會將正式的稽核成果報告透過臺加海事技術合作備忘錄委由加拿大COMART公司遞交給IMO秘書長、東京備忘錄、巴黎備忘錄以及美國海岸巡防隊，並在3家國際海運期刊發布稽核成果，讓世界知道我國積極履行國際公約的努力，提升臺灣航運國際競爭力。


	   


	聯 絡 人：船舶組 黃宇欣 科長


	聯絡電話：02-89782625</text:p>
          </table:table-cell>
          <table:table-cell table:number-columns-repeated="252"/>
        </table:table-row>
        <table:table-row table:style-name="ro1">
          <table:table-cell table:style-name="ce15" office:value-type="string">
            <text:p>2022-11-11</text:p>
          </table:table-cell>
          <table:table-cell table:style-name="ce15" office:value-type="string">
            <text:p>Stars are Born！ 第一批海員新星耀眼誕生</text:p>
          </table:table-cell>
          <table:table-cell table:style-name="ce21" office:value-type="string">
            <text:p>交通部航港局首次結合社會團體、航商、海事校院及政府部門等四方資源，共同合作推出「海員新星培育計畫」，以促進我國海運產業人才培育、永續發展並兼顧社會公益，營造「多贏共好」局面。「海員新星培育計畫」提供就學至就業一條龍培育，並提供學雜費、住宿費及生活津貼，讓參與學生求學及就業無後顧之憂，今(11)日公告第一波獲選名單，計有24名學生獲選。


	


	目前就讀國立高雄科技大學龎錡瑄同學，原先高職就讀的是資訊處理科，考量陸地工作日趨競爭及對船舶海洋的探索，經縝密思考後，大學決定就讀航運技術系，在學期間除積極學習專業課程外，雖因家庭因素需在課餘時間打工，但也透過在美式餐廳打工的機會，多接觸外籍人士，訓練膽識及口才，也因此增加自身英文能力，得知獲選參加計畫時，更確定自己畢業後目標，加入海員的行列，希望未來能將所學貢獻航運產業。


	


	此外，航港局今年特別與博幼基金會合作，基金會也鼓勵輔導的同學參與計畫，來自國立澎湖高級海事水產職業學校的顏嘉鍇同學，因為在漁村長大，從小聽著身旁大人分享海上見聞，耳濡目染進而嚮往海上人生，雖然才剛進入輪機科就讀，顏嘉鍇也期許自己能不斷強化船員專業訓練，朝夢想「輪機長」邁進，航向屬於自己的未來。


	


	航港局特別感謝博幼基金會、七大航商及全臺各海事院校的熱情參與，讓計畫可以持續推動下去，這一批沒有獲選的同學也不要灰心，航港局將持續進行第二次遴選，預計於今年11月下旬公告第二波獲選名單。未來航港局也將持續與各界合作，希望可以為偏鄉、原鄉的家庭、青年學子翻轉人生，一起跟著臺灣航運產業在世界的舞臺繼續發光發熱。


	


	


	聯 絡 人：船員組 黃奕僑 科長


	聯絡電話：02-8978-8036</text:p>
          </table:table-cell>
          <table:table-cell table:number-columns-repeated="252"/>
        </table:table-row>
        <table:table-row table:style-name="ro1">
          <table:table-cell table:style-name="ce15" office:value-type="string">
            <text:p>2022-11-09</text:p>
          </table:table-cell>
          <table:table-cell table:style-name="ce15" office:value-type="string">
            <text:p>航海人員測驗自11月9日起 開放下載測驗通知書 提醒考生配合防疫措施</text:p>
          </table:table-cell>
          <table:table-cell table:style-name="ce21" office:value-type="string">
            <text:p>交通部航港局訂於11月19至20日舉辦111年第四次航海人員測驗，分別假新北市華夏科技大學及高雄市正修科技大學兩試區舉行，自即(9)日起於航海人員測驗專區開放下載測驗通知書及健康關懷表。


	


	為使考生參測過程順遂，航港局請考生自行下載測驗通知書，先行檢視相關測驗資訊；防疫措施部分，考量國內COVID-19疫情雖趨緩，航港局提醒考生於測驗期間仍應確實遵守防疫事項，包括應全程配戴口罩、嚴禁試場內非必要之交談及移動、勤洗手消毒、口罩髒污或潮濕時應立即更換。


	


	航港局指出，測驗當日考生進入試區時，應配戴口罩及本人身分證件，以利試務人員辨別身分；如有「自主健康管理」或身體不適等情況，需據實告知工作人員，以判斷是否安排於備用試場應試。


	


	另為降低感染風險，考生如為確診者 (5+n之『5』)，不得參加本次測驗；如為自主健康管理者(5+n的『n』)，則應至備用試場應試，備用試場皆使用隔板及配合梅花座並加大座位間距。本次測驗原則禁止考生親友陪考，如確有特殊需求，得事先向航港局提出申請。


	


	航港局表示，本次測驗考生如因傳染病防治法規定之居家隔離或居家檢疫措施，無法應試者，請檢具證明文件，於測驗後10天內向航港局申請退費。有關因應疫情所採取之最新措施，考生可至交通部航港局航港單一窗口服務平臺MTNet航海人員測驗管理子系統查詢。此外，航港局再次提醒考生，如參測資格為暫准報名者，請於測驗當日攜帶相關學分證明文件至試務辦公室辦理資格驗證。


	


	


	聯 絡 人：船員組 呂云馨 科長


	聯絡電話：02-89782642</text:p>
          </table:table-cell>
          <table:table-cell table:number-columns-repeated="252"/>
        </table:table-row>
        <table:table-row table:style-name="ro1">
          <table:table-cell table:style-name="ce15" office:value-type="string">
            <text:p>2022-11-07</text:p>
          </table:table-cell>
          <table:table-cell table:style-name="ce15" office:value-type="string">
            <text:p>航港局與加拿大COMART公司簽署合作備忘錄  辦理國際海事稽核</text:p>
          </table:table-cell>
          <table:table-cell table:style-name="ce21" office:value-type="string">
            <text:p>交通部航港局於11月7日上午舉辦「國際海事組織準法律文件履行章程(III Code)稽核簽約儀式」，由交通部祁文中次長見證，航港局葉協隆局長與加拿大COMART公司Allan Morrison總裁代表簽署合作備忘錄，加拿大駐台北貿易辦事處Nickel代表、Jager處長、運輸安全委員會許悅玲副主委、中國驗船中心謝謂君董事長均出席觀禮，就為期6天的稽核作業正式揭開序幕。


	


	交通部祁文中次長於致詞時表示，在2014年他擔任航港局長時，就開始推動III CODE自願稽核業務，透過稽核瞭解國際上的做法，在此之後，航港局建立了品質管理系統、成立了海事中心，我國在2019年並成立了獨立的海事調查機關－運輸安全委員會，期許我國可以透過本次稽核，讓各國看到臺灣海事體系之成效，並進而帶動我國航運業提升競爭力。


	   


	葉協隆局長強調，臺灣與加拿大海事體系技術合作計畫已合作多年，雙方並透過加拿大COMART國際公司作為合作聯繫窗口，是支持我國海事管理技術發展的重要計畫，透過與加拿大海事體系的充分交流，有效的協助我國海事相關人員(如PSCO)持續提升專業知能，同時即時提供了國際海事相關資訊，期待雙方未來能持續緊密合作，共同促進國際海事管理的永續發展。


	


	加拿大COMART公司Allan Morrison總裁表示，加拿大與中華民國透過臺加海事技術合作備忘錄已合作超過20年，每年加拿大均指派專業海事背景之講師來臺授課，累計到現在已有100多位海事專家來臺，很高興加拿大能與中華民國對於海事制度有長期的合作。


	


	國際海事稽核是國際海事組織(IMO)近年推動的重要業務，自西元2016年生效為強制性稽核，透過對各會員國實地稽核，以確保IMO所制定的準法律文件，包含海上人命安全國際公約(SOLAS)、防止船舶污染國際公約(MARPOL)、航海人員訓練發證及當值標準(STCW)、載重線(LL)、船舶噸位丈量(TONNAGE)及船舶避碰(COLREG)等6大國際公約、所屬章程及相關決議案，在各國均能有效實施、履行，進而促進整體海事安全及海上環境保護業務的發展。本次航港局再度與加拿大攜手合作，邀請稽核員來臺實施6天實地稽核，期望透過稽核持續精進我國海事管理制度，達到同步世界先進國家的水準，讓世界再次看見臺灣在海運上的努力。


	


	


	聯 絡 人：船舶組 黃宇欣 科長


	聯絡電話：02-89782625</text:p>
          </table:table-cell>
          <table:table-cell table:number-columns-repeated="252"/>
        </table:table-row>
        <table:table-row table:style-name="ro1">
          <table:table-cell table:style-name="ce15" office:value-type="string">
            <text:p>2022-10-28</text:p>
          </table:table-cell>
          <table:table-cell table:style-name="ce15" office:value-type="string">
            <text:p>航港局辦理「111 年遊艇航行安全宣導說明會」提升遊艇航安</text:p>
          </table:table-cell>
          <table:table-cell table:style-name="ce21" office:value-type="string">
            <text:p>近年來遊艇海上遊憩活動發展熱絡，使用自用或非自用遊艇做為海洋休閒活動，已成為時下受歡迎的海洋娛樂活動之一，交通部航港局為提升遊艇航行安全，於今(28)日於安平港辦理「111 年遊艇航行安全宣導說明會」，蒞臨會場有嘉南地區遊艇船主及業者、遊艇訓練機構、臺南市政府、嘉義縣政府及公民營單位約50 人熱情參與。


	


	本次宣導說明會內容包括遊艇航行安全、遊艇監理及檢丈業務說明，特邀高雄科技大學教授蘇東濤講授遊艇航行安全，蘇教授針對遊艇駕駛須具備航程評估、緊急應處機制及旅客安全管理、遊艇之港區航行規則、海上救生及消防設備使用及維護等進行精闢解說。另航港局說明遊艇相關法規、安全檢查機制及遊艇入境申請及船舶監理業務等，讓遊艇使用者了解法之合規性。


	


	航港局表示，在政府鼓勵人民知道海洋、親近海洋政策之下，更要勇敢進入海洋，因此加強民眾從事遊艇活動安全知識刻不容緩，期盼經由本次宣導說明會，透過各方意見交流，共同精進遊艇航行安全。


	


	聯絡人： 南部航務中心 蔡惠喻 科長


	聯絡電話： 06-3000275</text:p>
          </table:table-cell>
          <table:table-cell table:number-columns-repeated="252"/>
        </table:table-row>
        <table:table-row table:style-name="ro1">
          <table:table-cell table:style-name="ce15" office:value-type="string">
            <text:p>2022-10-28</text:p>
          </table:table-cell>
          <table:table-cell table:style-name="ce15" office:value-type="string">
            <text:p>航港局積極協助滯留船員  安排建業輪8位印尼籍船員返國</text:p>
          </table:table-cell>
          <table:table-cell table:style-name="ce21" office:value-type="string">
            <text:p>「建業輪」8位印尼籍船員將於10月29日搭機返國，目前停靠高雄港已超過半年之久的「建業輪」，船上共有8名印尼籍船員及1名中國籍船員，航港局為積極處理船上滯留船員，請船東僱用2名台籍船員加上原船1名大陸籍船員符合留船人員規定後，得讓8名印尼船員下船遣返回國，並於10月28日協同疾病管制署、移民署、海關、高雄港務警察總隊辦理8名印尼籍船員下船入境，並安排至駐台北印尼經濟貿易代表處高雄庇護所安置休息，隔日10月29日再從小港機場搭機返回印尼雅加達。


	


	多哥籍「建業輪」(JIAN YE)雜貨船，船東為香港籍長發公司(CHEUNG FAT SHIPPING COMPANY LIMITED)，原本今年1月29日從高雄港開往南韓，航行中因海象不佳，2月中返回基隆港外錨區下錨，不幸錨鏈斷裂，船舶失去動力漂流至澎湖海域，航港局為避免發生災害及海域污染事件，緊急啟動開口合約派拖船拖帶進高雄港停靠，迄今已8個多月。


	


	在「建業輪」停靠高雄港期間，船方曾因為資金不足棄置不理，導致船上物資斷缺並積欠船員薪資，航港局隨即協請天主教海員宗會及駐台北印尼經濟貿易代表處，協助提供物資補給，以維持船員基本生活所需，並以港口國與人道立場，不定時至碼頭邊關懷安撫船員，及瞭解船員身心狀況與需求。


	


	航港局表示，配合中央流行疫情指揮中心公告自111年10月13日開放外籍人員入境，船方原安排8名緬甸籍船員10月來台交換船員，但因船舶相關證書逾期，導致船員簽證無法如期申請，航港局為加速辦理印尼籍船員遣返事宜，協助船方僱用本國籍船員登船交替留守，以符合商港港務管理規則第14條最低安全配額1/3留守船員人數。


	


	聯 絡 人：南部航務中心 楊貴森


	聯絡電話：07-26207531</text:p>
          </table:table-cell>
          <table:table-cell table:number-columns-repeated="252"/>
        </table:table-row>
        <table:table-row table:style-name="ro1">
          <table:table-cell table:style-name="ce15" office:value-type="string">
            <text:p>2022-10-27</text:p>
          </table:table-cell>
          <table:table-cell table:style-name="ce15" office:value-type="string">
            <text:p>強化離岸風電船員培訓機制 航港局與6家培訓機構簽署船員培訓計畫MOU</text:p>
          </table:table-cell>
          <table:table-cell table:style-name="ce21" office:value-type="string">
            <text:p>航港局為落實離岸風電船員之培訓機制，今(10/27)日與財團法人金屬工業研究中心、臺灣風能訓練股份有限公司、國立臺灣海洋大學、國立高雄科技大學、臺北海洋學校財團法人臺北海洋科技大學、財團法人中華航業人員訓練中心等6家培訓機構簽署「本國籍(離岸風電船舶)船員培訓計畫合作備忘錄(MOU)」，共同合作開設適用之離岸風電訓練課程，讓我國離岸風電船員更具國際競爭力。


	


	為落實離岸風電船員培訓工作，航港局已於111年9月23日修正公告「非本國籍工作船申請停泊國際商港以外之其他港灣口岸作業要點」第七點，自111年10月31日起，外國籍離岸風電船可以採提供培訓經費方式，由培訓機構代為訓練具相關技能之離岸風電船員供業界聘用，達到離岸風力發電技術本土化之目的。


	


	航港局表示，希望經由此培訓計畫的實施，讓船員能夠強化專業，於商船或離岸風電船舶上適格合適的工作，也藉此提升我國離岸風力發電自主能力，穩定培育能源供給提供合適之本土化專業人才。


	


	聯 絡 人：船員組 林澄政科長


	聯絡電話：02-89786288</text:p>
          </table:table-cell>
          <table:table-cell table:number-columns-repeated="252"/>
        </table:table-row>
        <table:table-row table:style-name="ro1">
          <table:table-cell table:style-name="ce15" office:value-type="string">
            <text:p>2022-10-24</text:p>
          </table:table-cell>
          <table:table-cell table:style-name="ce15" office:value-type="string">
            <text:p>國際郵輪來臺解封! 指揮中心核定郵輪操作指引，歡迎國際郵輪造訪臺灣</text:p>
          </table:table-cell>
          <table:table-cell table:style-name="ce21" office:value-type="string">
            <text:p>中央流行疫情指揮中心於今(24)日正式核定交通部陳報的國際郵輪掛靠入境及母港作業操作指引，並同時解除109年2月6日函示禁止國際郵輪靠泊我國港口的「禁郵令」，正式宣告國際郵輪來臺解封。交通部航港局也同步於今日將指揮中心核定的操作指引函知郵輪相關業者，歡迎國際郵輪儘快恢復造訪臺灣，促進郵輪產業發展。


	


	航港局表示，國際郵輪掛靠入境及母港作業操作指引是參考歐盟、美國與澳洲郵輪防疫措施，就旅客、郵輪業者及旅行業應具備資格等重點，並考量郵輪屬人群高度密集、長航程、脆弱族群旅客比例相對高的特殊旅遊型態所擬定。關於母港作業部分，建議旅客登船前接種至最新疫苗建議接種劑次滿14天，登船時須具當日或前一日家用快篩陰性結果(登船日有症狀，須再次快篩)，另由郵輪業者提供防疫包，建議旅客於航程中每3天進行快篩。若旅客於自主防疫期間建議暫緩登船；如需搭乘，登船後須每2日快篩至自主防疫期滿；倘出現陽性確診者，航程期間輕症於船上隔離，重症下船就醫，確診者之密切接觸者，由船醫每日進行快篩。掛靠入境旅遊部分，除疫苗部分與母港操作相同建議外，下船入境前須提供登岸當日或前一日內快篩陰性結果(登岸日有症狀，須再次快篩)，始得入境。當郵輪發生具規模疫情或持續發生傳播鏈，不論母港或掛靠郵輪，業者均應配合主管機關採取調整航程、限縮旅客登岸遊覽等加強性或預防性控制措施。


	


	隨著全球疫苗施打普及與整體疫情漸趨緩和，歐、美、澳洲、亞洲的新加坡與南韓等地區郵輪已陸續復航，指揮中心在10月13日擴大國境開放後，核定交通部陳報的國際郵輪操作指引，宣布國際郵輪得以復航臺灣，相關郵輪業者均表示肯定及歡迎。航港局後續將會同港務公司及觀光局加強行銷，以吸引更多郵輪來臺彎靠或以母港操作方式，提供國人旅遊服務，加速郵輪產業的復甦。


	


	航港局並表示，即日起郵輪靠泊進行加油加水及民生物資補給將比照商船模式辦理，同步停止適用「因應嚴重特殊傳染性肺炎申請國際郵輪靠泊國際商港進行加油加水及民生物資補給作業程序」，國際郵輪運補作業將恢復為疫情前作業方式。


	


	聯 絡 人：航務組 杜文允科長


	聯絡電話：02-89788020</text:p>
          </table:table-cell>
          <table:table-cell table:number-columns-repeated="252"/>
        </table:table-row>
        <table:table-row table:style-name="ro1">
          <table:table-cell table:style-name="ce15" office:value-type="string">
            <text:p>2022-10-21</text:p>
          </table:table-cell>
          <table:table-cell table:style-name="ce15" office:value-type="string">
            <text:p>航港局與漁業署攜手，遊艇泊區發展計畫申請補助準備起跑！</text:p>
          </table:table-cell>
          <table:table-cell table:style-name="ce21" office:value-type="string">
            <text:p>親近海洋，向海致敬更進一步！交通部航港局與行政院農業委員會漁業署攜手合作，將啟動「遊艇泊區整體發展計畫」前置作業，開始受理地方政府申請遊艇泊區相關補助經費。


	


	國內遊艇活動風氣日益興盛，為鼓勵國人透過遊艇親近海洋，並帶動遊艇產業發展，交通部航港局與行政院農業委員會漁業署於112至114年共同推動「遊艇泊區整體發展計畫」，為中央機關首次針對遊艇泊區之發展進行整體之規劃及建設。透過輔導地方政府辦理轄內水域整體盤點規劃、針對具發展遊艇泊區潛力之水域進行可行性評估，最後落實硬體改善建設，以提供友善優質之遊艇泊區設施。


	


	航港局表示，為加速計畫執行，111年10月31日將邀集地方政府召開計畫啟動會議，向地方政府說明計畫補助機制、流程及相關管考規定。航港局另將成立專案辦公室，協助地方政府提出申請遊艇泊區計畫，期能於今(111)年底前完成核定地方政府補助申請計畫等前置行政作業程序，明(112)年旋即開展相關工作。


	


	為使計畫執行過程中，輔導地方政府完善相關規劃及評估作業，航港局進一步指出，已與漁業署於今(111)年8月22日共同訂定遊艇泊區整體發展輔導小組設置要點，並於(111)年8月31日成立，委員小組成員含括交通觀光、都市規劃、港灣工程、營運管理及海洋遊憩等五大領域專家學者及相關部會，透過中央資源整合及全面向之專業輔導，中央、地方與民間三者協力，期能活絡國內遊艇活動風氣，展開海洋活動新扉頁。


	


	


	聯 絡 人：港務組 陳怡妃科長


	聯絡電話：02-89786832</text:p>
          </table:table-cell>
          <table:table-cell table:number-columns-repeated="252"/>
        </table:table-row>
        <table:table-row table:style-name="ro1">
          <table:table-cell table:style-name="ce15" office:value-type="string">
            <text:p>2022-10-21</text:p>
          </table:table-cell>
          <table:table-cell table:style-name="ce15" office:value-type="string">
            <text:p>海運安全自願報告系統即將上線 邀您一起為海運安全把關</text:p>
          </table:table-cell>
          <table:table-cell table:style-name="ce21" office:value-type="string">
            <text:p>為了發掘不利海運安全的潛在風險，及早進行預防改善，以強化航行安全，交通部航港局建置「海運安全自願報告系統」，提供一個保護通報人個人資訊的管道，讓海運從業人員、乘客及一般民眾分享親身經歷或工作領域，通報可能影響海運安全的情況或事件，航港局接獲通報後，將進行嚴謹的查證與專業的研析，針對風險因子提出改善作為，並促請相關業者配合辦理，該自願報告系統具有自願、保密、非懲罰性等特質，預計111年11月11日正式上線，並於航港局官網設置專區（正式上線網址https://msrs.motcmpb.gov.tw），歡迎社會各界多加利用，協助航港局建立更安全的海運經營環境。


	


	為提供便捷的自願報告管道，「海運安全自願報告系統」除於航港局的官網設置專區，並可透過電子郵件或傳真等方式提供報告內容，鼓勵使用者提供姓名及聯繫方式，能讓航港局在必要時取得聯繫，釐清事件真偽及進一步查明問題，在案件處理及運用過程中，對報告人識別性的資料將予以保護，結案時會將其刪除後再進行歸檔，該系統對於不同類型的案件，分別有不同的處理日數，一般性質的案件將於15個工作日回復，另為讓報告人瞭解通報案件的辦理情形，報告處理各階段均適時回復報告人，並會告知最後的處理結果。


	


	航港局表示，重大運輸事故常導致社會付出慘重代價，以往多透過「船舶法」與「船員法」規定的強制性報告機制，以及事後的調查與檢討工作，找出安全缺陷進行改善，以避免事故再次發生；為防患未然，針對海運運輸過程之各種可能風險預為評估，並思考相關避險作為及管控措施，航港局規劃及建置「海運安全自願報告系統」，鼓勵海運從業人員及民眾，主動提供自身或他人於工作中發現非故意的安全疏失或虛驚事件，讓航港局分析事件成因，並發掘潛在於海運系統或制度的問題，進行預防性的應處，以避免後續相關事故的發生。


	


	「安全」是推動航港業務的核心，為打造更安全的海運經營環境，呼籲海運從業人員、乘客及一般民眾，未來能善用「海運安全自願報告系統」，協助航港局發掘不利安全的風險因子，航港局將與大家共同努力，朝零事故的目標邁進！


	


	聯 絡 人：航安組 許銓倫科長


	聯絡電話：02-89786803</text:p>
          </table:table-cell>
          <table:table-cell table:number-columns-repeated="252"/>
        </table:table-row>
        <table:table-row table:style-name="ro1">
          <table:table-cell table:style-name="ce15" office:value-type="string">
            <text:p>2022-10-17</text:p>
          </table:table-cell>
          <table:table-cell table:style-name="ce15" office:value-type="string">
            <text:p>航港局「彰化風場航道交通管理服務中心暨中航辦公大樓」動土  113年完工航安服務再升級</text:p>
          </table:table-cell>
          <table:table-cell table:style-name="ce21" office:value-type="string">
            <text:p>交通部航港局今(17)日舉辦彰化風場航道交通管理服務中心暨中航辦公大樓新建工程動土典禮，由交通部黃荷婷主任秘書到場主典，並與立法院蔡其昌副院長辦公室吳太山主任、林靜儀委員辦公室陳信秀主任、交通部航港局陳賓權副局長、臺灣港務公司臺中港務分公司陳苗鏜副總經理、CIQS及臺中市政府等單位貴賓共同進行祝禱祈福及動土儀式，並邀請臺中在地梧棲中正國小太鼓隊熱鬧開場，一同見證我國航安服務升級再啟新篇章!


	


	黃荷婷主任秘書表示，交通部航港局因應國家綠能政策發展及兼顧維護船舶航行安全，已自去年10月於臺中港信號臺成立啟用「離岸風場航道VTS中心」，完全掌握目前彰化風場航道周邊海域船舶的動態，引導船舶安全有序地通過航道，也能即時通報各種異常事件。未來「彰化風場航道交通管理服務中心暨中航辦公大樓」落成，更將奠定推動「永續綠能」與「航行安全」兼容並蓄發展之基石；因此，交通部將持續督促航港局務必如期如質完成大樓新建工作，於臺中港區創造一個穩重又充滿活力的新行政門戶核心之際，力求建構更安全、更綿密的海上交通安全網。


	


	交通部航港局陳賓權副局長指出，「彰化風場航道交通管理服務中心暨中航辦公大樓」順利於今年都市設計審議通過並取得建照後發包，建築設計揉合「風、檣」映現歷史梧棲漁港竹筏與帆船檣桅林立之光影、投射於今日船舶交通服務與觀測的現代建築機能，呈現文化意涵及當地特色，並於111年8月19日獲頒2022國家卓越建設獎最佳規劃設計類金質獎殊榮。另外，建物周邊也規劃重塑戶外綠廊，達到抗風定沙、保水與微氣候調節的功能，更使基地與相鄰街廓防風林帶串聯形成港口都市綠軸帶，預期可爭取得黃金級綠建築及銅級智慧建築標章，未來除肩負離岸風場航道船舶航行安全交通管理之重責大任，更營造友善親民之洽公環境，讓來訪業者獲得更好的行政服務品質。


	


	新建的「彰化風場航道交通管理服務中心暨中航辦公大樓」位於臺中中橫十一路及中二路口，為地下一層、地上五層的建物，總樓地板面積約2,153坪，由張弘鼎建築師事務所設計監造、錦標營造股份有限公司承攬施作，預期於113年6月中旬完工。屆時將配合第三階段風場區塊開發政策，自現有「離岸風場航道VTS中心」5席位值機人員擴大至18席位，全方位全天候受理船舶進入彰化風場航道、西側及北側海域航道的報到，全程監控上開航道船舶並提供航行安全服務。


	


	


	


	聯絡人：港務組 陳玠佑 科長


	聯絡電話：02-8978-6294</text:p>
          </table:table-cell>
          <table:table-cell table:number-columns-repeated="252"/>
        </table:table-row>
        <table:table-row table:style-name="ro1">
          <table:table-cell table:style-name="ce15" office:value-type="string">
            <text:p>2022-10-14</text:p>
          </table:table-cell>
          <table:table-cell table:style-name="ce15" office:value-type="string">
            <text:p>共同守護航安  航港局攜手臺北市政府公運處完成淡水河聯合災防演習</text:p>
          </table:table-cell>
          <table:table-cell table:style-name="ce21" office:value-type="string">
            <text:p>因應疫情解封及強化淡水河載客船舶航行安全，交通部航港局與臺北市政府公共運輸處首次共同合作舉辦聯合災害防救演習。


	


	與以往由單一部門舉辦災防演習有別，今年首次由中央結合地方政府攜手合辦災防演習，針對淡水河水域船舶較常發生之失火以及人員落水等突發狀況進行演練，模擬船舶於河道中失火、乘客驚慌失措之情境，業者即時啟動應變程序，有秩序的安撫及疏散旅客，同時救援單位於接獲通報後快速抵達現場，配合航線業者互助聯防機制進行滅火及人員救助，成功化解危機；演習總共動員2艘客船、4艘快艇、1輛消防車、2輛救護車、91名參演人員，過程逼真默契成熟，演習後並邀請海洋大學蔡台明教授講授航行安全知識，針對客船及載客小船消防滅火、救生及群眾管理等範疇深入解說及宣導，有效提升業者實務及知識技能。


	


	航港局表示「災害防救無主從，人命安全為首要」，為確保能於第一時間獲報並快速啟動聯防機制，航港局已於去(110)年即邀集轄區內客船業者共同簽立聯防互助意向書，今年結合實際演習，務必確保於災害發生時，公、私部門相關救災機具及人力能迅即投入，以人命救助為首要。本次演習緊湊流暢，救援能量充足，充分展現並宣示中央與地方共同守護航安的決心。


	


	


	聯 絡 人：北部航務中心 江宗威科長


	聯絡電話：02-89782745</text:p>
          </table:table-cell>
          <table:table-cell table:number-columns-repeated="252"/>
        </table:table-row>
        <table:table-row table:style-name="ro1">
          <table:table-cell table:style-name="ce15" office:value-type="string">
            <text:p>2022-10-05</text:p>
          </table:table-cell>
          <table:table-cell table:style-name="ce15" office:value-type="string">
            <text:p>航港局讓世界看見臺灣  「人本航港藍色公路」獲西班牙德雷斯影展旅遊影片類金獎</text:p>
          </table:table-cell>
          <table:table-cell table:style-name="ce21" office:value-type="string">
            <text:p>交通部航港局「人本航港藍色公路」形象影片以交通船冒險、遊艇圓夢及友善郵輪3個故事，推廣藍色公路新型態旅遊模式，獲2022年西班牙德雷斯影展（Terres Festival）旅遊影片類之「動態、航海、雪地及探險旅遊」項金獎!


	


	航港局葉協隆局長表示，近年臺灣海運客運蓬勃發展，搭乘船舶至離島的旅遊人次逐年成長，航港局為強化民眾對海洋觀光活動的認識，積極推廣藍色公路，2021年拍攝交通船冒險篇、遊艇圓夢篇及友善郵輪篇等3支形象影片，期帶領大家由過去以貨運為主、客運為輔的海運環境，轉型為以海洋休閒、觀光發展為主的新海運經營模式。


	


	「人本航港藍色公路」形象影片係透過三種船舶類型的拍攝，結合近年推動的海洋相關政策，如海洋觀光、港灣建設改善、自行車旅遊、遊艇活動等，讓民眾觀看影片也可以感受到海運環境整體的改善。本形象影片由臺灣導演張曼森及李怡慧導演，在34國超過114部影片中脫穎而出，榮獲金獎的殊榮。航港局再次感謝導演及拍攝團隊，在疫情嚴峻的時候，順利完成藍色公路影片，更藉由影片在西班牙德雷斯旅遊影展中的獲獎，成功讓世界看見臺灣以及臺灣的藍色公路。


	


	葉協隆局長並表示，航港局未來將持續以人為本、產業振興的目標下，在航運、港埠、船舶、美學導入等四個面向來推動相關政策，持續優化海運整體環境，另為迎接後疫情觀光振興，也透過行銷推廣與獎助措施，鼓勵航商異業結盟，建立夥伴關係，共同發展海洋觀光，朝產業與運輸模式升級邁進。


	


	補充資料：


	西班牙德雷斯影展（Terres Festival）係西班牙唯一獲選國際旅遊電影節協會（CIFFT）所選拔11個全球代表旅遊影展之一，乃聯合國世界旅遊組織（Organización Mundial del Turismo）認定之官方活動，為全球相關旅遊影音從業人員所推崇之獎項。影展獎座使用加泰隆尼亞自治區（Cataluña）馬斯‧德‧巴爾貝蘭斯（ Mas de Barberans）市所產之棕櫚，編織圍繞成橄欖樹之形狀，盼體現埃布羅山區（Tierras del Ebro）大地上人與自然間之緊密關係。


	


	影片連結：


	交通船冒險篇 


	遊艇圓夢篇 


	友善郵輪篇 


	


	聯 絡 人：航務組 杜文允 科長


	聯絡電話：02-89788020</text:p>
          </table:table-cell>
          <table:table-cell table:number-columns-repeated="252"/>
        </table:table-row>
        <table:table-row table:style-name="ro1">
          <table:table-cell table:style-name="ce15" office:value-type="string">
            <text:p>2022-09-30</text:p>
          </table:table-cell>
          <table:table-cell table:style-name="ce15" office:value-type="string">
            <text:p>高職汽修科畢業的水手通過航海人員測驗 實現夢想更接近一步</text:p>
          </table:table-cell>
          <table:table-cell table:style-name="ce21" office:value-type="string">
            <text:p>111年第三次航海人員測驗於9月30日上午在交通部航港局舉行榜示。本次測驗報名人數668人，全程到考人數583人，一、二等船副、管輪等類科成績合格人數計112人，合格率為19.21%。


	


	黃奕凱第一次參加航海人員測驗就通過一等船副5科測驗科目，取得開啟人生夢想的第一張船票。來自港都高雄83年次的黃奕凱畢業於高職汽車修護科，畢業之後並沒有留在相關行業而輾轉在建築工地工作，他已深刻體認到雖然年輕可以憑靠體力工作，但工作終究還是不穩定，讓他對未來感到迷茫，希望可以找到比較有發展性的工作。


	


	奕凱從小就喜歡大海、與海接觸，潛水、衝浪都難不倒他，還取得營業用動力小船駕照，夢想有一天也可以開著船乘風破浪在無際的海洋遨遊。他說在動力小船駕駛訓練班上課的時候，聽到具有船副經驗的講師分享從事商船船員的工作內容，讓原本還在為未來煩惱不定的他轉念投身船員行列，於是毅然選擇北上到中華航業人員訓練中心報名乙級船員養成班航海科，一心想要奔向大海。在經過2個多月432小時的訓練後，成功結訓並通過評估取得結業證書，且順利進到心儀的航運公司服務，上船後主要都在亞洲航線的貨櫃輪上服務，從航海見習生開始，之後也陸續擔任水手、幹練水手累積經歷。


	


	印象最深刻的航行經驗，是在一趟前往日本清水港的航程，凌晨時刻在接近港灣區域時，他當值在駕駛台操舵準備進港，發現前方約7-8海浬與一艘釣漁船迎艏正遇，該船航行中突然於左前方向左接近，大副指示立刻進行閃避，過程雖然驚險，不過幸好沒有發生任何意外事故，但也讓黃奕凱深刻感受到駕駛台的工作需要高度的專注力，隨時都要注意各種狀況，反應也要很快，才能避免海上事故的發生，事後回想起來，除了真的非常感謝大副的協助，順利解除危機，也為自己上了寶貴的一課。


	


	在海上工作3年之後，黃奕凱感覺需要自我精進，於是選擇重回校園，進入台北海洋科技大學航海科就讀二專，在學期間努力課業，不懂的地方就找資料，尋求系上老師的幫助，為自己找資源。今(111)年6月順利畢業，報名參加航海人員測驗，一次就通過一等船副5科的測驗科目，達成自己設定的目標。


	


	他說現在貨櫃輪上的住艙環境跟伙食都很不錯，十分適應船上的生活模式及環境，在航程中的休息時間，除了娛樂之外，還會看一些投資理財的書籍，加上船員的收入比一般陸上工作都高，未來透過投資，為自己累積財富；他也鼓勵年輕朋友勇於趁著年輕多多挑戰，未來他也期許能夠嘗試更遠的航線，到不同的國家去看看，一邊工作一邊閱歷人生。


	


	航港局表示，本次測驗榜示後，應考人可利用航港單一窗口服務平臺MTNet查詢榜單及登入帳號密碼列印成績通知單。應考人如欲複查成績，應在榜示之次日起10日內（111年10月1日起至111年10月10日止），登入航港單一窗口服務平臺MTNet「航海人員測驗管理子系統」內之「線上申請作業」點選「成績複查申請」，依序填具資料並送出網路申請即可。


	


	111年度第四次航海人員測驗將於111年11月19至20日舉行，採網路報名，報名時間自111年10月2日0時起至11日下午5時止。詳情請至航港單一窗口服務平臺MTNet航海人員測驗管理子系統查詢。


	


	


	聯 絡 人：船員組 呂云馨 科長


	聯絡電話：02-89782642</text:p>
          </table:table-cell>
          <table:table-cell table:number-columns-repeated="252"/>
        </table:table-row>
        <table:table-row table:style-name="ro1">
          <table:table-cell table:style-name="ce15" office:value-type="string">
            <text:p>2022-09-28</text:p>
          </table:table-cell>
          <table:table-cell table:style-name="ce15" office:value-type="string">
            <text:p>麗娜輪通過安平–馬公航線夜間試航，可望帶動臺南澎湖藍色公路旅遊風潮</text:p>
          </table:table-cell>
          <table:table-cell table:style-name="ce21" office:value-type="string">
            <text:p>交通部航港局今(28)日表示，「麗娜輪」已順利通過臺南安平至澎湖馬公航線夜間試航，取得該航線首艘高速客船夜航航線許可，取得夜航資格，未來可望吸引更多遊客早上暢遊臺南，夜宿澎湖之多元玩法，帶動臺南澎湖旅遊周邊觀光效益。


	


	航港局表示，依據高速船安全國際章程的精神，高速船等同於特種船舶，船員必須接受高速船專屬的訓練，訓練只適用於該特定高速船、只適用於該特定的服務型式、也只適用於該特定的航路。因此，高速船業者如要申請新增航線或夜間航行，依規定必須進行航行安全審查，同時要求業者依所申請航線及營運規劃實際航行進行試航，並遴聘外部專家學者會同登船把關，確保無航安疑慮。


	


	東聯航運公司所屬「麗娜輪」，看好國內離島旅遊市場的商機，投入臺南安平-澎湖馬公非固定航線的經營。由於麗娜輪屬高速船，考量遊程安排有夜航需要，日前依規定申請夜航許可，航港局依高速客船航線試航審查程序，安排於9月27日進行「麗娜輪」臺南安平-澎湖馬公航線之夜間航行審查，已順利通過試航審查，搭乘旅客可以更安心、舒適享受離島交通便利，開心欣賞臺灣的夜間海洋美景。


	   


	


	聯絡人： 南部航務中心 蔡惠喻科長


	聯絡電話： 06-3000275</text:p>
          </table:table-cell>
          <table:table-cell table:number-columns-repeated="252"/>
        </table:table-row>
        <table:table-row table:style-name="ro1">
          <table:table-cell table:style-name="ce15" office:value-type="string">
            <text:p>2022-09-26</text:p>
          </table:table-cell>
          <table:table-cell table:style-name="ce15" office:value-type="string">
            <text:p>提供友善旅遊環境 高雄燈塔完善無障礙措施</text:p>
          </table:table-cell>
          <table:table-cell table:style-name="ce21" office:value-type="string">
            <text:p>交通部航港局為推動新型態燈塔觀光，在高雄燈塔園區導入通用化設計改善園區動線，並建立「行動不便者友善旅遊機制」，藉由預約排程及接駁資訊，使位處交通較為不便的高雄燈塔也能讓所有民眾一同來感受燈塔之美。


	


	經閉園辦理整建及修復工程，高雄燈塔於本(9)月8日以全新風貌活化啟用，成為全國首座引進在地輕食、文創展覽，並開放至夜間的燈塔園區，在3天中秋連假期間更湧入超過4,400人次的民眾前來體驗新型態燈塔觀光。


	


	交通部航港局表示，本次高雄燈塔園區除了提供輕食、夜間照明改善外，很重要的部分在於導入通用化設計來調整園區裡的步道系統。因高雄燈塔位於旗後山制高點，內部地形也多有起伏，過去內部步道僅為燈塔勤務所需，因此沒有坡道、扶手等設計，本次為了能讓各年齡層的民眾皆能感受高雄燈塔之美，重新檢討規劃步道系統，並設置坡道、觀景平台，提供更友善的旅遊環境。


	


	除硬體面改善外，交通部航港局在高雄燈塔也建立一套「行動不便者友善旅遊機制」，高雄燈塔的登山步道雖禁止汽、機車通行，但為了讓難以步行登山的行動不便者也能至高雄燈塔參觀，行動不便者可先行去電，與高雄燈塔工作人員排定預計到訪時間、安排無障礙車位，使行動不便者車輛得免受入口管制直接至高雄燈塔。另外交通部航港局也彙整高雄市通用計程車業者及復康巴士等接駁資訊，有需求的民眾可向高雄燈塔工作人員索取，或以高雄市政府「愛接送預約式通用計程車服務網」預約搭乘安排行程。


	


	高雄燈塔 聯絡電話：07-5715021


	


	高雄市通用(無障礙)計程車  


	


	高雄無障礙復康巴士網路訂車系統 


	


	愛接送預約式通用計程車服務網 


	


	聯絡人：航安組 呂學鳳科長


	聯絡電話：02-89786801</text:p>
          </table:table-cell>
          <table:table-cell table:number-columns-repeated="252"/>
        </table:table-row>
        <table:table-row table:style-name="ro1">
          <table:table-cell table:style-name="ce15" office:value-type="string">
            <text:p>2022-09-19</text:p>
          </table:table-cell>
          <table:table-cell table:style-name="ce15" office:value-type="string">
            <text:p>聯利輪船員滯留高雄港 航港局積極提供人道協助</text:p>
          </table:table-cell>
          <table:table-cell table:style-name="ce21" office:value-type="string">
            <text:p>交通部航港局今(19)日表示，聯利輪中國籍楊姓船長未經許可任意下船，已在航港局及相關單位預先部署警力監控下將其逮捕遣送返船。因聯利輪為外籍船舶、船上船員非我國國籍，有關船員薪資及遣返事，應由船旗國及船員母國介入處理，目前印尼駐台代表處已介入協助，其中針對船員薪資權益部分，業已委託法律扶助基金會協助。航港局也將持續協調船方代理繼續提供民生物資補給。


	


	航港局表示，聯利輪船上計有16名船員，包括中國籍11人、印尼籍5人，該船船員主張船東未善盡薪資給付之責，要求立即離船。但依現行防疫規定，船員未經許可不得任意離船。為此，航港局已於9月5日專案簽奉疫情指揮中心核准可全數遣返，但依商港港務管理規則規定，停泊港內船舶需有1/3船員留守（以聯利輪而言需留守四名船員，艙面及輪機應各有1名甲級船員），其餘2/3船員即可安排遣返回國，但目前船上船員就留守船員尚未有共識。


	


	航港局說明，由於聯利輪屬外籍船舶，船員均非屬我國國籍，依海事勞工公約，船員訴求欠薪及遣返費用是屬於船東責任，如船東置之不理，應由船旗國及船員母國介入處理，目前印尼駐台代表處已介入協助。至於民生物資部分，航港局也將持續協調船方代理繼續提供補給。雖然該船目前仍遭受貨方聲請假扣押，後續如經法院指定船舶保管人接管該船，所有船員即可全數遣返，航港局也將持續關注並適時給予協助。


	


	聯 絡 人：南部航務中心 楊貴森 科長


	聯絡電話：07-26207531</text:p>
          </table:table-cell>
          <table:table-cell table:number-columns-repeated="252"/>
        </table:table-row>
        <table:table-row table:style-name="ro1">
          <table:table-cell table:style-name="ce15" office:value-type="string">
            <text:p>2022-09-13</text:p>
          </table:table-cell>
          <table:table-cell table:style-name="ce15" office:value-type="string">
            <text:p>超前部署疫後郵輪觀光，「2022郵輪產業振興復甦國際論壇」隆重登場</text:p>
          </table:table-cell>
          <table:table-cell table:style-name="ce21" office:value-type="string">
            <text:p>「2022後疫情時代郵輪產業振興復甦國際論壇」今(13)日在基隆港東岸旅客中心2樓隆重登場。本次論壇由交通部航港局主辦，並由觀光局、臺灣港務股份有限公司、基隆市政府及高雄市政府共同協辦，台灣國際郵輪協會執行。交通部祁文中次長、基隆市林右昌市長、高雄市政府郭添貴秘書長、立法院蔡適應委員、洪孟楷委員及陳椒華委員等貴賓均蒞臨致詞。論壇主軸係為疫後臺灣郵輪產業振興及地方觀光發展預做準備，並邀請澳洲、菲律賓、日本、韓國等全球郵輪產業重量級專家進行專題演講，國內、外郵輪相關產、官、學界代表逾150人共襄盛舉，希望藉由本次論壇，一同探討郵輪產業復甦的展望，做為我國超前部署疫後國際郵輪旅客觀光之政策參考。


	


	祁文中在致詞中表示，臺灣為亞洲郵輪市場第二大客源國，在疫情前每年約有600多艘次國際郵輪到港，創造106萬人次的旅客量，其中，有90%航次及80%旅客是由基隆港出發；高雄港則是郵輪旅客第二大港，而基隆與高雄港旅運中心於今年已陸續完工，在港埠建設上我們已經做好準備；航港局葉協隆局長亦於致詞表示，隨著全球疫苗施打普及與整體疫情漸趨緩和，歐、美、澳洲等區域郵輪已陸續復航，現階段應如何汲取各國經驗，為疫後國際郵輪觀光復甦做好準備，正是本次舉辦論壇的重要目的。


	


	航港局表示，本次論壇議題涵蓋疫後郵輪母港發展、跳島郵輪、區域整合及人才培育等四大議題，首先針對疫後重啟郵輪市場之防疫管理措施及亞洲郵輪產業市場信心之建立進行探討；第二場以歐洲地中海、美洲加勒比海及日本諸島等外國成功發展跳島郵輪案例為師，就我國離島觀光資源、郵輪類型、交通接駁以及如何降低觀光旅遊行為對島嶼生態衝擊，提出配套建議作法；第三場則聚焦如何建立國際郵輪產業供應鏈及區域合作可能情境深入對談；最後，就郵輪產業所需飯店、娛樂、行銷、船務代理、港勤補給、導遊領隊等專業人才培育相關事項交換意見。


	


	航港局說明，本次論壇特別委託台灣國際郵輪協會執行，藉由其郵輪專業及豐沛人脈，邀請到海內外郵輪重量級人士擔綱登場，除各議題主講人陣容堅強外，與談人亦為一時之選，包括菲律賓觀光部臺灣分處處長、韓國觀光公社臺北支社次長、新加坡旅遊局臺灣市場推廣代表處代表、外國駐臺觀光代表聯誼會會長、副會長，及臺灣港務公司基隆港務分公司總經理；郵輪航商代表方面有臺灣公主郵輪、歌詩達郵輪及龐洛郵輪；學界代表為中華大學觀光學院院長，並邀請青年學子分享郵輪服務相關學習心得，以擴大此次論壇廣度、深度及影響力。除郵輪及觀光等國內、外相關業者及公協會團體外，基隆、金門、澎湖及連江等地方觀光單位亦共同參與，台上台下互動熱烈，更增添活動的豐富及精彩程度。


	


	為提早為疫後國際郵輪觀光做好準備，航港局刻正籌組亞洲跳島郵輪聯盟(AACA)，規劃結合東亞島鏈地方政府、港口管理、觀光部門及郵輪相關協會等資源，共同合作行銷亞洲島鏈目的地港口服務，提高太平洋區航線知名度，並鼓勵國際郵輪業者來臺開闢新航線，創造臺灣海洋旅遊新藍海。


	


	


	聯絡人：航務組 杜文允 科長


	聯絡電話：02-89788020</text:p>
          </table:table-cell>
          <table:table-cell table:number-columns-repeated="252"/>
        </table:table-row>
        <table:table-row table:style-name="ro1">
          <table:table-cell table:style-name="ce15" office:value-type="string">
            <text:p>2022-09-11</text:p>
          </table:table-cell>
          <table:table-cell table:style-name="ce15" office:value-type="string">
            <text:p>因受梅花颱風影響離島海運航線多數航線明（12）日停航 航港局呼籲民眾提前於今(11)日搭乘航班返臺</text:p>
          </table:table-cell>
          <table:table-cell table:style-name="ce21" office:value-type="string">
            <text:p>受梅花颱風影響，9月12日（星期一）除布袋-馬公及高雄-馬公正常開航外，餘基隆-馬祖、台北-馬祖、蘭嶼、綠島、臺南將軍-東吉等航線因海象不佳，業者已提前公告當日全數停航，小琉球9月12日全日亦僅剩上午7時一個航班由小琉球發航返臺，其餘航班全數停航，航港局呼籲民眾提早於今（11）日返臺，以免滯留離島。


	


	航港局表示，今(11)日僅有布袋/高雄-馬公、將軍-東吉、東港/鹽埔/大鵬灣-小琉球正常開航，臺東綠島航線因今（11)日已受梅花颱風外圍環流影響，已協調業者調整航班於上午加強疏運，後續視海象及疏運情形適時開航。另因小琉球航線12日僅琉興輪上午7時一航次自小琉球返回東港，因此航港局提醒民眾儘量利用今(11)日航班返臺，而航運業者也將在今日適時增開船班疏運。此外，臺南將軍-東吉航線12日亦受影響全部停航，今（11）日有4航次往返，呼籲民眾提早因應。相關資訊航港局除已事先連繫臺東、屏東及臺南縣政府協助宣導當地旅遊旅客知悉外，並同時督促業者儘速通知受停航航班影響之訂位旅客因應。


	


	至於馬祖及蘭嶼部分因今（11）日全部停航，航港局昨日即已啟動疏運，馬祖往基隆加開1航次、蘭嶼加開10航次，無未能搭上船班之旅客，登船狀況良好。


	


	航港局再次提醒連假期間正在離島旅遊之民眾應留意梅花颱風路徑及航班資訊，適時調整旅程規劃，以免因航班變動影響返臺時間。航港局於中秋連假期間每日17時公告次日本島離島間海運客運開停航之航班資訊，並於航港局官網 https://reurl.cc/RXLEDD 中秋節連假海運疏運資訊同步發布。


	


	聯 絡 人：航務組 杜文允 科長


	聯絡電話：02-89788020</text:p>
          </table:table-cell>
          <table:table-cell table:number-columns-repeated="252"/>
        </table:table-row>
        <table:table-row table:style-name="ro1">
          <table:table-cell table:style-name="ce15" office:value-type="string">
            <text:p>2022-09-10</text:p>
          </table:table-cell>
          <table:table-cell table:style-name="ce15" office:value-type="string">
            <text:p>海運臺馬航線、後壁湖及臺東往返蘭嶼航線9月11日受梅花颱風影響全線停航，航港局督促業者周知航班訂位旅客並呼籲提前於今(10)日搭乘航班返臺</text:p>
          </table:table-cell>
          <table:table-cell table:style-name="ce21" office:value-type="string">
            <text:p>受梅花颱風影響，中秋連假假期最後一日(9/11星期日)臺馬間海運航線，以及後壁湖及臺東往返蘭嶼航線因海象不佳，業者已提前公告當日全數停航，航港局呼籲於馬祖及蘭嶼旅遊之民眾搭乘9月10日(星期六)航班，提早返臺。


	


	航港局表示，臺馬航線9月11日(星期日)受梅花颱風影響海象不佳停航，計有「臺馬之星」於22時基隆往馬祖航班，及「臺馬輪」於21時30分馬祖往基隆航班停航，另同時富岡及後壁湖往返蘭嶼航線也將全數停航。而富岡-綠島航線也會因海氣象狀況影響船班開航。相關資訊航港局除已事先連繫連江及臺東縣政府協助宣導當地旅遊旅客知悉外，並同時督促業者周知受停航航班影響之訂位旅客，呼籲欲於9月11日返回臺灣之民眾，提前一日搭乘9月10日(星期六)航班提前返臺。其中，馬祖部分，可搭乘「臺馬之星」南竿上午9時30分、東引中午12時10分之航班，及「臺馬輪」9月10日增開之南竿上午10時航班返臺；另外今（10）日台東綠島、蘭嶼航線除正常航班外，也已協調航運業者規劃疏運旅客返臺之船班調度，增開10個航次疏運因受影響提前返台旅客。


	


	另航港局提供相關航線資訊如下：


	基隆-馬祖航線業者聯繫資訊：新華航業股份有限公司網址 http://www.shinhwa.com.tw/ ，南竿售票處0836-26655、東引售票處0836-77555。


	臺東(富岡)/後壁湖-蘭嶼航線：龍鴻航業股份有限公司，089-280108；大發輪船股份有限公司，089-281477


	臺東(富岡)/綠島航線：龍鴻航業股份有限公司，089-280108；長杰航運股份有限公司，089-281618；帆利航運有限公司，089-281047


	


	航港局再次提醒連假期間正在離島旅遊以及規劃將前往離島旅遊之民眾應留意梅花颱風路徑及航班資訊，適時調整旅程規劃，以免因航班變動影響返臺時間。航港局於中秋連假期間每日17時公告次日本島離島間海運客運開停航之航班資訊，並於航港局官網 https://reurl.cc/RXLEDD 中秋節連假海運疏運資訊同步發布。


	


	聯 絡 人：航務組 杜文允 科長


	聯絡電話：02-89788020</text:p>
          </table:table-cell>
          <table:table-cell table:number-columns-repeated="252"/>
        </table:table-row>
        <table:table-row table:style-name="ro1">
          <table:table-cell table:style-name="ce15" office:value-type="string">
            <text:p>2022-09-07</text:p>
          </table:table-cell>
          <table:table-cell table:style-name="ce15" office:value-type="string">
            <text:p>「點亮星光 漫步旗津」中秋連假賞月首選高雄燈塔  8日起正式開放啟用</text:p>
          </table:table-cell>
          <table:table-cell table:style-name="ce21" office:value-type="string">
            <text:p>交通部航港局推動高雄燈塔活化再利用，今(7)日晚間在交通部部長王國材、高雄市市長陳其邁、高雄市政府秘書長郭添貴、李昆澤委員、許智傑委員、林岱樺委員、賴瑞隆委員代表、航政司副司長韓振華、觀光局局長張錫聰、臺灣港務公司董事長李賢義、高雄觀光圈的夥伴等貴賓共同見證下，以全新風貌活化啟用，引進在地輕食與文創展覽，結合周邊地方特色發展新型態的燈塔觀光，為全臺首座開放夜間參觀的燈塔，將成為高雄觀光的新地標，更是國人中秋賞月聚會的首選景點。


	


	王國材在致詞時指出，高雄燈塔位於旗後山頂，可俯瞰港區周邊夜景，航港局透過休憩設施與輕食服務區的設置、通用化工程與夜間照明的改善，來優化燈塔園區環境，同時也首度與高雄港區土地開發股份有限公司合作，導入高雄在地輕食與文創展覽，並開放夜間參觀，讓民眾來到燈塔不是只有拍照打卡，還可以駐足停留，享受美食、美景，並聽聽燈塔的故事，為燈塔觀光打造全新的營運模式。身為在地高雄人的他，期許未來藉由高雄觀光圈的協助，以及土開公司招商策展、各式活動的舉辦，再結合旗津、棧貳庫、駁二特區、愛河灣等週邊景點，同時搭配輪渡站、文化遊艇等海上交通串連，相信可以結合地方特色發展成新型態的燈塔觀光，將高雄燈塔夜景、旗津夕陽，打造成為高雄觀光的新亮點!


	


	航港局局長葉協隆表示，航港局在交通部的協助與督導下，重新盤點燈塔的資源，結合周邊地方特色與各種低碳運輸方式，共同推動燈塔觀光，高雄燈塔是第一個以此理念規劃推動活化的燈塔，未來將持續與高雄市政府及觀光團體合作，善用燈塔的建築特色、視野景緻與文化底蘊，推陳出新燈塔觀光的主題，以發揮最大的觀光效益。


	


	葉協隆進一步說明，高雄燈塔自9月8日起正式對外開放民眾入園，啟用期間現場備有紀念小點心、迷你手提LED發光風扇等多重好禮，另土開公司與高雄港知名觀光景點棧貳庫、大港倉，共同推出「高港攀月 高雄燈塔賞月新秘境」活動，只要配合完成活動指定條件，即可兌換領取，數量有限，請民眾把握機會，另因高雄燈塔腹地狹小且地勢陡峭，無停車空間，為維護遊客安全，週邊登山步道禁止汽、機車通行，建議民眾搭乘渡輪或將車輛停放旗津公有停車場後，步行前往。因應開放夜間參觀，未來高雄燈塔開放參觀的時間為每週二至週日，上午9時至晚上9時，每逢週一內部整理不對外開放；惟配合本次活化啟用活動，接續的中秋連假期間9月9日(週五)至9月11日(週日)特別將開放時間延後至晚上10時，9月12日(週一)維持開放不休園，歡迎民眾前往高雄燈塔賞景，漫步月光下，享受悠閒愜意的時光。


	


	王國材表示，每座燈塔園區各具特色，將續請航港局將不同的創意帶入到各個燈塔，同時也透露高美燈塔將朝提供旅宿服務的方向規劃，為下一個推動燈塔轉型的目標，除了肯定航港局同仁對活化高雄燈塔的努力，以及各單位的配合與協助外，也期許航港局將高雄燈塔作為我國燈塔轉型多元營運場域的首例，未來仍要持續推動以促進燈塔觀光永續發展。


	


	聯絡人：航安組 呂學鳳科長


	聯絡電話：02-89786801</text:p>
          </table:table-cell>
          <table:table-cell table:number-columns-repeated="252"/>
        </table:table-row>
        <table:table-row table:style-name="ro1">
          <table:table-cell table:style-name="ce15" office:value-type="string">
            <text:p>2022-09-02</text:p>
          </table:table-cell>
          <table:table-cell table:style-name="ce15" office:value-type="string">
            <text:p>國聖港燈塔啟動整建工程，打造在地私房景點</text:p>
          </table:table-cell>
          <table:table-cell table:style-name="ce21" office:value-type="string">
            <text:p>臺灣本島極西點臺南市國聖港燈塔，因長年受海風侵襲有結構安全疑慮，交通部航港局預定111年9月5日啟動整建工程，施工期間將暫時熄燈，整建工程設計階段廣納多方意見，在維持燈塔助航功能前提下、結合當地景觀及七股在地意象為設計主軸，打造國聖港燈塔為七股地區在地私房景點。


	


	國聖港燈塔又名「七股燈塔」，位於臺南市七股區頂頭額沙洲，為臺灣本島位置極西之燈塔，和三貂角燈塔(東)、鵝鑾鼻燈塔(南)、富貴角燈塔(北)合稱臺灣四極點燈塔，塔身為一方錐形鋼架結構，塔高32.7公尺，顏色黑白橫紋相間，於民國58年(西元1969)重建迄今，守護漁民船隻已逾50年，因長年受海風侵襲，有結構安全疑慮，航港局於109年啟動整建計畫。


	


	航港局說明，為配合國聖港燈塔整建，預定於111年9月5日進行塔身主體結構拆除作業，拆除後旋即組立新構件，預計於111年10月底完成，施工期間國聖港燈塔將暫時熄燈並發布航船布告，周知往來船舶注意航行。


	


	航港局表示，為了重現國聖港燈塔極西點的風采，規劃設計階段委託專業團隊，在維持船舶助航功能前提下，以結合當地沙洲自然景觀打造在地私房景點目標下，廣納多方意見以所在地「七股」為設計概念，於塔身設置七片黑白相間日向板，為燈塔增添可看性，未來原地重生後的國聖港燈塔，因位處有臺版撒哈拉沙漠之稱的頂頭額沙洲，宛如荒漠中的一盞明燈，不管白天黑夜都將是絕美的拍照、打卡秘境，未來國聖港燈塔也將整合在地觀光資源推動燈塔觀光，希望能夠吸引更多人潮前來朝聖打卡，打造為七股地區在地私房景點。


	


	聯 絡 人：航安組  賴億昌科長


	聯絡電話：02-89786810</text:p>
          </table:table-cell>
          <table:table-cell table:number-columns-repeated="252"/>
        </table:table-row>
        <table:table-row table:style-name="ro1">
          <table:table-cell table:style-name="ce15" office:value-type="string">
            <text:p>2022-08-31</text:p>
          </table:table-cell>
          <table:table-cell table:style-name="ce15" office:value-type="string">
            <text:p>航港局「智慧航安監控船舶」開工   全方位全天候監控風場航道安全</text:p>
          </table:table-cell>
          <table:table-cell table:style-name="ce21" office:value-type="string">
            <text:p>交通部航港局新造首艘智慧航安監控船舶「航港1號」，今(8/31)舉辦新船建造開工典禮，邀請中央及地方產、官、學界相關人員，一同上香祈求建造過程順利。預計113年3月交船投入執勤，維護台灣離岸風電與船舶安全航行。

開工典禮邀請中信造船股份有限公司韓碧祥董事長、高雄市政府郭添貴秘書長、財政部關務署高雄關楊靖達主任秘書、海洋委員會海巡署艦隊分署第五海巡隊吳科鋤副隊長、高雄科技大學航運技術系蔡朝祿老師、高雄科技大學造船及海洋工程系呂承祐老師、財團法人中國驗船中心謝謂君董事長、財團法人船舶暨海洋產業研發中心邱逢琛董事長一同觀禮。

航港局局長葉協隆主持開工典禮致詞表示，配合離岸風電政策，彰化外海劃設風場航道，航道兩側緊鄰風場，為船流匯集處，且有載運危險品船舶航經該水域，該水域設有航路標識系統，為定位導航之助航設施，妥善維護管理航行秩序，有助於海上交通順暢。未來航港1號投入執勤後，如發生海難，可就近執行現場監控遇難船舶動態，將可提昇海難處置之效率，掌握後續海難殘骸移除或污染處置之進度。

韓碧祥致詞說，資訊科技的應用範圍日新月異，技術不斷創新，新船配備先進監控系統，絕對是113年交船後維護台灣離岸風電與船舶安全航行的最佳保障。中信造船一定會戰戰競競，如質完工，如期圓滿交船。

郭添貴表示，航港1號是配合我國離岸風電政策發展進一步規劃設計建造，未來投入台灣沿海的離岸風場後，能夠善盡離岸風場船舶航行安全管理之責任，相信對未來我國離岸風電產業發展及作業安全上有相當大的助益。

航港局表示，「航港1號」為一艘功能新穎，具多用途的船舶，總長約40公尺、寬7.8公尺、總噸位278，續航力為1,300海里，配有360度高倍率彩色攝影鏡頭，結合擴增實境(AR)技術及熱成像夜視系統，可全方位、全天候、遠距離監控風場航道。海難發生時，該船監控系統及雷達污油偵測系統，可助於應變單位判斷海難應處方式，必要時該船亦可作為海難臨時前進指揮所，大幅提升海難應變效率及指揮部署能力。預計於今年11月安放龍骨、112年10月下水、113年3月交船，交船後可立即投入執行任務。

聯絡人及電話：
船舶組 林冠宏科長  02-89786296
航安組 呂學鳳科長  02-89786801</text:p>
          </table:table-cell>
          <table:table-cell table:number-columns-repeated="252"/>
        </table:table-row>
        <table:table-row table:style-name="ro1">
          <table:table-cell table:style-name="ce15" office:value-type="string">
            <text:p>2022-08-31</text:p>
          </table:table-cell>
          <table:table-cell table:style-name="ce15" office:value-type="string">
            <text:p>航港局配合東京備忘錄執行船員訓練、發證及當值(STCW)重點檢查</text:p>
          </table:table-cell>
          <table:table-cell table:style-name="ce21" office:value-type="string">
            <text:p>交通部航港局今(8/31)日表示，東京備忘錄(Tokyo MOU)自今(2022)年9月1日，展開為期3個月的港口國管制重點檢查行動 (Concentrated Inspection Campaign, CIC)。配合本次檢查主題為「船員訓練、發證及當值(STCW)」，航港局於七大國際商港配置之港口國管制檢查人員(PSCO)，將同步執行STCW CIC，並預計抽查202艘目標船舶，提醒船舶營運公司及船東應確認船員適任性，及安排友善船員當值之環境，提升船員素質以確保航行安全。


	


	航港局表示，東京備忘錄是亞太地區基於港口國監督的諒解備忘錄，其目的是促進在亞太地區營運的船舶能夠有效、一致地執行IMO等相關公約，並藉由每年訂定CIC檢查，對目標船舶實施港口國管制檢查。考量船員的素質及適任性為船舶航行安全之重要因素，今年CIC重點檢查項目為查核船員適任證書、船上船員最低安全配額、船員健康檢查證明，以及船上休息時數等項目之合規性。


	


	航港局局長葉協隆表示，我國已連續五年榮登Tokyo MOU船旗國白名單，對降低我國船旗船舶受檢頻率，提高船隊營運效率有很大幫助，為致力與國際接軌並維持佳績，航港局已偕同財團法人驗船中心辦理技術講習，向國籍船舶宣導本次STCW CIC檢查內容及應處方案，並提供該局STCW CIC檢查清單，讓航商儘早因應，共同維護船員適任標準及提升船舶航行安全。


	


	航港局強調已完成港口國管制檢查員的培訓，透過相關檢查訓練，有效提升檢查員之專業及效能。於執行CIC檢查期間，如發現船員具有明顯不適任情形，依據商港法第60條規定，該局得將受檢之外籍船舶留置至完成改善後，始准航行。


	


	聯 絡 人：船舶組  林冠宏科長


	聯絡電話：02-89786296</text:p>
          </table:table-cell>
          <table:table-cell table:number-columns-repeated="252"/>
        </table:table-row>
        <table:table-row table:style-name="ro1">
          <table:table-cell table:style-name="ce15" office:value-type="string">
            <text:p>2022-08-30</text:p>
          </table:table-cell>
          <table:table-cell table:style-name="ce15" office:value-type="string">
            <text:p>航港局舉辦「國際海事公約動態掌握與因應分析」研討會 廣邀船級社分享國際海事最新趨勢</text:p>
          </table:table-cell>
          <table:table-cell table:style-name="ce21" office:value-type="string">
            <text:p>交通部航港局今(30)日舉辦「國際海事公約動態掌握與因應分析」研討會，聚焦海事最新議題及國際海事組織關注趨勢，並藉由與實務界之交流，期於符合國際法規規定下提升我國海運國際競爭力。


	


	為使我國航港政策發展與國際接軌，本次研討會特別邀請在台的各國船級社前來分享國際海事公約相關規範及最新議題，期於未來在制定相關政策時作為參據。本次研討會首先由美國驗船協會(ABS) 技術顧問王麗凱介紹海洋網絡安全之癥結點和操作風險，其次，由法國驗船協會(BV)台灣分會總經理張耀方就全世界都關注的減碳議題加以說明；接著，由我國財團法人中國驗船中心(CR)副總驗船師郭學舉分享持續提升國輪港口國管制檢查做作法及近年成果、挪威船級社(DNV)主任驗船師吳文仁分享替代燃料的現況與展望、英國勞氏驗船協會(LR)臺灣區客戶經理陳峻偉就人工智能與海事數位化議題發表看法、日本海事協會(NK)台北事務所經理許財福藉由澳洲和日本的液化氫能源領航計畫，說明液態氫運輸船在海運業的運用及法規上的安全考量，最後，由財團法人船舶暨海洋產業研發中心(SOIC)副處長鍾豐仰以高雄愛河為例，解說自駕船的發展及未來，現場討論熱烈，對我國未來的航港發展深具啟發。


	


	航港局陳賓權副局長致詞時表示，國際海事公約攸關我國航運產業的發展，特別是在現今全球產業鏈變化劇烈的時代，掌握國際海事發展趨勢並做好準備是與國際接軌及壯大我國航運業在全球海運的機會。今日特別邀請政、商、學及產業界代表們前來集思廣益，針對國際海運最新議題與趨勢進行分析研討及提供建言，對我國未來的航港發展深具啟發性，未來，航港局將持續積極掌握國際海事公約動態發展並研擬因應策略。


	


	聯 絡 人：企劃組 黃玲玉 科長      


	聯絡電話：02-89782790</text:p>
          </table:table-cell>
          <table:table-cell table:number-columns-repeated="252"/>
        </table:table-row>
        <table:table-row table:style-name="ro1">
          <table:table-cell table:style-name="ce15" office:value-type="string">
            <text:p>2022-08-29</text:p>
          </table:table-cell>
          <table:table-cell table:style-name="ce15" office:value-type="string">
            <text:p>航港局9月1日上午9時起實施強化進港船舶P&amp;I審查機制</text:p>
          </table:table-cell>
          <table:table-cell table:style-name="ce21" office:value-type="string">
            <text:p>為維護我國海域港口環境安全及秩序，交通部航港局自111年9月1日上午9時起實施強化船舶P&amp;I(船東責任保險)審查新制，將P&amp;I保險人依國際信評等級分類，針對風險較高之P&amp;I保單加強審查，落實船舶保險之有效性，期能提升進出我國港口船舶素質。


	


	航港局表示，近年來處理我國海域及港區周圍海事案件時，遭遇聯繫不到外籍船東或P&amp;I保險人遲未出面之情形，在考量海域環境、船舶航行及人命安全等前提下，航港局代船東盡可能加速處理，而代理外籍船舶之船務代理業者，亦須耗費時間出面處理相關事宜，如因保險不足或理賠條件嚴苛，甚至需幫外籍船東墊付相關費用，造成我國業者及航港局負擔。


	


	為此，航港局積極檢討進港船舶查核P&amp;I機制，整併MTNet申辦P&amp;I保險之管道，建置P&amp;I保險登記單一窗口，9月1日上午9時起業者僅需至單一窗口申辦，MTNet將自動分類保險人並勾稽相關功能，簡化申報流程(附圖，操作教學請至MTNet首頁/相關影音專區)，針對風險較高之P&amp;I保險文件依111年8月24日發布「交通部航港局審查責任保險文件注意事項」進行保險項目及條款審查，航港局已於8月3日至10日共辦理5場說明會，與船務代理業者溝通討論並聽取意見，同時提供「強化P&amp;I審查新制實施作法」中英文版，以便船務代理業者轉知外國船東知悉。


	


	聯 絡 人：航務組 曾敬文科長


	聯絡電話：02-89786283</text:p>
          </table:table-cell>
          <table:table-cell table:number-columns-repeated="252"/>
        </table:table-row>
        <table:table-row table:style-name="ro1">
          <table:table-cell table:style-name="ce15" office:value-type="string">
            <text:p>2022-08-25</text:p>
          </table:table-cell>
          <table:table-cell table:style-name="ce15" office:value-type="string">
            <text:p>東部海域聯合應變演練 提升海上活動及乘船安全</text:p>
          </table:table-cell>
          <table:table-cell table:style-name="ce21" office:value-type="string">
            <text:p>為強化東部海域海難應變機制，交通部航港局今(8/25)日聯合海洋委員會海巡署東部分署、臺東縣環境保護局、台灣中油股份有限公司於臺東市海濱公園-國際地標共同辦理臺東地區「111年區域聯合搜救暨海洋油污染應變演練」，臺東地區應變能量全面動員，過程逼真、成效良好。


	


	配合近年來「向海致敬」政策，鼓勵民眾親近海洋，為確保海上活動及乘船安全，演練項目設計有遊客從事SUP立槳遊憩活動遭海流帶離之搜救、客船於航行中發生火災之救援及海上油污外洩之應處等情境，透過察覺案件、啟動通報、搜救計畫擬定、遇險人員救助、遇險船舶處置等過程之實際操演，強化單位間橫向聯繫機制，達成聯合救援目的，本次演練尚有海巡署艦隊分署第十五海巡隊、臺東縣消防局、衛生局、交通及觀光發展處、空中勤務總隊第三大隊第三隊、海洋委員會海洋保育署第十工作站、臺東縣水中運動訓練協會等單位共同參與協辦。


	


	航港局表示，本次區域聯合應變演練展現各單位之專業及平日之訓練，透過機關橫向連結與合作默契，全力積極投入，才能有效達成應變成果；航港局持續致力於建置及提升航安監控系統，於災害發生時能更即時啟動相關應變機制，確保海上活動及船舶航行安全，打造優質海運環境。


	


	聯 絡 人：東部航務中心 蔡翰元科長


	聯絡電話：03-8227576</text:p>
          </table:table-cell>
          <table:table-cell table:number-columns-repeated="252"/>
        </table:table-row>
        <table:table-row table:style-name="ro1">
          <table:table-cell table:style-name="ce15" office:value-type="string">
            <text:p>2022-08-23</text:p>
          </table:table-cell>
          <table:table-cell table:style-name="ce15" office:value-type="string">
            <text:p>澎湖輪提前於8月23日開工建造 明年8月如期交船營運</text:p>
          </table:table-cell>
          <table:table-cell table:style-name="ce21" office:value-type="string">
            <text:p>澎湖輪8月23日於日本內海船廠正式開工建造，預計於明年4月下水，8月返台交船營運，航港局表示為達成蔡總統及行政院蘇院長對澎湖鄉親的承諾，澎湖輪原定9月開工，航港局偕同台灣航業公司、台灣設計研究院及日本內海船廠相關單位的努力下，已提早於今(23)日正式開工。


	


	航港局進一步表示由日本具有豐富建造駛上駛下客貨船實績的內海造船廠承造的澎湖輪，總噸位9,980，全長約120公尺、船寬21公尺、船速不小於22節，載客數600人以上（臥鋪300人）、駛上駛下空間規劃可同時裝載80輛小客車、4輛大型遊覽車及10個貨櫃裝載量(含冷凍櫃)，新船規格設計除可大幅改善臺華輪載車空間不足問題，另導入美學設計及休閒娛樂功能，旅客可享受在航程中全新的體驗與樂趣，以及慢活休閒感受；另澎湖輪主機符合國際空氣污染防止(IAPP)證書廢氣排放標準，並依國家空污防制標準使用0.5%以下含硫量燃油，已達低碳運輸標準。


	


	澎湖輪建造的主要目的在於提供臺澎間穩定的車輛及民生物資運輸服務，於規劃過程中，航港局曾多次拜會國內航商聽取建議，並會商相關單位作通盤專業考量，經向地方民意代表及澎湖縣政府說明後，相關單位均表示理解與支持，航港局為不負澎湖鄉親之期待，接下來將偕同台航公司全力達成112年8月如期如質完成新船建造下水營運目標，提供澎湖鄉親更優質的離島海運服務，並為離島觀光注入成長新動能。


	


	聯 絡 人：船舶組  王淑娟科長


	聯絡電話：02-89785423</text:p>
          </table:table-cell>
          <table:table-cell table:number-columns-repeated="252"/>
        </table:table-row>
        <table:table-row table:style-name="ro1">
          <table:table-cell table:style-name="ce15" office:value-type="string">
            <text:p>2022-08-22</text:p>
          </table:table-cell>
          <table:table-cell table:style-name="ce15" office:value-type="string">
            <text:p>航港局臺北港行政大樓友善職場托育服務 八里區第一家公部門職場互助教保服務中心正式營運</text:p>
          </table:table-cell>
          <table:table-cell table:style-name="ce21" office:value-type="string">
            <text:p>交通部航港局為配合行政院擴大幼兒托育之政策，營造職場友善育兒環境，歷時近2年的規劃、裝修與籌備，在新北市八里臺北港設置「臺北港行政大樓職場互助教保服務中心」，成為八里區第一家公部門職港教保中心，並委託具有豐富非營利幼兒園營運經驗的財團法人三之三生命教育基金會營運，於今日正式揭牌，提供航港局同仁、在臺北港區域工作人員及附近民眾育有2至6歲子女就讀，協助員工兼顧家庭與工作 。


	


	交通部主任秘書黃荷婷表示，為因應我國少子女化趨勢日益嚴重，已成為國安議題，行政院近年致力於推動擴大公部門員工托育服務，交通部為配合行政院政策，於109年7月2日訂定「交通部推動公共化托育措施作業指導綱要」，邀集相關單位及部屬機關組成專案管理小組，推動交通部暨所屬機關設置托育設施相關工作，規劃設置交通部所轄機關及事業機構27處50班的職場互助教保中心，籌備期間定期召開會議，掌握交通部各設置機關籌設進度及協助解決困難，積極營造友善的育兒環境，讓年輕同仁敢生、樂養，提升國家競爭力。


	


	航港局葉協隆局長表示，臺北港行政大樓職場互助教保服務中心規劃收托2班60人之2至6歲幼兒，目前已有48名幼兒入學，歡迎八里地區育有幼兒的民眾踴躍報名托育，航港局教保中心係由國教署全額補助設置經費以及後續的營運成本，爰本局將原本閒置的第二候船室空間活化，改造成溫馨的托育空間，並提供符合法規的設施設備，以及專業的幼教團隊進駐，讓幼兒無憂無慮地成長學習，嘉惠航港局員工子女及八里地區育有幼兒的家庭。


	


	航港局臺北港行政大樓職場互助教保服務中心的成立，期望以更友善的職場工作環境，讓港區工作同仁能夠無後顧之憂地堅守崗位，並且提高航港局與當地民眾友善互動，也協助家長們增進工作與生活平衡。


	


	


	聯 絡 人：人事室 李佳蓉 科長


	聯絡電話：02-89786267</text:p>
          </table:table-cell>
          <table:table-cell table:number-columns-repeated="252"/>
        </table:table-row>
        <table:table-row table:style-name="ro1">
          <table:table-cell table:style-name="ce15" office:value-type="string">
            <text:p>2022-08-20</text:p>
          </table:table-cell>
          <table:table-cell table:style-name="ce15" office:value-type="string">
            <text:p>111年第三次航海人員測驗登場 陽光男孩海上遊歷 從選擇航海系開始</text:p>
          </table:table-cell>
          <table:table-cell table:style-name="ce21" office:value-type="string">
            <text:p>交通部航港局今(8/20)日表示，111年第3次航海人員測驗8月20日、21日兩日於臺北華夏科技大學及高雄正修科技大學兩試區辦理，計有668名考生報考，首日測驗類別為一等船副及二等管輪，第一節應考199人，到考人數184人，到考率92.46%。

86年次的張聖佑畢業於台北海洋科技大學航海系，109年第二次航海人員測驗一等船副測驗合格，在臺北長大的聖佑說，從小就對交通工具有濃厚的興趣，生活中看到陸海空的交通工具，都會忍不住多看一眼，選擇船上工作或許就是命中注定的安排吧!

聖佑平常喜歡在網路上瀏覽文章，曾經偶然看到航海相關的宣導資訊，啟動了他心中關於航海的一點點火苗，心裡的聲音告訴他也許在海上就可以闖出另一片天，於是就讀普通高中的他，畢業後選擇進入航海科系就讀，也開啟了他進入航海世界的第一扇窗。

107年的暑假，聖佑大三準備升大四時，因為在學校就已經修畢相關公約課程，因此以提供學分證明的方式第一次報名參加航海人員測驗，他覺得現行航海人員測驗分科及格的制度非常友善，只要3年內通過5個科目的測驗就好，對於比較不擅長考試的人可以有比較多的時間準備，分階段幫自己設定目標也比較容易達成。

聖佑目前在長榮海運長達輪擔任三副，主要的工作一般是準備進出港文件及滅火設備管理等，他也還在學習當一個稱職的三副。想起他最難忘的一趟行程，就是在前往阿拉斯加的航線上，看著靄靄白雪飄落在駕駛臺的玻璃窗上，心中莫名的興奮與感動。那一晚的他當值航行中，茫茫的大海一片寂靜，突然夜空中漸漸飄起雪來，這是在臺灣長大的他從未經真實感受過的下雪場景，這一瞬間彷彿世界停止轉動，只剩下他一個人享受這一切。

船員這個行業其實是個不錯的選擇，船舶操作是專門技術也是藝術，聖佑說船舶能夠安全航行，需要船上各職級船員各司其職才能維持航行運作，未來還有很多要學，他也會繼續學習，精進自己的技能及技術，他也鼓勵大家不要對自己設限，人生有無限的可能，多去看看外面的世界，拓展自己的視野。

航港局表示，考畢試題及答案將於8月22日在交通部航港局第二代航港單一窗口服務平臺MTNet2.0航海人員測驗管理子系統(網址為https://el.mtnet.gov.tw/EL03/EL030201)公布。如有試題疑義，應於該次測驗結束之次日起3日內，亦即於8月24日前，登入「航海人員測驗管理子系統」內之「線上申請作業」點選「試題疑義申請」，就疑義之試題航港局將邀請專家學者釋義，並召開試務督導會議審查，審查結果將另行公告。

聯 絡 人：船員組 呂云馨科長
聯絡電話：02-89782642</text:p>
          </table:table-cell>
          <table:table-cell table:number-columns-repeated="252"/>
        </table:table-row>
        <table:table-row table:style-name="ro1">
          <table:table-cell table:style-name="ce15" office:value-type="string">
            <text:p>2022-08-16</text:p>
          </table:table-cell>
          <table:table-cell table:style-name="ce15" office:value-type="string">
            <text:p>極北懸日美景千萬不要再錯過囉！！富貴角燈塔即日起提前開燈</text:p>
          </table:table-cell>
          <table:table-cell table:style-name="ce21" office:value-type="string">
            <text:p>極北懸日美景又來囉!!自即日起至9月8日因太陽運行軌道將再與富貴角燈塔連成一線，為了讓大家能拍攝到最美的極北燈塔懸日，航港局已配合將富貴角燈塔開燈時間提前至下午6時。


	


	航港局表示，富貴角燈塔懸日最佳拍攝地點包含北海岸台2線愛之船附近、石門國小加油站、石門漁港堤防等處，因與太陽落下角度有關，有機會在絕佳位置捕捉人、燈塔、落日連成一線的視野，航港局邀請大家帶著相機來現場卡位「追日」，一起來拍攝及欣賞極北燈塔懸日美景!


	


	


	聯 絡 人：航安組科長 呂學鳳


	聯絡電話：02-89786801</text:p>
          </table:table-cell>
          <table:table-cell table:number-columns-repeated="252"/>
        </table:table-row>
        <table:table-row table:style-name="ro1">
          <table:table-cell table:style-name="ce15" office:value-type="string">
            <text:p>2022-08-16</text:p>
          </table:table-cell>
          <table:table-cell table:style-name="ce15" office:value-type="string">
            <text:p>航港局抽查固定航線載客船舶及海運客運場站 確保中秋連假海運安全</text:p>
          </table:table-cell>
          <table:table-cell table:style-name="ce21" office:value-type="string">
            <text:p>交通部航港局今(8/16)日表示，因應中秋連假將進入運輸高峰期，民眾搭乘大眾運輸工具之需求將大幅上升，規劃於8月31日至9月2日實施65艘固定航線載客船舶及海運客運場站3處重點項目查察，並加強海運客運場站及客船防疫宣導，確保「人」、「船」、「場站」均落實清消及防疫作為，全面保障乘船旅客安全。


	


	葉協隆局長表示，為提供旅客完善海運服務品質及把關公共安全，本次特別將「場站之消防、災害防救等公共安全及營運服務」、「班次時刻表及票價表中英文標示」、「哺乳室、無障礙設備及岸接設施」、「開航前檢查船體外觀及結構無明顯損壞情形」、「開航前播放或示範救生衣穿著方法」、「海底過濾網清潔」、「救生佈置」列為重點項目，若有影響航行安全缺失，將要求業者立即改善，並經複查確認始得開航。


	


	葉協隆局長並說明，為紓緩大量運輸需求，並使所有旅客均能快樂出門、平安回家，擬訂中秋疏運計畫，為期5天，自9月8日至9月12日，預計提供臺灣本島與離島間11條海運航線448航次、預估可提供106,206 人次之運能，供旅客返鄉或出遊使用。


	


	最後，航港局提醒，搭乘船舶應量測體溫，並全程佩戴口罩，飲食完畢後仍須立即佩戴口罩，另為降低感染風險，針對民眾高頻率接觸面，國內客運船舶於開航前及每航次後清潔消毒1次；另針對碼頭場站旅客進出動線、廁所等重點區域每小時清消1次，每日執行1次深度清消；同時呼籲旅客，搭船需攜帶身分證件以及配合身分查驗，共同建立安全便捷的海運客運環境。


	


	聯絡人及電話：


	船舶組 林冠宏科長  02-89786296


	航務組 杜文允科長  02-89788020</text:p>
          </table:table-cell>
          <table:table-cell table:number-columns-repeated="252"/>
        </table:table-row>
        <table:table-row table:style-name="ro1">
          <table:table-cell table:style-name="ce15" office:value-type="string">
            <text:p>2022-08-16</text:p>
          </table:table-cell>
          <table:table-cell table:style-name="ce15" office:value-type="string">
            <text:p>好消息！！航港局與港口總工會攜手服務東部地區民眾 首度辦理臺東地區動力小船及二等遊艇駕訓班</text:p>
          </table:table-cell>
          <table:table-cell table:style-name="ce21" office:value-type="string">
            <text:p>為推廣國人從事休閒娛樂活動時有更多親近海洋的機會，臺東地區「動力小船及二等遊艇駕訓班」課程在各界殷切期盼下，由航港局 與港口總工會共同攜手火熱推出，可望於今(111)年8月許可籌設、9月 提送開班計畫，經備查後即可依計畫時程開始招生、開課，學科上課地點預計為臺東大學(臺東市校區)，術科上課地點為金樽漁港外泊區，提供花蓮及臺東(含離島)民眾有意受訓考領動力小船及遊艇駕照者一個就近就便的全新選擇。


	


	航港局表示，臺東縣擁有全臺最長的176公里海岸線，更有兩處 美麗的蘭嶼及綠島，水域活動盛行，對於動力小船及遊艇之駕駛需求 高，東部地區花蓮臺東(含離島)持有小船與遊艇人口亦多，為能提供在地居民更便捷的考照環境，航港局已於111年8月5日完成術科場地複勘，並請該駕訓班緊鑼密鼓地籌備許可籌設及開班整備作業，以期早日讓國人更加在國內享受動力小船及遊艇的樂趣。


	


	同時，在提升民眾航行安全意識的目標下，航港局及港口總工會也盡力協助民眾在準備測驗過程中，獲得應具備的基本知識及操作技能，取得駕照後更能「知海、近海、進海」，揮灑熱情而安全地樂遊於大海的懷抱。


	


	聯 絡 人：東部航務中心  胡家華科長


	聯絡電話：03-8230018</text:p>
          </table:table-cell>
          <table:table-cell table:number-columns-repeated="252"/>
        </table:table-row>
        <table:table-row table:style-name="ro1">
          <table:table-cell table:style-name="ce15" office:value-type="string">
            <text:p>2022-08-12</text:p>
          </table:table-cell>
          <table:table-cell table:style-name="ce15" office:value-type="string">
            <text:p>2022高雄海洋派對 邀你／妳化身「遊艇通」</text:p>
          </table:table-cell>
          <table:table-cell table:style-name="ce21" office:value-type="string">
            <text:p>交通部航港局將於這個週末假期(13-14)日與高雄市政府合作，協辦「2022高雄海洋派對」，航港局今日特別發出號召令，13日將在海洋市集尋找熱愛遊艇活動的你/妳，成為下一個「遊艇通」！


	


	航港局表示，海洋派對活動現場除了有遊艇自駕、搭乘體驗及夜宿活動、遊艇展售、海洋市集及重型帆船競賽等相關親海活動外，航港局也來到現場展示今(111)年4月上線的「遊艇通」，「遊艇通」是從遊艇使用者需求的角度出發，結合水、陸域旅遊資訊，建置整合性的遊艇旅遊資訊平臺，方便遊艇玩家們隨時掌握相關資訊，民眾只需要一個會員帳號，便能隨時掌握即時泊區資訊、線上泊區申請、出海報備、駕訓報名、瀏覽業者們的套裝行程及線上報名活動等資訊。現場攤位除展示網站外，也廣邀民眾成為遊艇通，只要民眾於現場成功加入會員，即可獲得精美獎品1份，數量有限，走過千萬不要錯過。欲了解更多遊艇活動資訊的朋友，也可至遊艇通網站(https://yachtintaiwan.azurewebsites.net/)查詢。


	


	另外，本次活動航港局政風室特設置廉政法令全民反貪宣導攤位，為提升社會大眾對防貪、反貪的認同與支持，攤位除設置廉政服務專線宣導旗幟及「廉能航港，守護台灣」活動帆布外，另有安排「廉政問答」及「廉政闖關」小遊戲，參與民眾依遊戲規則抽取題目回答廉政相關問題，並於時限內完成闖關者，即可獲頒廉政宣導獎品。


	


	最後航港局也表示，歡迎民眾這個週末假期到「2022高雄海洋派對」走走，享受熱情的遊艇活動，也歡迎到航港局的攤位跟我們互動，除了可以拿好禮外，也可進一步了解遊艇通網站功能，即時掌握遊艇相關資訊，並也可增進對於廉政工作的認識及凝聚反貪倡廉的意識，讓民眾對於廉能政府政策更有感，進而型塑全民貪污零容忍之社會風氣。


	


	


	聯絡人及電話：


	船員組 黃奕僑 科長02-89788036


	政風室 李琇賢 科長02-89782892</text:p>
          </table:table-cell>
          <table:table-cell table:number-columns-repeated="252"/>
        </table:table-row>
        <table:table-row table:style-name="ro1">
          <table:table-cell table:style-name="ce15" office:value-type="string">
            <text:p>2022-08-10</text:p>
          </table:table-cell>
          <table:table-cell table:style-name="ce15" office:value-type="string">
            <text:p>航海人員測驗自8月10日起 開放下載測驗通知書 提醒考生配合防疫措施</text:p>
          </table:table-cell>
          <table:table-cell table:style-name="ce21" office:value-type="string">
            <text:p>交通部航港局訂於8月20至21日舉辦111年第三次航海人員測驗，分別假新北市華夏科技大學及高雄市正修科技大學兩試區舉行，自即(8/10)日起於航海人員測驗專區開放下載測驗通知書及健康關懷表。


	


	為使考生參測過程順遂，航港局請考生自行下載測驗通知書及健康關懷表。國內COVID-19疫情雖趨緩，航港局提醒考生於測驗期間確實遵守防疫事項，包括應全程配戴口罩、嚴禁試場內非必要之交談及移動、勤洗手消毒、口罩髒污或潮濕時應立即更換。此外，請考生踴躍下載使用「臺灣社交距離App」，透過科技防疫，以強化自主防疫。


	


	航港局指出，測驗當日考生進入試區時，應配戴口罩及配合量測體溫，並出示健康關懷表及本人身分證件，以利試務人員辨別身分；如有「自主健康管理」、「自主防疫」(未被依法限制外出)或身體不適等情況，需據實告知工作人員，以判斷是否安排於備用試場應試。


	


	另為降低感染風險，考生如有以下情形之一者，均不得參加測驗：


	一、確診者。


	二、居家檢疫者(入境者3+4之『3』)。


	三、確診者的密切接觸者(密切接觸者3+4之『3』)。


	四、考生應測當日經量測體溫額溫≧37.5℃或耳溫≧38℃，經現場快篩結果為「陽性」者，則拒絕考生入場應試，並請該員離開試區。


	


	此外，考生如為自主健康管理者(7+7的第2個『7』)、自主防疫者(3+4之『4』及0+7之『7』且具有2日內快篩陰性結果)、當日經量測體溫額溫≧37.5℃或耳溫≧38℃，快篩結果為「陰性」者等情形，則啟用備用試場供考生應試，備用試場皆使用隔板及配合梅花座並加大座位間距。本次測驗原則禁止考生親友陪考，如確有特殊需求，得事先向航港局提出申請。


	


	航港局表示，本測驗考生如因傳染病防治法規定之居家隔離或居家檢疫措施，無法應試者，請檢具證明文件，於測驗後10天內向航港局申請退費。有關因應疫情所採取之最新措施，考生可至交通部航港局第二代航港單一窗口服務平臺MTNet2.0航海人員測驗管理子系統(網址為https://el.mtnet.gov.tw/EL03/EL030201)查詢。


	此外，航港局再次提醒考生，如參測資格為暫准報名者，請於測驗當日攜帶相關學分證明文件至試務辦公室辦理資格驗證。


	


	


	聯 絡 人：船員組 呂云馨 科長


	聯絡電話：02-89782642</text:p>
          </table:table-cell>
          <table:table-cell table:number-columns-repeated="252"/>
        </table:table-row>
        <table:table-row table:style-name="ro1">
          <table:table-cell table:style-name="ce15" office:value-type="string">
            <text:p>2022-08-09</text:p>
          </table:table-cell>
          <table:table-cell table:style-name="ce15" office:value-type="string">
            <text:p>為進行樹木褐根病防治作業 白沙岬燈塔園區8月15至22日暫停開放</text:p>
          </table:table-cell>
          <table:table-cell table:style-name="ce21" office:value-type="string">
            <text:p>交通部航港局今(8/9)日表示，白沙岬燈塔園區周邊樹木感染褐根病，為防範疫情持續擴大將進行全面整治，為維護民眾安全及工區秩序，白沙岬燈塔園區自111年8月15至22日將暫時關閉。


	


	航港局已請行政院農業委員會林業試驗所專家協助，因褐根病係透過染病樹木之地下根系傳染，不易由外觀察覺，且染病樹木恐無預警傾倒影響公共安全；為解決樹木潛在危險，航港局已委託專業廠商進行褐根病防治作業，並於7月28日召開施工前說明會，會將已染病的樹木移除並進行土壤藥劑燻蒸等作業，因施工所需，自111年8月15至22日，燈塔園區將暫停開放；另燈塔圍牆外側之木棧道平台將自8月15日至10月30日進行施工，屆時請民眾留意相關資訊並注意自身安全。


	


	航港局表示，白沙岬燈塔園區樹木褐根病防治作業預計今年前完成；同時亦委請行政院農業委員會林業試驗所辦理園區周邊樹木健康檢查及風險評估，期能徹底改善樹木問題；未來將參酌地區民意，配合園區整體環境，選種適合樹種，以重塑燈塔園區景觀。


	


	


	聯 絡 人：航安組 呂學鳳 科長


	聯絡電話：02-89786801</text:p>
          </table:table-cell>
          <table:table-cell table:number-columns-repeated="252"/>
        </table:table-row>
        <table:table-row table:style-name="ro1">
          <table:table-cell table:style-name="ce15" office:value-type="string">
            <text:p>2022-07-25</text:p>
          </table:table-cell>
          <table:table-cell table:style-name="ce15" office:value-type="string">
            <text:p>澎湖輪規劃船速符合臺澎交通需求  明年8月如期交船營運 </text:p>
          </table:table-cell>
          <table:table-cell table:style-name="ce21" office:value-type="string">
            <text:p>有關部分澎湖地方人士今（25日）在立法院召開記者會，針對目前設計建造中的澎湖輪建議船速提高至30節以上，交通部航港局特別澄清表示，澎湖輪的建造是為取代已營運33年的台華輪，其主要交通需求是以運送車輛及民生物資為主要目的，高速船多採輕構化設計，東北季風期間受限海氣象條件必須停航，無法提供穩定海運服務，且未來澎湖輪導入美學設計及休閒娛樂功能，旅客可享受在航程中全新的體驗與樂趣，以及慢活休閒感受，經航港局向地方民意代表及澎湖縣政府說明後，相關單位均表示理解與支持，目前澎湖輪正在日本內海船廠設計建造中，預計8月開工，明年4月下水，8月返台交船營運。


	澎湖輪規劃總噸位9,980，全長約120公尺、船寬21公尺、船速不小於22節，載客數600人以上（臥鋪300人）、駛上駛下空間規劃可同時裝載80輛小客車、4輛大型遊覽車及10個貨櫃裝載量(含冷凍櫃)，新船規格設計可大幅改善台華輪載車空間不足問題，大型遊覽車位的設計並可為澎湖未來觀光注入新的動能。


	離島船舶設計必須周延考量實際需求、營運可行性，以及穩定服務的提供，航港局於規劃過程已會同相關單位作完整專業考量，目前澎湖輪已於110年6月29日與台灣航業公司完成簽約，並由台航公司委託日本內海造船株式會社承造，於明年8月交船營運，提供澎湖鄉親更優質的離島海運服務。


	 


	


	聯
絡
人：船舶組
 王淑娟科長 


	聯絡電話：02-89785423</text:p>
          </table:table-cell>
          <table:table-cell table:number-columns-repeated="252"/>
        </table:table-row>
        <table:table-row table:style-name="ro1">
          <table:table-cell table:style-name="ce15" office:value-type="string">
            <text:p>2022-07-15</text:p>
          </table:table-cell>
          <table:table-cell table:style-name="ce15" office:value-type="string">
            <text:p>交通部航港局「振興國旅TAIWAN Hi」 啟航藍色公路向離島Say Hi！</text:p>
          </table:table-cell>
          <table:table-cell table:style-name="ce21" office:value-type="string">
            <text:p>為迎接夏日旅遊旺季，交通部航港局於7月15日至7月18日前進2022臺北國際夏日旅展，結合首次於旅展亮相的藍色公路品牌「TAIWAN Hi」，以「振興國旅 TAIWAN Hi」為主題，透過實體展館互動拉近民眾與藍色公路之距離，讓民眾更加瞭解藍色公路海運客運航線資訊及船遊觀光模式；另自即日起至10月31日止推出3大主題活動，增加民眾船遊離島樂趣，揪大家好好放鬆玩一夏！


	


	交通部航港局表示，「振興國旅TAIWAN Hi」主題館以全新品牌「TAIWAN Hi」為核心，為「航、港、船、遊」四大海運面向投入新航線、新港埠、新船舶及新旅遊體驗等新氣象，希望透過澎湖南方四島、臺北-南竿等新興航線、今年度全新完工的布袋港旅客服務中心與澎湖南海交通船觀光碼頭候船室，以及即將於2023年投入營運的新台澎輪與新臺馬輪等，帶領大家搭乘藍色公路體驗如台灣藍洞及方塊海等世界級景觀，也傳達藍色公路「以人為本」的品牌精神。同時結合「出國不如來這裡」、「網美必玩」及「離島秘境」三大好玩特色船遊系列，提供40組免費船票、40組超優惠船票及15款旅展限定優惠行程等好康優惠吸引民眾目光，提升船遊離島的意願。現場除邀集航商推出更勝以往的優惠，於開場活動特別安排特技舞蹈及LED呼拉圈表演，邀請現場民眾共同感受「多元、優質、歡樂、永續」的世界級藍色公路意象，另外，也將邀請知名Youtuber「金魚腦」於7月17日下午3點至4點到現場與民眾互動，分享澎湖南方四島旅遊心得，宣傳船遊觀光魅力與美好。


	


	本次除旅展活動外，即日起至10月31日止，於五大離島推出「活動官網登錄抽獎」、「Line@踩點集章活動贈Line Point」及「離島景點實境解謎抽獎」等3大主題活動，其中獎項安排包含GOGORO、iPhone、澎湖喜來登住宿券、Switch等多項夢幻逸品，讓民眾只要打開手機進入活動官網，即可體驗3大主題活動，同時了解離島航線資訊、享受船遊行程魅力，探訪離島文化底蘊，搶當大獎幸運得主。


	


	海運客運不只是離島交通運輸的一環，更是夏日海洋旅遊的首選，航港局誠摯邀請民眾共同參與「振興國旅 TAIWAN Hi」，一起乘著藍色公路感受搭船的美好，大聲向離島Say Hi！


	


	更多活動資訊請上活動官方網站、航港局官方Line及FB粉絲專頁查看


	


	振興國旅TAIWAN Hi官方網站：https://2022taiwanhi.com.tw


	交通部航港局官方LINE：https://page.line.me/motcmpb


	交通部航港局Facebook粉絲專頁：https://www.facebook.com/motcmpb.gov.tw


	


	聯 絡 人：航務組 杜文允 科長


	聯絡電話：02-89788020</text:p>
          </table:table-cell>
          <table:table-cell table:number-columns-repeated="252"/>
        </table:table-row>
        <table:table-row table:style-name="ro1">
          <table:table-cell table:style-name="ce15" office:value-type="string">
            <text:p>2022-07-08</text:p>
          </table:table-cell>
          <table:table-cell table:style-name="ce15" office:value-type="string">
            <text:p>我的未來不是夢  全國首位高職應屆畢業生通過航海人員測驗一等船副資格</text:p>
          </table:table-cell>
          <table:table-cell table:style-name="ce21" office:value-type="string">
            <text:p>111年第二次航海人員測驗於7月8日上午在交通部航港局舉行榜示。本次測驗報名人數562人，全程到考人數478人，一、二等船副、管輪等類科成績合格人數計93人，合格率為19.46%。


	


	航港局表示，國立臺灣海洋大學附屬基隆海事高中航海科應屆畢業生吳妤婕，首次參加航海人員測驗就通過一等船副5科測驗科目，成為全國最年輕就通過一等航海人員測驗的考生。本次測驗受國內疫情影響，到考人數及合格率均較往年低，吳妤婕以測驗總成績前五名高分通過測驗，實屬難得。


	


	吳妤婕在學期間就展現她對航海科系的熱愛及學科上的天份，高三參加全國高級中等學校技藝競賽航海職種，就成功取得第一名的好成績，獲得保送國立臺灣海洋大學商船學系的資格，於是她利用上大學前的空檔，當其他同學都還在準備統測升學考試時，她已經在準備一等船副航海人員測驗了。


	


	吳妤婕對於自己一次就能通過5個科目的考試，也是萬分驚喜，也很感謝學校老師給她的幫助與鼓勵，她覺得自己對於數理科目很擅長，計算題都難不倒她，她的讀書方法是先將課本都讀過一次，再整理重點到筆記裡，透過不斷複習，就很容易融會貫通。在航海人員測驗的科目中，她最有興趣的科目是「航海學」，她透露學校老師在上課時整理的計算題秘笈非常有用，讓她在學習上更容易理解、查表變得更簡單，她覺得觀念通了，計算就很簡單。


	


	說起吳妤婕選擇航海相關科系的契機，起因於一次與父親的閒聊，父親提到當船員可以改善家庭經濟，可以生活過得更好，讓她決心要當一個優秀船員，所以國中畢業後就以第一志願選擇離家近的海大附中就讀，對於她的選擇，家人都很鼓勵及支持，也成為她努力的後盾。


	


	海大附中就讀期間，航海科全班只有6個女生，同學間相處愉快，也讓她對於未來可能也是男多女少的船上工作不會感到畏懼，且充滿期待。吳妤婕已經透過學校老師了解船上的工作環境及可能會遇到的困難，但是不管是人際關係或是工作方面，她都很有信心可以一一克服，也會將阻力化為助力。


	


	通過航海人員測驗之後，她選擇先完成大學學業後再就業，也會爭取參加航港局辦理的「海員新星培育計畫」，藉由計畫提供相關補助減輕家裡負擔，盡情享受大學生活。海洋大學是一所海事專業的學校，她希望在大學時修習更多海事專業的課程，也利用學校資源，取得船員相關專業證照、加強英文能力，提早儲備實力，讓自己在未來的職場上更具競爭力。


	


	航港局表示，本次測驗榜示後，應考人可利用第二代航港單一窗口服務平臺MTNet2.0查詢榜單及登入帳號密碼列印成績通知單。應考人如欲複查成績，應在榜示之次日起10日內（111年7月9日起至111年7月18日止），登入第二代航港單一窗口服務平臺MTNet2.0 (網址為https://el.mtnet.gov.tw/EL03/EL030702/Index)「航海人員測驗管理子系統」內之「線上申請作業」點選「成績複查申請」，依序填具資料並送出網路申請即可。


	


	111年度第三次航海人員測驗將於111年8月20日至21日舉行，採網路報名，報名時間自111年7月9日0時起至18日下午5時止。詳情請至第二代航港單一窗口服務平臺MTNet2.0(網址https://el.mtnet.gov.tw/EL03/EL030201/Index)航海人員測驗管理子系統查詢。


	


	


	聯 絡 人：船員組 呂云馨 科長


	聯絡電話： 02-89782642</text:p>
          </table:table-cell>
          <table:table-cell table:number-columns-repeated="252"/>
        </table:table-row>
        <table:table-row table:style-name="ro1">
          <table:table-cell table:style-name="ce15" office:value-type="string">
            <text:p>2022-07-04</text:p>
          </table:table-cell>
          <table:table-cell table:style-name="ce15" office:value-type="string">
            <text:p>疫情逐步緩和且暑假旅遊旺季將至 東琉線航班將陸續恢復正常</text:p>
          </table:table-cell>
          <table:table-cell table:style-name="ce21" office:value-type="string">
            <text:p>近期疫情稍趨平緩，加上暑假旺季將至，預計將有非常多旅客至小琉球觀光，東琉線業者自6月27日起將陸續恢復正常航班，包括藍白航運公司原本每日5班恢復為每日7班，泰富航運公司原本每日4班也恢復為每日7班；至於鹽琉線部分，大福琉球航運公司原本每日4班增加為每日5班。增班後東琉線每日增加近2,000人次運能、鹽琉線每日增加近300人次運能，業者也會視情況機動加班因應。


	


	交通部航港局表示，航商業者調整航班需依照「航業法」規定報請航政機關備查，先前受疫情影響，東琉線旅客量驟降，各家業者紛紛縮減固定航班以為因應，但仍然維持部分航班數確保離島鄉親的交通需求；目前疫情已經稍微平緩，預期暑假期間，小琉球將吸引非常多的旅客登島遊玩，東琉線及鹽琉線的業者也開始調整航班因應，業者均依規定報航港局備查。


	


	航港局強調，仍然不可以忽視疫情的影響，將持續關注東琉線及鹽琉線業者的防疫作為，包括落實實名制、加強場站及客船開航前、後之清消作業等事項，並呼籲旅客應確實佩帶口罩、遵守相關防疫措施以確保防疫安全。


	


	聯 絡 人：南部航務中心 陳緯恩科長


	聯絡電話：07-2620580</text:p>
          </table:table-cell>
          <table:table-cell table:number-columns-repeated="252"/>
        </table:table-row>
        <table:table-row table:style-name="ro1">
          <table:table-cell table:style-name="ce15" office:value-type="string">
            <text:p>2022-06-28</text:p>
          </table:table-cell>
          <table:table-cell table:style-name="ce15" office:value-type="string">
            <text:p>行政院核定「遊艇泊區整體發展計畫」 交長王國材召會指示加速推動 樹立臺灣遊艇發展重要里程碑!</text:p>
          </table:table-cell>
          <table:table-cell table:style-name="ce21" office:value-type="string">
            <text:p>行政院於111年6月27日核定交通部提報的「遊艇泊區整體發展計畫」，交通部長王國材隨即於今(28)日上午召集航政司、路政司、航港局、觀光局、港務公司等單位，聽取航港局報告該計畫整體推動規劃，祁文中次長亦一同聽取報告。王部長表示，該計畫改變過去遊艇泊區分散由相關機關各自規劃設置情形，改由航港局統籌整體規劃，透過系統性盤點，掌握市場供需，於商港或漁港適當區位增設遊艇泊區，或改善既有泊位設施，並串聯周邊觀光資源，有助於促進國內遊艇活動普及，鼓勵國人親近海洋、進入海洋，對臺灣遊艇發展是一個新的開始，更是重要的里程碑，指示航港局應加速推動落實，尤其針對有遊艇使用需求的閒置漁港，或既有遊艇泊位設施待改善部分，應列為優先辦理對象，以完善遊艇活動發展環境。


	


	航港局指出，本計畫總經費5.51億元，包括中央公務預算3.27億元、地方配合款2.24億元，另由港務公司以民間投資方式推動商港泊區建設營運，預計吸引民間資金26.41億元，推動期程為112-114年，後續將採「先規劃後工程」模式推動，透過補助12個縣市進行區域整體規劃，以及新增泊區可行性評估，再進行實質工程建設，並由航港局會同海委會、漁業署、觀光局等相關機關及專家學者共同成立輔導小組，以「全生命週期」概念，從規劃、建設、營運及維護管理給予地方政府專業輔導與協助，預計於114年全國遊艇專屬泊區將可由目前的18處增加為24處，遊艇泊位數則可由目前的1,138席成長至1,600席以上，對全國遊艇泊位的供給，以及遊艇服務品質的提升都有實質助益。


	


	此外，航港局為進一步提供遊艇使用者更完善便捷的資訊服務，在今年4月7日啟動「All in One」的一站式遊艇活動資訊平臺-「遊艇通」網站，從遊艇使用者需求的角度出發，結合海、陸域旅遊資訊，提供遊艇玩家進出港、停泊、補給、修繕、水文氣候、休閒觀光、緊急應變及醫療等一站式的資訊服務。目前註冊會員數已達389人，未來航港局將持續蒐集使用者意見精進遊艇通平台功能，讓更多民眾能方便運用遊艇活動訊息，拉近民眾與遊艇的距離。


	


	近年來我國遊艇登記數量，以及國人持有遊艇駕照數量均有顯著成長，顯示遊艇已成為國人從事海洋休閒活動的重要工具，行政院及時核定交通部提報的「遊艇泊區整體發展計畫」，航港局劍及履及的積極推動，不僅將有效增加遊艇泊位供給，並將搭配周邊旅遊休憩等多元服務，串聯遊艇活動旅遊鍊，促進遊艇活動人口普及，可以說是呼應落實行政院「向海致敬」政策的具體行動，將帶動國人更加親海、近海、進海，得以享受得天獨厚的海洋觀光資源，臺灣遊艇產業的發展榮景值得期待。


	


	聯 絡 人：港務組 科長 陳怡妃


	聯絡電話：02-8978-6832</text:p>
          </table:table-cell>
          <table:table-cell table:number-columns-repeated="252"/>
        </table:table-row>
        <table:table-row table:style-name="ro1">
          <table:table-cell table:style-name="ce15" office:value-type="string">
            <text:p>2022-06-23</text:p>
          </table:table-cell>
          <table:table-cell table:style-name="ce15" office:value-type="string">
            <text:p>博幼基金會舉辦全臺線上畢業典禮 交通部航港局鼓勵學子成為航海王</text:p>
          </table:table-cell>
          <table:table-cell table:style-name="ce21" office:value-type="string">
            <text:p>為吸引更多優秀學子就讀海事校院，交通部航港局於今(23)日在博幼基金會全臺17個中心據點聯合舉辦之線上畢業典禮，廣宣「海員新星培育計畫」，並鼓勵畢業生們選填海事職校航輪科系，一起成為耀眼的海員新星。


	


	航港局首次結合社會團體、航商、海事校院及政府部門等四方資源，推出「海員新星培育計畫」，提供就學期間至就業一條龍輔導，補助範圍包含學雜費、住宿費及生活津貼，對象向下札根至國中生，計畫一推出即受到社會大眾熱烈的迴響。國中會考甫公布成績，並將於6月底選填志願，航港局為了鼓勵應屆畢業生選填海事職校航輪科系，特別與博幼基金會合作，於該基金會全臺17個中心據點聯合舉辦之線上畢業典禮中進行推廣，共計203位基金會輔導之國中畢業生參加，也是航港局首次採大規模線上方式宣傳計畫，航港局也特別邀請職業達人張齡藝及廖翼霆分享商船船員生活及學業甘苦談，讓年輕學子更了解船員的培訓歷程及海上服務的經歷，增加畢業生選填海事校院航輪科系意願。


	


	為鼓勵更多畢業生就讀海事職校，航港局也在兼顧疫情防疫之下，積極辦理實體宣傳，昨(22)日已至博幼基金會屏東四春據點辦理實體計畫說明會，獲得現場學生熱情回應。除此之外，航港局也錄製影片介紹計畫內容，邀請中華民國船長公會理事長黃玉輝、船員張齡藝、廖翼霆、廖偉鈞及目前就讀國立臺灣海洋大學商船學系大四學生豐綵，代表船員領域不同階段，以輕鬆的方式來分享船員海上的工作、生活及就學期間的學習經驗，讓更多學子們能理解船員職業，進而在選填志願時，能把海事校院航輪科系列為優先選項之一。


	


	航港局也再次強調，現代化的科技船舶使船員的工作環境安全、舒適，加上船員具有高度專業性及獨特性，畢業後起薪高於大部分職業，歡迎國三及高三畢業生們，優先選擇就讀海事職校航輪科系。最後，航港局也歡迎有興趣的學生及家長們，一起加入與了解海員行業，讓臺灣航運產業的發展更加燦爛。


	


	聯 絡 人：船員組 黃奕僑科長


	聯絡電話：02-8978-8036</text:p>
          </table:table-cell>
          <table:table-cell table:number-columns-repeated="252"/>
        </table:table-row>
        <table:table-row table:style-name="ro1">
          <table:table-cell table:style-name="ce15" office:value-type="string">
            <text:p>2022-06-16</text:p>
          </table:table-cell>
          <table:table-cell table:style-name="ce15" office:value-type="string">
            <text:p>航安優先！航港局辦理航安講習暨演練 強化互助聯防機制</text:p>
          </table:table-cell>
          <table:table-cell table:style-name="ce21" office:value-type="string">
            <text:p>為強化客船及載客小船應變機制，交通部航港局今(16)日辦理臺東地區客船及載客小船航安講習暨演練，邀請財團法人中國驗船中心施文斌驗船師蒞席講授航行安全知識，內容針對客船及載客小船消防滅火及客船檢查實務講授，提升業者專業技能，並提高船舶妥善率。本次協調客船「綠島之星2號」實施人員救生滅火、船體進水及棄船演練等災防項目進行演練，並以客船「天王星」模擬事故發生時啟動互助聯防機制，以增進客船應變處置能力，演練動作紮實、過程緊湊 ，參加講習人員收穫豐富。


	


	本次演練模擬臺東離島客船於航行時，救生滅火及棄船演練等狀況，展現業者對事故之應處能力，並透過業者間之協調聯繫，建立東部地區客船互助聯防機制，爭取救援先機，減少傷亡，發揮船舶間互助精神，保障乘客生命安全。


	


	航港局表示，辦理航安講習及演練之目的，為強化客、貨船及載客小船業者航安觀念及應變能力，本次臺東離島客、貨船業者積極參與，並感謝財團法人中國驗船中心、臺東縣政府、海巡署、各客、貨船業者等單位蒞臨指導，提供寶貴意見，作為日後演練精進參考，航港局對於航行安全的要求，絕不打折也從不間斷，透過平時紮實的訓練，降低事故時的危害，讓遊客能更安心、離島客船運輸更安全。


	


	聯 絡 人：東部航務中心 蔡翰元科長


	聯絡電話：03-8227576</text:p>
          </table:table-cell>
          <table:table-cell table:number-columns-repeated="252"/>
        </table:table-row>
        <table:table-row table:style-name="ro1">
          <table:table-cell table:style-name="ce15" office:value-type="string">
            <text:p>2022-06-14</text:p>
          </table:table-cell>
          <table:table-cell table:style-name="ce15" office:value-type="string">
            <text:p>高雄燈塔改善工程即將完工</text:p>
          </table:table-cell>
          <table:table-cell table:style-name="ce21" office:value-type="string">
            <text:p>活化古蹟，以人為本，交通部航港局推動高雄燈塔漫步輕食活化再利用，燈塔及辦公室外區將開放夜間參觀，並以燈光照亮牆面，彰顯古蹟的歷史性與主體性。部分員工備勤室則改建為輕食販賣部，另外，燈塔圍牆設置「輕食海景木棧平臺」，可觀賞打狗山、英國領事館及旗後山與打狗山之間的港道，俯瞰往來船隻，遙望晨曦耀眼的彩霞，體驗高雄港都繁華之美。


	


	高雄燈塔舊稱旂後山燈房或旗後燈塔，是全台唯一與砲臺共構的燈塔，原為1883(清光緒9)年所建的白色四角形紅磚造燈塔，1916(日大正5)年打狗開港後，日本人為配合高雄港區擴建計畫而改建為白色八角形混凝土造燈塔，二次世界大戰期間雖遭機槍掃射，但無損發光運作，足以見證打狗港的發展史。


	


	航港局表示，對於文資古蹟進行保存活化，高雄燈塔編列總經費達5,000萬元，本次就庭園景觀、輕食空間配置、夜間照明、感應式廁所及整體步道系統改善等重新規劃，預計於111年6月底前完工，並招商委外營運，開放輕食區及景觀平臺硬體設置，期許營造更親民、多元及活化的燈塔特色。


	


	航港局進一步說明，再活化的高雄燈塔，不僅有歷史的厚度，還有人文的溫度，將持續打造新型態的燈塔觀光，以高雄燈塔做為第一例多元營運場域，結合棧貳庫、駁二藝術特區、高雄港舊港區鹽埕、鼓山等歷史、商業資源，搭配輪渡站、文化遊艇或貴賓船等海上交通，串連旗津區至旗後燈塔，營造高質感觀光旅遊體驗，成為港區遊憩新人氣指標。


	


	聯 絡 人：航安組 賴億昌科長


	聯絡電話：02-89786810</text:p>
          </table:table-cell>
          <table:table-cell table:number-columns-repeated="252"/>
        </table:table-row>
        <table:table-row table:style-name="ro1">
          <table:table-cell table:style-name="ce15" office:value-type="string">
            <text:p>2022-06-14</text:p>
          </table:table-cell>
          <table:table-cell table:style-name="ce15" office:value-type="string">
            <text:p>航港局新修訂「遊艇與動力小船駕駛測驗題庫」111年6月起正式開考</text:p>
          </table:table-cell>
          <table:table-cell table:style-name="ce21" office:value-type="string">
            <text:p>交通部航港局為提升遊艇與動力小船駕駛訓練機構教學品質，落實航行安全與環保教育，朝符合時宜與實務需要之方向修正測驗題庫。新編修之題庫針對同一題目改用多元題型呈現，以簡單、淺顯的文字進行描述，避免考生死背題庫。為了讓所有考生及駕訓班有充裕的時間準備新的題目，且考量遊艇與動力小船駕駛執照的測驗需60天前提出申請，因此提前在今年的2月份公告新題庫，配合作業期程自6月份正式開考。


	


	航港局表示，原遊艇與動力小船駕駛測驗題庫自108年正式啟用後，迭有民眾反映題目過於艱澀，航港局爰於110年委託台北海洋科技大學就現有自用題庫811題、營業用題庫946題及二等遊艇題庫881題，3類別合計2,638題重新檢視，編修後每一類別的題庫均調整為800題，刪除大量過於專業的中級引擎知識及引擎細部零件與保養等相關考題，增加配合時事(偷渡、動物保育)的實務情境題；此外為強化駕駛人的海洋保育觀念，也新增了海洋保育試題；另外，為了協助外籍人士應考，順利取得我國駕照，編修後的試題也同步完成英譯作業。


	


	遊艇與動力小船駕駛測驗旨在推廣國人從事休閒娛樂活動，讓民眾有更多親近海洋的機會，航港局在提升民眾航行安全意識的目標下，盡力協助民眾順利取照，也希望民眾在準備測驗過程中，獲得駕駛船舶應具備的基本知識及技能，未來取得駕照後，能盡情悠遊於大海的懷抱。


	新編修之題庫可至航港局網站下載，下載網址


	https://www.motcmpb.gov.tw/DownloadFile/SwitchPage?SiteId=1&amp;NodeId=83&amp;page=13&amp;istop=False


	


	聯 絡 人：船員組 呂云馨科長


	聯絡電話：02-89782642</text:p>
          </table:table-cell>
          <table:table-cell table:number-columns-repeated="252"/>
        </table:table-row>
        <table:table-row table:style-name="ro1">
          <table:table-cell table:style-name="ce15" office:value-type="string">
            <text:p>2022-06-13</text:p>
          </table:table-cell>
          <table:table-cell table:style-name="ce15" office:value-type="string">
            <text:p>巴拿馬籍貨輪「FORTUNE(信燕輪)」貨船成功拖淺  恢復澎湖吉貝嶼海域環境</text:p>
          </table:table-cell>
          <table:table-cell table:style-name="ce21" office:value-type="string">
            <text:p>信燕輪去(110)年於10月17日擱淺在澎湖吉貝嶼，因船東未積極處理，為避免造成海洋油污染，故航港局依商港法緊急代為移除，先於110年11月6日完成殘油抽除作業，並派員至吉貝瞭解賠償事宜洽談情形，處理民眾提出警示燈亮度不足等需求，主動與當地代表說明船體移除規劃，續積極辦理船體移除招商作業及地區施工說明會，俾利於颱風季節前移除船體，終於111年6月12日晚上9時許由拖船配合潮汐成功將該船拖離擱淺區，恢復岸際海域環境及當地景觀，免除其對周遭生態之影響威脅。


	


	航港局於信燕輪擱淺後立即成立應變小組，由葉協隆局長召開17次緊急會議，督促船舶所有人儘速處理，為免因該船影響當地生態，航港局於111年3月1日委由海歷企業有限公司辦理船體拖離作業，葉協隆局長並4月至現地視察船體拖離整備狀況，特別要求業者船體移除作業以對環境影響最小為原則，避免造成當地環境二次傷害，需確實避開石滬文化遺產，另也拜訪吉貝村長謝永乾、吉貝社區發展協會理事長呂福能等人說明拖離作業期程及方式，取得民眾支持。當地3-5月之際因東北季風盛行，海象惡劣，海上作業不易，歷經2個月動員整備，包含國外專業人員及設備引進、船體艙間修補、船艏浮揚、轉向及拖帶等作業，成功於颱風季節前將信燕輪拖離擱淺區；自4月23日至6月12日總共拖離671米，順利進入深水區，續由全港通503及港勤501兩艘拖船分別控制拖帶信燕輪船艏及船艉駛往臺中港，已於今(13)日9時抵達錨地等待入港，領港通知10時30分上船引領。


	


	航港局葉協隆局長表示，船體能成功移除首要感謝吉貝地區民眾協助及支持，後續已請業者應儘速將岸際作業現場回復原狀，並持續進行海洋水質檢測，恢復當地海域環境；有關航港局代為移除之相關費用將依法向船東追償。


	


	聯 絡 人：南部航務中心 呂進發科長


	聯絡電話：07-2620585</text:p>
          </table:table-cell>
          <table:table-cell table:number-columns-repeated="252"/>
        </table:table-row>
        <table:table-row table:style-name="ro1">
          <table:table-cell table:style-name="ce15" office:value-type="string">
            <text:p>2022-06-01</text:p>
          </table:table-cell>
          <table:table-cell table:style-name="ce15" office:value-type="string">
            <text:p>職場友善育兒 航港局與財團法人三之三生命教育基金會正式簽約 臺北港行政大樓職場互助教保服務中心將於8月營運</text:p>
          </table:table-cell>
          <table:table-cell table:style-name="ce21" office:value-type="string">
            <text:p>交通部航港局為配合行政院擴大幼兒托育之政策，營造職場友善育兒環境，在新北市八里臺北港設置「臺北港行政大樓職場互助教保服務中心」，並於111年6月1日與具有豐富非營利幼兒園營運經驗之財團法人三之三生命教育基金會簽訂委託營運契約，將從111年8月1日起提供航港局同仁、在臺北港區域工作人員及附近民眾育有2至6歲子女就讀，協助員工兼顧家庭與工作 。


	


	臺北港行政大樓職場互助教保服務中心申請教育部全額補助設置經費718萬元及營運成本，規劃室內約337平方公尺，設有2間教室，教室配色採柔和的珊瑚色系，並擁有大面積採光窗戶，活動場域內之教具及器材皆符合幼兒安全法規。另設有配膳室，將由營運機構自行烹煮健康食材，提供幼兒優質的營養照護。


	


	財團法人三之三生命教育基金會於1988年由吳文宗董事長及葛惠執行長秉持著促進社會公益、回饋社會的精神創辦，已累積近30幾間非營利幼兒園之營運經驗，該基金會重視生命教育、公共利益、關懷弱勢等教育理念，透過閱讀讓孩子了解生命的價值，也舉辦演講及研習會等方式向老師、家長推廣，使老師家長們能更有智慧的教養孩子，相信臺北港教保中心的孩子們在基金會豐富的經驗及專業的引導下，一定能健康、快樂的成長。


	


	航港局表示，臺北港行政大樓職場互助教保服務中心預計招收滿2歲至未足6歲幼兒，共2班60位名額，以航港局及簽訂聯合提供教保服務契約機關員工子女，為優先招收對象，如有餘額再對外開放。預計6月上旬公告招生簡章，並開放招生登記，8月正式營運。


	


	聯 絡 人：人事室 李佳蓉科長


	聯絡電話：02-89786267</text:p>
          </table:table-cell>
          <table:table-cell table:number-columns-repeated="252"/>
        </table:table-row>
        <table:table-row table:style-name="ro1">
          <table:table-cell table:style-name="ce15" office:value-type="string">
            <text:p>2022-05-28</text:p>
          </table:table-cell>
          <table:table-cell table:style-name="ce15" office:value-type="string">
            <text:p>111年第二次航海人員測驗登場 嚮往海洋的女孩 從選擇航海系開始</text:p>
          </table:table-cell>
          <table:table-cell table:style-name="ce21" office:value-type="string">
            <text:p>交通部航港局今(28)日表示，111年第2次航海人員測驗5月28日、29日兩日於臺北華夏科技大學及高雄正修科技大學兩試區辦理，計有562名考生報考，首日測驗類別為一等船副及二等管輪，第一節應考152人，到考人數127人，到考率83.55%。


	


	87年次的魏芯蓮畢業於台北海洋科技大學航海系，110年通過航海人員測驗，她住在全台灣唯一不靠海的城市，從小看到海就會特別興奮，會選擇就讀航海系，是覺得想要讀點跟別人不一樣的，又可以跟海洋多點接觸的科系。魏芯蓮一開始只是覺得船員這個行業很特別，在校期間，學校請了很多航商跟學長姐來分享海上經歷，了解在商船工作，不僅只是一個高薪的職業，也是對自我的挑戰；比起其他同年齡層的年輕人，能夠快速的存到人生第一桶金，且也能提升自己的生活品質。加上大四那年獲得到長榮海運實習的機會，實習期間更加了解海上航行的工作內容，也更確定了這就是她想要的工作。


	


	大四的時候到長榮的Ever Boomy船上實習，那時候還沒考過航海人員測驗，只是甲板實習生而已。她記得剛上船的時候很興奮，畢竟在學校上課這麼久了，第一次真的到船上實習，有些東西還是需要到船上看看才能真正理解，也因此她發現船上的工作環境其實不錯，加上剛好又被派到新船，有健身房、桑拿間，生活區域還蠻像住飯店的。她也分享在船上航行的經驗，有一次從日本回台灣的途中，恰巧遇到鋒面經過，船上載的貨也多，因此船體左右晃動到快40度，駕駛台跟房間的東西都到處亂飛，走路如果沒抓好，也會被甩出去，連船長大副都說之前沒遇過這麼晃的，還好最後順利回到臺灣。


	


	魏芯蓮目前在長榮海運擔任三副，男生女生都一樣一起分配船上的工作，像三副要管救生設備，如果剛好遇到滅火器年檢，要把全船一百多支的滅火器集中到同一個地方，但是她不怕辛苦，多花一點時間總是可以慢慢完成。魏芯蓮說當船員其實是個不錯的選擇，她當初就是覺得這個行業很特別就來了，而且可以邊跑船邊存錢，邊思考人生方向。如果條件允許的話，她希望可以一路晉升到船長，對她來也是對自我的一種肯定，也希望有熱忱、願意多看看外面世界的年輕朋友加入船員行列，走一回與其他人不同的路，視野更寬廣。


	


	航港局表示，考畢試題及答案將於5月30日在交通部航港局第二代航港單一窗口服務平臺MTNet2.0航海人員測驗管理子系統(網址為https://el.mtnet.gov.tw/EL03/EL030201)公布。如有試題疑義，應於該次測驗結束之次日起3日內，亦即於6月1日前，登入「航海人員測驗管理子系統」內之「線上申請作業」點選「試題疑義申請」。


	


	


	聯 絡 人：船員組 呂云馨科長


	聯絡電話：02-89782642</text:p>
          </table:table-cell>
          <table:table-cell table:number-columns-repeated="252"/>
        </table:table-row>
        <table:table-row table:style-name="ro1">
          <table:table-cell table:style-name="ce15" office:value-type="string">
            <text:p>2022-05-26</text:p>
          </table:table-cell>
          <table:table-cell table:style-name="ce15" office:value-type="string">
            <text:p>為因應「嚴重特殊傳染性肺炎」疫情，開放參觀燈塔園區倘有員工確診或居隔，將暫時關閉</text:p>
          </table:table-cell>
          <table:table-cell table:style-name="ce21" office:value-type="string">
            <text:p>交通部航港局今(26)日表示，考量航港局轄管燈塔地處偏遠，醫療資源缺乏，倘有員工確診或居隔，恐將影響燈塔正常運作，對外開放參觀燈塔園區將視下列情況暫時關閉燈塔園區:


	


	(一)燈塔園區有確診員工者：燈塔整體人力吃緊，為維持燈塔正常維運，對外暫時關閉14天。


	


	(二)為確診者同住家人：燈塔整體人力稍有不足，為維持燈塔正常維運，對外暫時關閉7天。


	


	航港局表示，後續因疫情影響短期關閉燈塔之個案將於燈塔門口及燈塔專區官網發布相關訊息。


	


	


	聯 絡 人：航安組 呂學鳳科長


	聯絡電話：02-89786801</text:p>
          </table:table-cell>
          <table:table-cell table:number-columns-repeated="252"/>
        </table:table-row>
        <table:table-row table:style-name="ro1">
          <table:table-cell table:style-name="ce15" office:value-type="string">
            <text:p>2022-05-24</text:p>
          </table:table-cell>
          <table:table-cell table:style-name="ce15" office:value-type="string">
            <text:p>投入海運 翻轉人生！海員新星培育計畫正式啟航</text:p>
          </table:table-cell>
          <table:table-cell table:style-name="ce21" office:value-type="string">
            <text:p>交通部航港局首次結合社會團體、航商、海事校院及政府部門等四方資源，共同合作推出「海員新星培育計畫」，為促進我國海運產業人才培育、永續發展並兼顧社會公益，營造「多贏共好」，並於今(24)日在交通部次長祁文中見證下舉行MOU簽署儀式。


	


	交通部次長祁文中致詞時表示，全球航運產業在新冠疫情下逆勢成長，迎來百年難得一見的榮景，大幅增加船員市場需求，為了吸引更多人才加入，也為照顧偏鄉弱勢的青年學子，航港局特別邀請博幼基金會加入「海員新星培育計畫」，將觸角延伸至偏鄉，向下扎根至海事職校，共同深根臺灣海運人才培育。


	


	今天儀式上，長榮海運董事長張衍義、陽明海運董事長鄭貞茂、博幼基金會董事長唐傳義及台北海洋科技大學校長林俊彥也親自出席，並分別代表產業、學術及社會團體進行致詞，均表示支持及肯定培育計畫，對航運人才召募有正面影響，博幼基金會唐董事長也很高興計畫提供偏鄉學子升學機會，透過海事校院專業培育，希望提供業界更優秀的海事人才，也彌補航商船員缺口。


	


	航港局局長葉協隆也表示，航港局自101年成立10年以來，積極推動各項船員發展政策，包含培育及吸引海事人才，自去年辦理首次以航運產業為主題的就業產業升學博覽會後，獲得各界回響。今年再邀請長榮海運、陽明海運、萬海航運、裕民航運、中鋼運通、光明海運、世邦海運等7大航商，並結合國內各海事校院教學資源，合作推出「海員新星培育計畫」，除優先鼓勵輔導偏鄉、原鄉弱勢家庭學生、學童加入外，計畫也包含三大特點：第一，提供計畫對象就學期間至就業一條龍輔導；第二，補助範圍除學雜費、住宿費外，更加碼生活津貼，每年補助可領最高10萬到18萬元，第三，船員培育向下扎根，國中畢業生就讀海事職校，也可以受惠。除此之外，計畫也鼓勵輔導家庭的家長轉換跑道，擔任船員，透過乙級船員訓練班密集訓練合格後，即可上船工作，增加工作機會，改善家庭環境。


	


	為了推廣計畫，航港局原規劃下鄉宣導，因應疫情改以影片方式進行宣傳，除了介紹計畫內容，也特別邀請中華民國船長公會理事長黃玉輝、船員張齡藝、廖翼霆、廖偉鈞及目前就讀國立臺灣海洋大學商船學系大四學生豐綵，代表船員領域不同階段，以輕鬆的方式來分享船員海上的工作、生活及就學期間的學習經驗，讓年輕學子更了解船員職業，希望給學生在選填志願前能有多一個選擇。


	


	航港局希望透過這個計畫與各界合作，可以為偏鄉、原鄉的家庭、青年學子翻轉人生。現在正值升學考試選填志願階段，呼籲各位考生把握機會，也歡迎有興趣的青年學子、航商業界一起加入海員新星培育計畫，讓臺灣航運產業在世界的舞臺繼續發光發熱。


	


	聯 絡 人：船員組  黃奕僑科長


	聯絡電話：02-8978-8036</text:p>
          </table:table-cell>
          <table:table-cell table:number-columns-repeated="252"/>
        </table:table-row>
        <table:table-row table:style-name="ro1">
          <table:table-cell table:style-name="ce15" office:value-type="string">
            <text:p>2022-05-20</text:p>
          </table:table-cell>
          <table:table-cell table:style-name="ce15" office:value-type="string">
            <text:p>航港局舉辦彰化風場航道海難應變實兵演習，整合立體救災能力，確保海上人命及船舶安全</text:p>
          </table:table-cell>
          <table:table-cell table:style-name="ce21" office:value-type="string">
            <text:p>為因應彰化離岸風場陸續建置，強化風場航道事故應變及救援能量，航港局特於今(20)日於臺中港舉辦複合性災害搶救演練，並邀集各救災單位及公民營業者參演，演習全程逼真確實，圓滿完成，除實際透過海事資訊平台即時監控、通報指揮協調機制及救援機艦能量派遣等演練外，並模擬離岸風場內各項可能災害應變程序逐項驗證，以落實危機應變處置能力，確保風場、航道與船舶航行安全。


	


	航港局說明，今日演習情境主要包括風機工業人員受傷吊掛救援、貨船失去動力碰撞風機船員棄船救援、漁船碰撞貨船船員落海救援水下搜尋、難船拖帶返港、油料外洩污染風場水域及岸際處置等五項情境，計動員24個公民營單位及8船1機，計200餘人參演，本次演習已模擬風場內可能發生工業災害及海難態樣，並展現救援人員空中吊掛救援、水下探測及船舶拖帶等立體救助能力，平時各救災單位可熟悉橫向通報協調及支援等程序，未來面臨災害事故將可迅速有效投入救援能量，爭取搶救先機使傷害降至最低。


	


	航港局強調，未來隨著中部海域離岸風場密集建置，風場航道交通流量大增，風險亦相對增高，為有效防範海難事故發生，航港局除對航商業者加強宣導外，未來並持續透過海事資訊監管、災防演練等方式，防範災害事件發生，另務求加強各單位憂患意識，整合協調及時動員各救災單位能量，確維人命財產及環境安全。


	


	


	聯 絡 人：中部航務中心 郭西文科長


	聯絡電話：04-23690677</text:p>
          </table:table-cell>
          <table:table-cell table:number-columns-repeated="252"/>
        </table:table-row>
        <table:table-row table:style-name="ro1">
          <table:table-cell table:style-name="ce15" office:value-type="string">
            <text:p>2022-05-18</text:p>
          </table:table-cell>
          <table:table-cell table:style-name="ce15" office:value-type="string">
            <text:p>航海人員測驗自5月18日起開放下載測驗通知書 提醒考生配合防疫措施</text:p>
          </table:table-cell>
          <table:table-cell table:style-name="ce21" office:value-type="string">
            <text:p>交通部航港局訂於5月28、29日舉辦111年第二次航海人員測驗，分別假新北市華夏科技大學及高雄市正修科技大學兩試區舉行，自即(18)日起於航海人員測驗專區開放下載測驗通知書及健康關懷表。


	


	為使考生參測過程順遂，航港局請考生自行下載測驗通知書及健康關懷表。鑑於近期疫情嚴峻，航港局請考生於考試期間確實遵守防疫事項，包括應全程配戴口罩、嚴禁試場內非必要之交談及移動、勤洗手消毒、口罩髒污或潮濕時應立即更換；用餐請在固定座位並使用隔板，且用餐完畢應立即戴上口罩。此外，請考生踴躍下載使用「臺灣社交距離App」，透過科技防疫，以強化自主防疫並降低疫情傳播風險。


	


	航港局指出，測驗當日考生進入試區時，應配戴口罩及配合量測體溫，並出示健康關懷表及本人身分證件，以利試務人員辨別身分；如果有「自主防疫」(未被依法限制外出)或身體不適等情況，應在試區門口據實告知試務人員，以安排於備用試場應試。


	


	另為降低感染風險，考生如有以下情形之一者，均不得參加測驗：


	一、確診者。


	二、居家檢疫者。


	三、快篩陽性未經PCR檢驗者；未獲PCR檢驗結果者。


	四、屬確診者的同住密切接觸者(被匡列)或家中有居家照護確診者之居家隔離期間(3+4居家隔離前3天)。


	五、考生應測當日經量測體溫額溫≧37.5℃或耳溫≧38℃者。


	


	考生如為確診者的同住密切接觸者(被匡列)或家中有居家照護確診者之自主防疫期間(3+4居家隔離後4天，或者0+7的後7天)，將啟用備用試場，本次測驗原則禁止考生親友陪考，如確有特殊需求，得事先向航港局提出申請。


	


	航港局表示，本測驗考生如因傳染病防治法規定之隔離或檢疫措施，無法應試者，請檢具證明文件，於測驗前後10天內向航港局申請退費。有關因應疫情所採取之最新措施，考生可至交通部航港局第二代航港單一窗口服務平臺MTNet2.0航海人員測驗管理子系統 (網址為https://el.mtnet.gov.tw/EL03/EL030201) 查詢。此外，航港局再次提醒考生，如參測資格為暫准報名者，請於測驗當日攜帶相關學分證明文件至試務辦公室辦理資格驗證。


	


	聯 絡 人：船員組 呂云馨 科長


	聯絡電話：02-89782642</text:p>
          </table:table-cell>
          <table:table-cell table:number-columns-repeated="252"/>
        </table:table-row>
        <table:table-row table:style-name="ro1">
          <table:table-cell table:style-name="ce15" office:value-type="string">
            <text:p>2022-04-29</text:p>
          </table:table-cell>
          <table:table-cell table:style-name="ce15" office:value-type="string">
            <text:p>航港局取得ISO 9001證書 積極履行國際海事責任</text:p>
          </table:table-cell>
          <table:table-cell table:style-name="ce21" office:value-type="string">
            <text:p>航港局於今(29)日順利通過立恩威國際驗證股份有限公司(DNV)驗證取得ISO 9001證書，上午9時由DNV驗證部朱竹書副總經理赴航港局完成授證程序，航港局由葉協隆局長親自接受授證。該局表示為確保我國有效執行國際海事規範，建立監管與成效評估的機制，並參考國際海事組織(IMO)的建議，導入ISO 9001品質管理系統，採行整體性策略，制定海事管理系統性管理文件，並於110年末首次辦理ISO 9001第三方驗證，對於後續推動「國際海事組織準法律文件履行章程（III CODE）」稽核奠下良好基礎。


	


	國際海事組織(IMO)為促進國際海上安全及海洋環境保護公約的有效及統一實施，藉由指派III CODE稽核員進行實地稽核，促使各會員國善盡海事管理責任。我國雖非會員國，為遵循國際公約規範要求，仍積極推動III CODE稽核，期能不斷精進海運管理作為，並提升我國航運發展競爭力。


	


	航港局局長葉協隆表示，IMO為推廣III CODE稽核制度，鼓勵各會員國參考ISO 9001品質管理系統，自我檢視海事管理系統的符合性，以確保在國內立法與執法、船舶管理、海員訓練、海事調查、污染防制、無線電通信、氣象服務、搜索與搜救、航路規劃、港口與助航設施等諸多面向，均能提供健全、完善的服務，並完整履行各項公約的要求，航港局此次選擇由國際知名海事驗船機構DNV公司進行驗證，主要考量該公司在海事管理系統驗證領域具國際地位，本次順利通過驗證取得證書，充分展現航港局的決心及準備。


	


	航港局表示，未來將持續推動ISO 9001品質管理系統作業，並規劃於111年10月辦理III CODE稽核作業，期能向國際積極展現我國海運管理的成效，確保我國海事管理制度與國際無縫接軌。


	


	


	聯 絡 人：船舶組科長 黃宇欣


	聯絡電話：02-89782892</text:p>
          </table:table-cell>
          <table:table-cell table:number-columns-repeated="252"/>
        </table:table-row>
        <table:table-row table:style-name="ro1">
          <table:table-cell table:style-name="ce15" office:value-type="string">
            <text:p>2022-04-28</text:p>
          </table:table-cell>
          <table:table-cell table:style-name="ce15" office:value-type="string">
            <text:p>大發1號貨輪遇險沉船  航港局要求船方積極處置油污防治應變</text:p>
          </table:table-cell>
          <table:table-cell table:style-name="ce21" office:value-type="string">
            <text:p>本國籍大發1號貨輪於111年4月26日遇險沉沒在臺東富岡漁港東南方16.2浬處，船上載運33只油櫃，交通部航港局除了在第一時間成立緊急應變小組，會同海巡署救援船上人員外，4月27日並邀集新發航運公司及保險公司、中油、海保署等相關單位召開防治油污染應變會議，為確保周遭海域環境生態不受污染，請新發航運公司、保險公司及中油儘速提出油污應處作為，後續海保署及航港局持續追蹤處置情形。


	


	交通部航港局表示，4月26日貨船「大發1號」載運中油油品前往蘭嶼，途中遇險沉沒，沉沒位置水深為1071米，由於海溝太深新發航運無法打撈。船上存油計有柴油13公秉，滑油2公秉，另中油託運油品計柴油62公秉及汽油4公秉，尚無重油，中油公司已僱船及利用空拍機之海空並行方式，檢視沉沒地點半徑100米及順著海流方向巡查，均無發現油污。另中油表示油櫃空重0.7公噸，空櫃無法上浮，不致影響航道，倘後續有海面殘留物阻礙航道需要打撈，將進行移除作業。


	


	中油及新發航運就難船沉沒地點將持續監控，如有發現油污將立即進行緊急應變處理，航港局及海保署亦將持續追蹤相關單位辦理情形，以維護海洋生態環境。


	


	聯 絡 人：東部航務中心港政科 林美湘科長


	聯絡電話：03-8230021</text:p>
          </table:table-cell>
          <table:table-cell table:number-columns-repeated="252"/>
        </table:table-row>
        <table:table-row table:style-name="ro1">
          <table:table-cell table:style-name="ce15" office:value-type="string">
            <text:p>2022-04-20</text:p>
          </table:table-cell>
          <table:table-cell table:style-name="ce15" office:value-type="string">
            <text:p>運星艦執行最後一次基隆島燈塔運補任務，劃下完美句點</text:p>
          </table:table-cell>
          <table:table-cell table:style-name="ce21" office:value-type="string">
            <text:p>在交通部常務次長祁文中及航港局局長葉協隆的帶領下，運星艦於4月20日辦理最後一次基隆嶼運補任務，該行程邀請運星艦歷任艦長及重要幹部隨行，在前後三任艦長陪同下，視察人員再次巡訪運星艦每一處角落，作為運星艦的最後巡禮；年逾70歲的吳信台大副，更盡力踩完通往基隆島燈塔的1,137道階梯，完成睽違已久的燈塔巡視，共同為運星艦最後任務劃下完美的句點。


	


	運星艦係於中國造船公司基隆總廠建造，並於76年12月28日交船，服務迄今約35年，主要任務為偏遠離島燈塔物資補給，隨著交通的便捷及科技的進步，多數偏遠燈塔皆已建立完善的補給方式，另如目斗嶼燈塔、彭佳嶼燈塔等無人居住之島嶼，亦逐步推動燈塔自動化，不再需要運星艦運補油料，又適逢運星艦船舶證書於4月底即將到期，為樽節公帑不再辦理續證，因此運星艦完成本次運補任務後，即將正式停航除役。


	


	航港局另表示，基隆島燈塔建於民國69年，當初是為了彌補野柳燈杆與鼻頭角燈塔光程不足而增設，也是臺灣最早使用太陽能發電的燈塔，燈塔位於基隆嶼至高點，可360度觀賞基隆嶼風光，是許多遊客登島必定拍照打卡的景點。另外，基隆嶼登島採全預約制，今年4月1日已開放登島，每日登島人數上限為1,200人，而位於基隆市西岸碼頭球子山頂的球子山燈塔，不僅可俯瞰基隆港全貌，全白的塔身更是近期IG熱門的打卡地點，歡迎民眾前往參觀。


	


	聯 絡 人：航安組 呂學鳳科長


	聯絡電話：(02)8978-6801</text:p>
          </table:table-cell>
          <table:table-cell table:number-columns-repeated="252"/>
        </table:table-row>
        <table:table-row table:style-name="ro1">
          <table:table-cell table:style-name="ce15" office:value-type="string">
            <text:p>2022-04-20</text:p>
          </table:table-cell>
          <table:table-cell table:style-name="ce15" office:value-type="string">
            <text:p>航港局辦理「廉手齊心，永續航運」專案法紀宣導</text:p>
          </table:table-cell>
          <table:table-cell table:style-name="ce21" office:value-type="string">
            <text:p>交通部航港局為強化同仁對圖利相關法令之認識及加強保密觀念，並鑒於邇來偶有發生採購法適用相關疑義，於4月20日辦理111年度「廉手齊心，永續航運」專案法紀宣導，除該局同仁外，並邀請承攬該局採購案件之廠商共同參與。本次講習特聘行政院環境保護署政風室李志強科長擔任授課講師，課程內容含括「圖利與便民暨採購案例研析」及「公務機密與安全維護」，李科長透過淺顯易懂之案例解說方式，讓參加人員能夠更加了解貪污治罪條例與政府採購法等相關法令規定及其適用情形。


	


	航港局劉志鴻副局長親自到場致詞，除勉勵同仁勇於任事，確實加強履約管理外，該局近年陸續修訂各項業務之內部控制作業規範，且重視久任人員輪調等防弊機制，並適時深化員工法令素養等，讓同仁及廠商共同優化採購作業流程及履約品質，以減少外界對採購公開、公平性之質疑。


	


	考量疫情因素，本次講習兼採實體與線上授課方式辦理，於課程結束並填答問卷，藉以瞭解參加人員對於相關法令之學習情形，提升辦理成效。


	


	航港局政風室表示，本次專案法紀宣導，期藉由法紀教育訓練，使同仁熟稔法律明確規範及與廠商互動應有之分際，避免誤觸法網，更能安心辦理採購案件，達成便民利民之目標，共同攜手創造更廉潔之採購環境。


	


	聯 絡 人：政風室 李琇賢


	聯絡電話：02-89782892</text:p>
          </table:table-cell>
          <table:table-cell table:number-columns-repeated="252"/>
        </table:table-row>
        <table:table-row table:style-name="ro1">
          <table:table-cell table:style-name="ce15" office:value-type="string">
            <text:p>2022-04-15</text:p>
          </table:table-cell>
          <table:table-cell table:style-name="ce15" office:value-type="string">
            <text:p>還有3天!111年第二次航海人員測驗報名截止 女力崛起 超級油輪上的美女大副</text:p>
          </table:table-cell>
          <table:table-cell table:style-name="ce21" office:value-type="string">
            <text:p>111年度第二次航海人員測驗將於111年5月28至29日舉行，採網路報名，報名時間自111年4月9日0時起至18日下午5時止，航港局提醒具有報考資格者把握時間，儘速上網報名。詳情請至第二代航港單一窗口服務平臺MTNet2.0(網址https://el.mtnet.gov.tw/EL03/EL030201/Index)航海人員測驗管理子系統查詢。


	


	廖麗蓁畢業於臺灣海洋大學商船學系，在學期間獲得台塑獎學金，由於實習時已經適應公司文化、船型及工作環境，所以畢業後選擇回原公司服務，不同於其他同學大多選擇貨櫃船作為船員生涯的敲門磚，麗蓁的第一份海勤工作就是歐美不定期航線的散裝船，加上遇到很好的工作夥伴，覺得可以學習到很多東西，所以從實習生到晉升一等大副都選擇繼續在台塑的船上工作。


	目前廖麗蓁主要在超級油輪(VLCC)上工作，印象最深刻的一次是油輪在國外靠泊裝貨，輸油時岸上油管破裂造成部分溢油，協助緊急處理意外事故，將污染損失降至最低，著實考驗船上及岸邊人員危機處理及應變能力，稍有不慎都將造成重大損失，她也深深體會到身為船員，除了工作上應具備相當的專業能力外，更需要透過經驗的不斷累積，才能保護船舶及人員的安全，這也是她持續學習的動力。


	


	即使是21世紀的現在，航運業向來多以男生為主體，一般人會有女生不適合上船工作的刻板印象。但是近年有越來越多年輕女性願意投入海勤工作。廖麗蓁以自己為例，女性在體力上可能不如男性，但可以從文書處理、細心度、責任感及法規面補強，各行各業都有辛苦的地方，廖麗蓁證明了只要肯努力肯學習，女性一樣可以適應海上航行的工作環境。也因為她的認真及努力，因此獲得了109年模範海員、110年全國模範勞工楷模的殊榮。廖麗蓁也希望在大副海勤資歷完整後，未來可以繼續朝船長之路邁進，成為一位稱職的船長。


	


	麗蓁是個活潑開朗的女生，也喜歡跟朋友聚餐、聊天、玩玩家裡可愛的小貓，這是她下船後最迫不及待要做的事情。不過她說其實現在船上的休閒娛樂設備都很完善，休息的時候可以很輕鬆地打發時間，追劇、上網聊天，甚至打球運動都不是問題，倒也很適應在船上的生活。至於女生適不適合上船，她覺得這是個比較主觀的問題，當初選擇上船工作是因為船上比較少機會有額外的開銷，可以快速累積第一桶金，到現在她反而比較不適應通勤上下班。


	


	廖麗蓁鼓勵有志從事航海的年輕朋友，勇於挑戰自我，給自己一個上船的機會，在世界各地留下屬於自己的足跡! 交通部航港局表示臺灣四面環海，海洋運輸為我國國際貿易不可或缺的一環，歡迎有志青年及早投入海事職場。


	


	聯 絡 人：船員組科長 呂云馨


	聯絡電話：02-89782642</text:p>
          </table:table-cell>
          <table:table-cell table:number-columns-repeated="252"/>
        </table:table-row>
        <table:table-row table:style-name="ro1">
          <table:table-cell table:style-name="ce15" office:value-type="string">
            <text:p>2022-04-15</text:p>
          </table:table-cell>
          <table:table-cell table:style-name="ce15" office:value-type="string">
            <text:p>航港局預訂5月下旬舉辦彰化風場航道海難應變實兵演練，強化救災能力確保航行安全</text:p>
          </table:table-cell>
          <table:table-cell table:style-name="ce21" office:value-type="string">
            <text:p>為加強彰化風場航道海難應變及協防能力，航港局規劃於今(111)年5月20日舉辦彰化風場航道海難應變演練，並邀集各救災單位及公民營業者參演，除實際透過海難災情監控、通報指揮協調機制及救援機艦能量派遣等運作程序實際演練外，並藉由本次演練對於離岸風場應變處置程序充分驗證，以落實風險管理及應變處置能力，確保風場與船舶航行安全。


	


	航港局說明，當日演練情境主要包括風機工業人員受傷吊掛救援、貨船失去動力碰撞風機船員棄船救援、漁船碰撞貨船船員落海救援、水下探測船水下搜尋、貨船被拖帶返港及風場航道燃油外洩污染處置等五項，計約20餘個單位，預計動員8船1機及200餘人參演，均已納入風場內可能發生複合性災害態樣，並展現人員吊掛救援、水下探測搜尋及船舶拖帶等3D立體救助能力，使各救災單位熟悉橫向聯繫及應處程序，未來面臨緊急事故將有利及時投入人力物力，爭取搶救先機。


	


	航港局強調，未來隨著彰化海域離岸風場逐步建置，航道內交通流量更加密集，災害風險亦相對增高，為有效防範海難事故發生，航港局除對航商業者加強宣導外，未來並不斷透過預防監控、實際演練等方式，預先掌握風險因素，務求強化災害憂患意識，整合協調各救災單位能量，確維人命財產及環境安全。


	


	聯 絡 人：中部航務中心科長  郭西文


	聯絡電話：04-23690677</text:p>
          </table:table-cell>
          <table:table-cell table:number-columns-repeated="252"/>
        </table:table-row>
        <table:table-row table:style-name="ro1">
          <table:table-cell table:style-name="ce15" office:value-type="string">
            <text:p>2022-04-12</text:p>
          </table:table-cell>
          <table:table-cell table:style-name="ce15" office:value-type="string">
            <text:p>極北懸日美景來囉!! 富貴角燈塔即日起提前開燈</text:p>
          </table:table-cell>
          <table:table-cell table:style-name="ce21" office:value-type="string">
            <text:p>自即日起至5月19日為富貴角燈塔懸日最佳拍攝期間，為了讓民眾能拍攝到最美的極北燈塔懸日，航港局配合將富貴角燈塔開燈時間提前至下午6時。


	


	航港局表示，燈塔原本開、關燈時間係依據中央氣象局日出、日沒時刻表，4-5月開燈時間約在下午6時20-30分左右，近日接獲民眾反映希望能同時拍到落日餘暉與燈塔亮光的美景，故自即日起將富貴角燈塔開燈時間提前至下午6時，歡迎一起來拍攝及欣賞夏季極北燈塔懸日美景!


	


	富貴角燈塔懸日最佳拍攝地點包含北海岸臺2線愛之船附近、石門國小加油站、石門漁港提防等處，因與太陽落下角度有關，每年僅約20多日有機會在絕佳位置捕捉人、燈塔、落日連成一線的視野，航港局邀請大家帶著相機來現場卡位「追日」，欣賞難得一見、期間限定的「燈塔懸日」奇景!


	


	


	聯 絡 人：航安組科長 呂學鳳


	聯絡電話：02-89786801</text:p>
          </table:table-cell>
          <table:table-cell table:number-columns-repeated="252"/>
        </table:table-row>
        <table:table-row table:style-name="ro1">
          <table:table-cell table:style-name="ce15" office:value-type="string">
            <text:p>2022-04-08</text:p>
          </table:table-cell>
          <table:table-cell table:style-name="ce15" office:value-type="string">
            <text:p>111年第一次航海人員測驗於4月8日榜示 新能源產業的新血 離岸風電船員的經驗分享</text:p>
          </table:table-cell>
          <table:table-cell table:style-name="ce21" office:value-type="string">
            <text:p>111年第一次航海人員測驗於4月8日上午在交通部航港局舉行榜示。本次測驗報名人數630人，全程到考人數546人，一、二等船副、管輪等類科成績合格人數計135人，合格率為24.73%。


	


	107年通過航海人員測驗的王相智，畢業於國立高雄科技大學航運技術系，選擇以環島油輪為主的中油開啟實習船員生涯，雖說是環島油輪，但在中油工作期間也有機會到南美、東北亞等地載運石油。


	


	實習結束後，王相智選擇到國際海洋集團的離岸風電船上工作，他認為「離岸風電產業」是近年在全球快速崛起的新興產業，臺灣未曾有過在海上蓋風場的經驗，王相智覺得很有發展機會，因此選擇投入這個新興產業。他說在風電船跟一般商船最大的差別是風電船在船時間較短，排休時間也較固定，雖然薪水可能不能跟一般商船比，但是可以兼顧工作跟家庭。


	


	隨著離岸風場建置開發能見度越來越高，風場需要越來越多風電船支援工程施工，目前王相智在平台支援船（Platform supply vessel，PSV）-太平洋犀鳥號(Pacific Hornbill)上擔任二副，除了努力學習船上工作外，工作之餘也可以跟船上的外國技師學習離岸風機建置的新技術。此外，也積極參加公司安排的專業技術培訓課程，他現在已經通過船舶動態定位系統(Dynamic Positioning，DP) 第一階段訓練，繼續累積經驗希望可以順利取得DP的專業證照，也為自己加分。


	


	王相智坦言英文能力在船員職場是相當重要的一環，因為在學校時航海英文老師很嚴格，所以對這一個科目也特別紮實跟用心學習，王相智也提醒有志從事海運相關工作的朋友，要提早儲備自己的英文能力讓自己在未來的職場上能更具競爭力。


	


	航港局表示，本次測驗榜示後，應考人可利用第二代航港單一窗口服務平臺MTNet2.0查詢榜單及登入帳號密碼列印成績通知單。應考人如欲複查成績，應在榜示之次日起10日（111年4月9日起至111年4月18日止），登入第二代航港單一窗口服務平臺MTNet2.0 (網址為https://el.mtnet.gov.tw/EL03/EL030702/Index) 「航海人員測驗管理子系統」內之「線上申請作業」點選「成績複查申請」，依序填具資料並送出網路申請即可。


	


	111年度第二次航海人員測驗將於111年5月28至29日舉行，採網路報名，報名時間自111年4月9日0時起至18日下午5時止。詳情請至第二代航港單一窗口服務平臺MTNet2.0(網址https://el.mtnet.gov.tw/EL03/EL030201/Index) 航海人員測驗管理子系統查詢。


	


	聯 絡 人：船員組科長 呂云馨


	聯絡電話：02-89782642</text:p>
          </table:table-cell>
          <table:table-cell table:number-columns-repeated="252"/>
        </table:table-row>
        <table:table-row table:style-name="ro1">
          <table:table-cell table:style-name="ce15" office:value-type="string">
            <text:p>2022-04-07</text:p>
          </table:table-cell>
          <table:table-cell table:style-name="ce15" office:value-type="string">
            <text:p>航港局「遊艇通」平臺誕生了! 民眾只需單一帳號-遊艇服務樣樣通</text:p>
          </table:table-cell>
          <table:table-cell table:style-name="ce21" office:value-type="string">
            <text:p>為推廣遊艇休閒活動，交通部航港局今(7)日舉辦「遊艇活動資訊平臺-遊艇通啟動說明會」，並展示「遊艇通」平臺的8大亮點功能：會員單一帳號、即時泊區資訊、線上泊區申請、出海報備表單、經典推薦遊程、駕訓班報名管理、業者套裝行程、活動線上報名。


	


	航港局葉協隆局長表示，10年前交通部航港局成立時，取得遊艇駕照人數只有1,019人，現已突破2萬人，有21,456人持有遊艇駕照，成長了21倍之多，且這數字仍在穩定成長中，遊艇數量也由200艘成長了6倍至1,212艘(截至111年1月31日)，可見遊艇成為國人親近海洋重要之管道，也逐漸融入國人生活。因此，為服務遊艇玩家，今天上線的「遊艇通」，特別從遊艇使用者需求的角度出發，結合水、陸域旅遊資訊，提供遊艇玩家進出港、停泊、補給、修繕、水文氣候、休閒觀光、緊急應變及醫療等一站式資訊服務的遊艇玩家單一入口網站。以往我們出海需要經過機關報備，停船的泊位也需要提前規劃安排，旅遊行程與補給規劃等諸多的程序，都必須要個別獨立完成。而民眾想了解有關遊艇與周邊的旅遊資訊，也必須要透過個別的業者一一分頭了解。


	


	「遊艇通」結合八大亮點功能，幫大家把前面這些遊艇相關的服務項目彙整在一起，提供「All in One」的優質服務！現在，民眾只需要一個會員帳號，便能隨時在這裡了解即時泊區資訊、線上泊區申請、出海報備，以及隨時了解時令推薦遊程、駕訓報名、瀏覽業者們的套裝行程、線上報名活動。遊艇通，單一帳號-服務全都通！


	


	參加活動的遊艇業者也表示，航港局將資源規劃整合，讓民眾能更方便的找到需要的服務，無論是自駕體驗以及駕訓考取以至旅遊，將「遊艇休閒」的門檻降低了，讓更多未曾嘗試過的民眾能輕鬆參與體驗，期待這個產業未來能蓬勃發展！


	


	葉協隆局長更進一步表示，未來航港局也將持續精進「遊艇通」各項功能，包括介接海洋委員會海域遊憩船舶進出港線上申請系統及航港局自有各系統、簡訊通知服務系統、LINE智慧化AI系統程式串接及配合時令旅遊更新等，欲了解更多「遊艇活動資訊平臺－遊艇通」的朋友，歡迎至遊艇通網站(https://yachtintaiwan.azurewebsites.net/)查詢(如下方QR code)；其他航務相關活動歡迎至「交通部航港局」粉絲團掌握第一手訊息。


	


	聯 絡 人：船員組科長 黃奕僑


	聯絡電話：02-89788036</text:p>
          </table:table-cell>
          <table:table-cell table:number-columns-repeated="252"/>
        </table:table-row>
        <table:table-row table:style-name="ro1">
          <table:table-cell table:style-name="ce15" office:value-type="string">
            <text:p>2022-04-01</text:p>
          </table:table-cell>
          <table:table-cell table:style-name="ce15" office:value-type="string">
            <text:p>航港局備妥霧鎖金門應變船舶 全力支援清明連假疏運作業</text:p>
          </table:table-cell>
          <table:table-cell table:style-name="ce21" office:value-type="string">
            <text:p>交通部航港局今(1)日表示，因應清明連續假期將屆，為協助金門鄉親順利返鄉，航港局已邀集民用航空局、合富海運公司、百麗航運公司及各航務中心，針對倘啟動B計畫之疏運規劃作業進行研商確認，並依不同情境備妥備援船舶，將以雲豹/藍鵲高速輪或合富快輪協助執行疏運旅客，其中雲豹/藍鵲2艘高速輪亦將全力配合，提供航港局於霧鎖時通知啟動專船疏運。


	


	航港局表示，去(110)年清明連假連日濃霧造成金門機場關場多次暫停起降，松山機場累積大量無法搭機返鄉鄉親，為協助金門鄉親返鄉，航港局協調合富海運公司、仟富海運公司及百麗航運公司增開海運專船協助疏運旅客，3日合計執行基隆/臺中/布袋-金門6航次，緊急疏運旅客2,301人，有效協助旅客返鄉清明團聚及掃墓。因此，今年特於清明前預為協調，非常感謝百麗航運公司於清明連假期間，雲豹/藍鵲高速輪在布袋-馬公航班訂票率接近100%之情況下，仍配合於連假期間每日預備1艘船舶協助臺金霧鎖B計畫整備工作，在海象許可下，即可協助疏運金門鄉親。


	


	航港局進一步說明，為維護疏運秩序，若啟動B計畫，請有意願轉搭專船之旅客，前往各航空站(松山、臺中、嘉義、臺南、高雄)登記轉搭候補，並自各航空站搭乘路陸接駁專車前往港口。另外，航港局將視民用航空局通知啟動B計畫時間，指定適合船舶投入疏運，若指定雲豹/藍鵲高速輪，將執行嘉義布袋港-金門水頭港區航線疏運，布袋至金門航線開航時間為下午14時、金門至布袋航線開航時間為上午8時；若須夜航，則將於臺馬輪可正常營運及馬祖無霧鎖的前提下，通知合富海運所屬合富快輪加入疏運，可由基隆港或臺中港發船。


	


	航港局指出，依據氣象局預報資料顯示，本(1)日起受東北季風影響，台灣海峽及離島海面風浪轉大，因此連假前期發生霧鎖金門機率較低。航港局表示，目前4月1日至3日高雄及布袋往返澎湖航線之各業者均已公告停航，另4月1日馬祖往基隆以及綠島蘭嶼各航線亦已停航，航港局已請業者主動告知旅客相關停航訊息並妥處退票事宜，也呼籲旅客應於行前持續關注相關船班異動資訊。


	


	另外，因連假出遊旅客眾多，為降低疫情擴散風險，航港局也呼籲民眾進入海運客運場站、船舶均須佩戴口罩、配合量測體溫，乘船時亦應攜帶身分證件，於登船前提供查驗，同時也將持續督導場站與船舶管理單位，落實執行清潔消毒，以杜絕傳染途徑，維護民眾乘船安全。


	


	聯 絡 人：航務組科長 杜文允


	聯絡電話：02-89788020</text:p>
          </table:table-cell>
          <table:table-cell table:number-columns-repeated="252"/>
        </table:table-row>
        <table:table-row table:style-name="ro1">
          <table:table-cell table:style-name="ce15" office:value-type="string">
            <text:p>2022-03-22</text:p>
          </table:table-cell>
          <table:table-cell table:style-name="ce15" office:value-type="string">
            <text:p>航港局出奇招 海陸進擊將聯利輪「UNIPROFIT」順利拖淺 成功化解東海岸生態危機</text:p>
          </table:table-cell>
          <table:table-cell table:style-name="ce21" office:value-type="string">
            <text:p>貝里斯籍聯利輪「UNIPROFIT」111年3月8日擱淺在臺東富岡漁港外，19日7時40分由岸側大型吊車開始進行貨載減輕，並於今(22)日上午8時由2艘拖船配合潮汐成功拖淺，避免船上399.5噸殘油污染我國東部海域。


	


	交通部航港局自聯利輪擱淺當日起即成立緊急應變小組，迄今計召開13次應變會議，該輪船上共16名船員(11名大陸船員、5名印尼船員)及殘油計399.5噸(重油328.7噸、柴油55.4噸、滑油15.4噸)，前於同月9日及10日配合潮水時間，嘗試兩次拖帶脫淺未果，因船上載有大量重油，且船東多次未依照應變會議決議辦理船舶移除相關作業，為確保我國海洋環境及海域安全，航港局除依商港法對船東開罰外，另已依法逕行採取應變，辦理大型吊車及拖船等緊急採購作業。


	


	本次卸載減輕使用1250噸大型吊車於19日上午7時40分從岸上開始吊掛貨物，迄今(22)日上午8時計拖吊105件、共1596噸貨物，該船於今日8時20分浮揚，由2艘大馬力拖船配合潮汐成功將該船拖淺，解除海上油污染危機，避免當地生態浩劫。在確認聯利輪艙間水密性無虞後，將拖往高雄港，後續航港局將管制聯利輪出港，並向船東追償應變費用。


	


	聯 絡 人：東部航務中心科長 蔡翰元


	聯絡電話：03-8227576</text:p>
          </table:table-cell>
          <table:table-cell table:number-columns-repeated="252"/>
        </table:table-row>
        <table:table-row table:style-name="ro1">
          <table:table-cell table:style-name="ce15" office:value-type="string">
            <text:p>2022-03-19</text:p>
          </table:table-cell>
          <table:table-cell table:style-name="ce15" office:value-type="string">
            <text:p>貝里斯籍聯利輪「UNIPROFIT」吊掛貨櫃減重作業順利  航港局加速浮揚脫淺</text:p>
          </table:table-cell>
          <table:table-cell table:style-name="ce21" office:value-type="string">
            <text:p>貝里斯籍聯利輪「UNIPROFIT」111年3月8日擱淺在臺東富岡漁港外，9日、10日配合潮水時間，嘗試兩次拖帶脫淺未果，考量船上載有大量重油，為確保我國海洋環境及海域安全，航港局立即辦理大型吊車及拖船緊急採購，今(19)日7時40分由岸側大型吊車開始進行貨載減輕，迄15時30分止已吊掛13個貨櫃，計219.6噸，若晚間風力環境許可，今（19）日有機會將甲板上貨櫃物全數吊除，並隨即在海關人員監管下卸載於聯結車運往高雄港存放；另航港局已於聯利輪旁備妥2艘拖船，配合貨載減輕作業及潮汐將進行脫淺作業。


	


	交通部航港局自聯利輪擱淺當日起即成立緊急應變小組，迄今計召開12次應變會議，該輪船上共16名船員(11名大陸船員、5名印尼船員)及殘油計399.5噸(重油328.7噸、柴油55.4噸、滑油15.4噸)，考量船東多次未依照應變會議決議辦理船舶移除相關作業，航港局除依商港法對船東開罰外，另已依法逕行採取應變，辦理緊急採購作業，於今(19)日上午正式開始進行減輕浮揚作業。


	


	航港局葉協隆局長今(19)日於現場視察，指示務必於安全第一及避免油污染原則下，加速移除作業，以及早解除海上油污染的重大危機，保護當地觀光、生態環境及海洋文化資產。


	


	為確保吊掛施工現場作業安全，臺11線已辦理交通管制，航港局提醒用路人多加留意路況。


	


	聯 絡 人：東部航務中心科長 蔡翰元


	聯絡電話：03-8227576</text:p>
          </table:table-cell>
          <table:table-cell table:number-columns-repeated="252"/>
        </table:table-row>
        <table:table-row table:style-name="ro1">
          <table:table-cell table:style-name="ce15" office:value-type="string">
            <text:p>2022-03-18</text:p>
          </table:table-cell>
          <table:table-cell table:style-name="ce15" office:value-type="string">
            <text:p>航港局確認貝里斯籍聯利輪「UNIPROFIT」移除整備作業已完成</text:p>
          </table:table-cell>
          <table:table-cell table:style-name="ce21" office:value-type="string">
            <text:p>貝里斯籍聯利輪「UNIPROFIT」111年3月8日擱淺在臺東富岡漁港外，交通部航港局今(18)日由劉志鴻副局長召開第12次應變會議，移除船體所需吊掛機具及海上拖船，均已於今日完成整備。


	


	航港局自聯利輪擱淺當日起即邀集相關單位成立緊急應變小組，因船東未依照應變會議決議與拖船、裝卸、船代等業者簽約辦理移除作業，航港局已依商港法第53條規定逕行採取應變，辦理緊急採購作業，目前岸上吊掛機具及海上拖船已完成整備，將於今(18)日下午5時辦理施工前祭拜儀式，並俟現場風浪轉小後，進行吊掛測試，於明(19)日正式開始進行貨載減輕作業。


	


	另為確保吊掛施工現場作業安全，臺11線已辦理交通管制，航港局提醒用路人及明(19)日「2022台東普悠瑪鐵人三項賽」參賽者多加留意路況。


	


	聯 絡 人：東部航務中心科長 蔡翰元


	聯絡電話：03-8227576</text:p>
          </table:table-cell>
          <table:table-cell table:number-columns-repeated="252"/>
        </table:table-row>
        <table:table-row table:style-name="ro1">
          <table:table-cell table:style-name="ce15" office:value-type="string">
            <text:p>2022-03-18</text:p>
          </table:table-cell>
          <table:table-cell table:style-name="ce15" office:value-type="string">
            <text:p>攜手強化鯉魚潭救援機制 載客小船簽訂互助意向書</text:p>
          </table:table-cell>
          <table:table-cell table:style-name="ce21" office:value-type="string">
            <text:p>為共同促進花蓮鯉魚潭水域安全，交通部航港局今(18)日與交通部觀光局花東縱谷國家風景區管理處於花蓮鯉魚潭共同舉辦「111年鯉魚潭水域活動安全救生演練暨航安講習及互助意向書簽署」，並邀請海洋大學薛朝光助理教授講授航安講習，透過業者互相救助演練，強化鯉魚潭水域遊憩安全。


	


	航港局於每年3月針對載客小船辦理演練，據悉交通部觀光局花東縱谷國家風景區管理處亦於每年3月第3週辦理鯉魚潭水域演練，為避免民怨及基於簡政便民原則，航港局與交通部觀光局花東縱谷國家風景區管理處共同攜手辦理演練，促進水域安全。本次簽署互助意向書之業者共計15家，並邀請花蓮鯉魚潭商圈發展協會見證，於同日辦理演練，模擬載客小船於航行時，因主機失火、乘客落水、船舶失去動力及啟動聯防互助等情況，展現業者對事故之應處能力，本次演練協同花蓮鯉魚潭商圈發展協會、交通部觀光局花東縱谷國家風景管理處、花蓮縣政府、壽豐消防分隊及壽豐鄉公所等單位參與，演練情況精彩逼真，成效良好。另，下午邀請國立臺灣海洋大學商船學系薛朝光助理教授，針對消防滅火、救生及群眾管理課題，對相關人員進行講授，提高人員急救、防止火災、污染專業能力及觀念。


	


	航港局表示，簽署互助意向書、辦理航安講習及演練之目的，為強化載客小船增加航安防護機制外，並凝聚業者共識相輔相成，創造旅客及業者間雙贏的環境，讓遊客能更安心、開心的搭船欣賞東臺灣的風光美景。


	 


	聯 絡 人：東部航務中心海技科科長 蔡翰元


	聯絡電話：03-8227-576</text:p>
          </table:table-cell>
          <table:table-cell table:number-columns-repeated="252"/>
        </table:table-row>
        <table:table-row table:style-name="ro1">
          <table:table-cell table:style-name="ce15" office:value-type="string">
            <text:p>2022-03-17</text:p>
          </table:table-cell>
          <table:table-cell table:style-name="ce15" office:value-type="string">
            <text:p>航港局辦理緊急採購加速移除貝里斯籍「聯利」(UNIPROFIT) 輪船體</text:p>
          </table:table-cell>
          <table:table-cell table:style-name="ce21" office:value-type="string">
            <text:p>貝里斯籍聯利輪「UNIPROFIT」111年3月8日擱淺在臺東富岡漁港外，交通部航港局今(17)日由劉志鴻副局長召開第11次應變會議，因U船船東於(16)日應變會議中表示無法負擔船舶移除作業費用，航港局將啟動緊急採購作業。

	


	航港局自U輪擱淺當日起即成立緊急應變小組，並協調海洋保育署、海巡署及臺東縣政府等單位，迄今已召開11次應變會議，督促船東針對殘油移除、貨物卸載及船體移除之應處須加速辦理移除；航港局及海洋保育署將依法開罰，因船東未依照應變會議決議與拖船、裝卸、船代等業者簽約辦理移除作業，為避免船舶油污染外洩危害我國海域，航港局今日會議決議將依商港法第53條規定逕行採取應變處理，辦理緊急採購作業，並依照表定期程於3月17日至20日辦理減輕貨載浮揚後拖帶，對於未依歷次會議決議辦理事項，航港局除依法開罰外，將向船東追償追償移除費用，並限制船舶及貨物離境。


	


	聯 絡 人：蔡翰元科長

聯絡電話：03-8227576</text:p>
          </table:table-cell>
          <table:table-cell table:number-columns-repeated="252"/>
        </table:table-row>
        <table:table-row table:style-name="ro1">
          <table:table-cell table:style-name="ce15" office:value-type="string">
            <text:p>2022-03-17</text:p>
          </table:table-cell>
          <table:table-cell table:style-name="ce15" office:value-type="string">
            <text:p>無線電示標管理資訊系統上線 無紙化登錄展效率</text:p>
          </table:table-cell>
          <table:table-cell table:style-name="ce21" office:value-type="string">
            <text:p>交通部航港局今(17)日宣布「無線電示標管理資訊系統」即日起正式上線，可提供個人指位無線電示標(PLB)線上申請登錄服務，使持有PLB的民眾有更便捷的登錄管道。登錄後，當PLB遇險訊號啟動，國際衛星輔助搜救系統可接收及傳送，由臺北任務管制中心確認後通報各搜救權責單位，展開搜救工作，提升救援效率。


	


	航港局說明，國際衛星輔助搜救組織認可的406MHz緊急無線電示標分為航空用途的(ELT)、海事用途的(EPIRB)以及個人使用的(PLB)，其中PLB輕巧且易於攜帶，為民眾於偏遠地區或行動電話涵蓋範圍外從登山或水上活動時，保障生命及爭取搜救黃金救援時間的重要設備，無線電示標管理資訊系統於提供便捷登錄服務的同時，亦呼應行政院「向海致敬」、「向山致敬」政策。


	


	航港局表示，依電信管制射頻器材管理辦法第10條之1規定，使用而持有PLB者，應向交通部航港局登錄器材識別碼、個人及其緊急連絡人之聯絡電話等資訊，器材毀損、汰換或終止使用，或登錄資訊異動時則須更正登錄資訊。無線電示標管理資訊系統上線後，申請PLB持有者資訊登錄由過去紙本申請升級為電子化作業，由該局完成資料審核確認後，將登錄資訊與國際示標登錄資料庫(IBRD)同步。申辦時間將由原先7-10日縮短為3-5日，另申請人亦可於系統檢視申辦進度，系統上線後可有效簡便行政申辦流程，達到便民目標。詳情請至交通部航港局全球資訊網/主題專區 /無線電示標管理資訊系統瞭解。


	


	聯 絡 人：海難救護科代理科長 林久平


	聯絡電話：02-89786898</text:p>
          </table:table-cell>
          <table:table-cell table:number-columns-repeated="252"/>
        </table:table-row>
        <table:table-row table:style-name="ro1">
          <table:table-cell table:style-name="ce15" office:value-type="string">
            <text:p>2022-03-15</text:p>
          </table:table-cell>
          <table:table-cell table:style-name="ce15" office:value-type="string">
            <text:p>航港局召開信燕輪船體施工說明會  與吉貝鄉親充分溝通</text:p>
          </table:table-cell>
          <table:table-cell table:style-name="ce21" office:value-type="string">
            <text:p>交通部航港局葉協隆局長今(15)日於澎湖縣白沙鄉吉貝村活動中心召開巴拿馬籍「FORTUNE」信燕輪船體施工說明會，由澎湖縣議會魏議員長源、澎湖縣政府觀光旅遊處陳美齡處長、縣府相關單位、吉貝地方代表、海巡署及海保署等單位與會，說明會與地方居民就船體拖離、環境污染防治充分溝通並達成共識，航港局將要求承商海歷公司以對環境影響最小、在天候及海象允許狀況，提前於5月上旬完成船體拖體作業。


	         


	航港局表示，巴拿馬籍貨輪「FORTUNE號」於110年10月17日擱淺在澎湖吉貝嶼，航港局共召開17場應變會議，與海保署、海巡署及澎湖縣政府等相關單位通力合作應變處理下，已於110年11月6日將船上殘油全數抽除完畢，並依照時程於今年1月11日辦理船體移除作業採購作業，3月1日由海歷公司得標，並將採浮揚拖帶方式拖離。


	


	葉局長於說明會中表示，感謝立法院楊曜委員、澎湖縣賴峰偉縣長、縣議會魏長源議員，以及吉貝在地鄉親代表的關心與支持，並指示澎湖吉貝嶼島內有豐富的人文景觀與文化遺址，為我國重要石滬群及珊瑚礁所在地，亦為澎湖夏日度假的熱門據點，航港局將確實監督海歴公司以對環境影響最小為原則，避免造成當地環境二次傷害，於今年5月上旬完成船體移除，及早恢復岸際海域環境及當地景觀。    


	


	聯 絡 人：海難救護科 林久平代理科長


	聯絡電話：02-89786898</text:p>
          </table:table-cell>
          <table:table-cell table:number-columns-repeated="252"/>
        </table:table-row>
        <table:table-row table:style-name="ro1">
          <table:table-cell table:style-name="ce15" office:value-type="string">
            <text:p>2022-03-13</text:p>
          </table:table-cell>
          <table:table-cell table:style-name="ce15" office:value-type="string">
            <text:p>貝里斯籍「聯利」(UNIPROFIT)採岸側減輕貨載方式進行浮揚脫淺</text:p>
          </table:table-cell>
          <table:table-cell table:style-name="ce21" office:value-type="string">
            <text:p>貝里斯籍聯利輪「UNIPROFIT」111年3月8日擱淺在臺東富岡漁港外，於9日及10日配合潮水時間，嘗試兩次拖帶脫淺未果，航港局於今(13)日由葉協隆局長主持第8次緊急應變會議，經協調船東及相關單位，將採減輕貨載浮揚方式增加脫淺成功機會，惟考量海側卸除貨載之受海氣象影響之風險較大，為確保作業安全，將採行由岸側以大型吊車方式進行卸載，預於3月19日中午前開始作業，以爭取最佳潮水時間進行拖救作業。


	


	交通部航港局表示，自案發當日起即速成立緊急應變小組召開數次會議，並持續要求船東針對殘油移除、貨物卸載及船體移除之應處須加速辦理，對於未依歷次會議決議辦理事項，皆依法開罰，目前針對船東未於111年3月12日備妥平台船卸貨機具抵達現場及移除殘油，已由權管機關交通部航港局及海洋委員會海洋保育署分別依商港法及海洋污染防治法裁處，航港局仍會持續要求船東儘速完成各項移除計畫，以期早日將事故船脫淺，確保我國海洋環境及海域安全。


	


	聯 絡 人：東部航務中心海技科科長  蔡翰元


	聯絡電話：03-8227576</text:p>
          </table:table-cell>
          <table:table-cell table:number-columns-repeated="252"/>
        </table:table-row>
        <table:table-row table:style-name="ro1">
          <table:table-cell table:style-name="ce15" office:value-type="string">
            <text:p>2022-03-11</text:p>
          </table:table-cell>
          <table:table-cell table:style-name="ce15" office:value-type="string">
            <text:p>極西點國聖港燈塔重建-荒漠中一盞明燈</text:p>
          </table:table-cell>
          <table:table-cell table:style-name="ce21" office:value-type="string">
            <text:p>國聖港燈塔位於臺南市七股區，該地是由西部河川沖積而成的沙洲，再夾帶來自臺灣海峽的沖刷的砂土，形成獨特的大漠景象，有「台版撒哈拉沙漠」之稱，國聖港燈塔矗立之中，彷彿沙漠中的「巨人」，但因塔齡逾50年，長年受海風侵襲，有結構安全疑慮，航港局於109年規劃重建計畫，預計111年3月開工，111年底前完工。


	


	國聖港燈塔又名「七股燈塔」，為臺灣本島位置極西之燈塔，和三貂角燈塔(東)、鵝鑾鼻燈塔(南)、富貴角燈塔(北)合稱臺灣四極點燈塔，民國46年(西元1957)原設於國聖港網子寮沙洲上，結構為白色方形木板暨條鋼構架，後因所在地多次受海潮侵蝕，沙洲盡失，燈塔陷入大海，民國58年(西元1969)遭受颱風摧襲，塔身倒塌，翌年移至附近頂頭額沙洲另建新塔，塔身為一方錐形鋼架結構，塔高32.7公尺，顏色黑白橫紋相間。


	


	航港局表示，本次重建計畫多次與在地協會及臺南市政府溝通，廣納各方意見，以結合在地七股地名，設置七片黑白相間日向板，為燈塔增添故事性，未來原地重生後國聖港燈塔，身處頂頭額沙洲，宛如荒漠中的一盞明燈，不管白天黑夜都是絕美的拍照、打卡秘境，希望能夠吸引更多人潮前來朝聖，成為偽沙漠網美IG打卡的私房景點。


	


	聯 絡 人：航安組科長  賴億昌


	聯絡電話：02-89786810</text:p>
          </table:table-cell>
          <table:table-cell table:number-columns-repeated="252"/>
        </table:table-row>
        <table:table-row table:style-name="ro1">
          <table:table-cell table:style-name="ce15" office:value-type="string">
            <text:p>2022-03-11</text:p>
          </table:table-cell>
          <table:table-cell table:style-name="ce15" office:value-type="string">
            <text:p>搭船好安心 航港局抽查固定航線載客船舶及海運客運場站</text:p>
          </table:table-cell>
          <table:table-cell table:style-name="ce21" office:value-type="string">
            <text:p>交通部航港局今(11)日表示，清明連假將進入旅遊及返鄉的運輸高峰期，為保障乘船旅客安全，將於3月23日至25日展開抽查，執行所有64艘固定航線載客船舶及海運客運場站4處重點項目查察，以落實海運客運場站及客船防疫措施。


	


	航港局局長葉協隆表示，4月1日至4月6日清明疏運期間特別提高運輸量能，共計臺灣本島與離島間11條海運航線有875航次，可提供212,848人次之運能，供旅客返鄉或出遊使用；其中布袋-馬公航線預計4月起復航，目前訂位率約11%，預計開航52航次，另往年較熱門東港-小琉球、綠島及蘭嶼航線，目前訂位率分別約1%、46%及35%，預計將分別開航518航次、96航次及82航次。


	


	葉協隆說明，為保障乘船旅客安全，將特別抽查載客船舶「場站之消防、災害防救等公共安全及營運服務」、「班次時刻表及票價表中英文標示」、「哺乳室、無障礙設備及岸接設施」、「機艙火警警報及偵測系統」、「海底門清潔」、「主機電瓶及其電線」等重點項目，若有缺失均要求業者立即改善，並經複查確認方可開航，務必提供民眾優質的海運服務。


	


	航港局提醒，雖然近日疫情趨緩，目前已開放旅客在船舶內飲食，飲食完畢後須立即配戴口罩，另為降低感染風險，仍將積極督導場站及船舶管理單位，要求碼頭場站及客運船舶比照三級強化清消；同時呼籲旅客配合做好搭船需攜帶身分證件以及配合身分查驗，場站及客船入口處仍維持量測體溫、實聯制登入、戴口罩等管制措施，全民共同建立安心、安全的海運客運環境。


	


	聯絡人及聯絡電話：


	船舶組科長 林冠宏 (02)8978-6296


	航務組科長 杜文允 (02)8978-8020</text:p>
          </table:table-cell>
          <table:table-cell table:number-columns-repeated="252"/>
        </table:table-row>
        <table:table-row table:style-name="ro1">
          <table:table-cell table:style-name="ce15" office:value-type="string">
            <text:p>2022-03-10</text:p>
          </table:table-cell>
          <table:table-cell table:style-name="ce15" office:value-type="string">
            <text:p>貝里斯籍「聯利」(UNIPROFIT)貨輪擱淺 航港局持續朝卸載方式協助拖救</text:p>
          </table:table-cell>
          <table:table-cell table:style-name="ce21" office:value-type="string">
            <text:p>貝里斯籍聯利輪「UNIPROFIT」於111年3月8日擱淺在臺東富岡漁港外，經交通部航港局協調下，由亞洲打撈公司所屬拖船於昨(9)日及今(10)日上午配合潮水時間，嘗試兩次拖帶脫淺，皆未成功，後續將由亞洲打撈公司自高雄派遣平台船前來，預計於3月12日抵達協助卸載貨物，減少貨船吃水，再於3月13日利用滿潮位嘗試拖救。


	


	航港局於3月8日第一時間立即成立應變小組，並邀集相關單位召開5次緊急應變會議，今（10）日上午10時利用滿潮時由羅福輪(SALVAGE ROVER)及冠軍輪(SALVAGE CHAMPION)兩艘拖船再次拖帶聯利輪「UNIPROFIT」貨輪，因拖船纜繩斷裂及船上繫纜設備損壞致拖救未成功，現場經海保署觀測並無油污洩漏，並請業者佈設攔油索，備便相關防污及除污資材，本局要求儘速執行卸貨作業，亞洲打撈公司將派遣工作平台船預計於3月12日10時抵達協助卸載貨物，以減少貨船吃水，再於3月13日利用滿潮位嘗試拖救。


	


	聯 絡 人：東部航務中心海技科 蔡翰元科長


	聯絡電話：03-8227-576</text:p>
          </table:table-cell>
          <table:table-cell table:number-columns-repeated="252"/>
        </table:table-row>
        <table:table-row table:style-name="ro1">
          <table:table-cell table:style-name="ce15" office:value-type="string">
            <text:p>2022-03-08</text:p>
          </table:table-cell>
          <table:table-cell table:style-name="ce15" office:value-type="string">
            <text:p>航港局成立應變小組應處貝里斯籍「UNIPROFIT」貨輪舵機故障擱淺案  人員均安尚無環境污染</text:p>
          </table:table-cell>
          <table:table-cell table:style-name="ce21" office:value-type="string">
            <text:p>今(8)日9時40分，貝里斯籍「UNIPROFIT」貨輪因舵機故障，於臺東富岡漁港外海擱淺，船上共16名船員(11名大陸船員、5名印尼船員)，計載有149只20呎貨櫃(皆為鋼材)，船上殘油計399.5噸(重油328.7噸、柴油55.4噸、滑油15.4噸)，目前船員均安、船體無破損及無油污外洩情形，交通部航港局接獲通報後立即成立應變小組並於今(8)日11時30分召開第一次緊急應變會議，預計下午4時於現場召開第二次應變會議。


	


	交通部航港局收到該船失去動力訊息後，立即聯繫船舶所有人及P&amp;I保險公司依照商港法盡速辦理船舶拖帶，並已通知船長關閉油櫃閥門，請海巡署協助監控海面油污，請海洋保育署盤點及整備油污處理物資，如船員欲上岸請臺東縣政府依防疫規定辦理。


	


	因應本次船舶擱淺事故，交通部航港局續於下午4時於現場召開第二次應變會議，要求船東及P&amp;I保險公司應於海象較佳時立即前往現場拖救。


	


	聯 絡 人：海難救護科科長  許銓倫


	聯絡電話：02-89782563</text:p>
          </table:table-cell>
          <table:table-cell table:number-columns-repeated="252"/>
        </table:table-row>
        <table:table-row table:style-name="ro1">
          <table:table-cell table:style-name="ce15" office:value-type="string">
            <text:p>2022-03-05</text:p>
          </table:table-cell>
          <table:table-cell table:style-name="ce15" office:value-type="string">
            <text:p>111年第一次航海人員測驗登場 十年磨一劍  成就船長夢</text:p>
          </table:table-cell>
          <table:table-cell table:style-name="ce21" office:value-type="string">
            <text:p>交通部航港局今(5)日表示，111年第1次航海人員測驗3月5日、6日兩日於臺北華夏科技大學及高雄正修科技大學兩試區辦理，計有630名考生報考，首日測驗類別為一等船副及二等管輪，第一節應考194人，到考人數174人，到考率89.69%。


	


	93年從臺灣海洋大學商船系畢業的李崇岱，在船服務10年就從船副晉升為主管船舶一切事務的船長。面對滄海遼闊、我船渺小，渴望徜徉在一望無際的大海中，獨享一片星空點點的寧靜，以及到世界各地遊覽風土民情的機會，都可在工作的過程中體驗。因此在高中畢業後選擇進入商船系就讀就開始準備成為船員，對於海運職涯非常有想法及期待，大學時期更積極配合學校相關航海課程的規劃安排，畢業後即通過航海人員測驗，取得一張掌握在自己手中的工作船票。


	


	從大三就進入長榮海運實習，在其他大學生還在環島旅遊時，李崇岱就已經搭著長榮的貨櫃船開往歐洲了，95年服完兵役後，選擇進入熟悉的長榮海運工作，一路都在長榮海運學習成長。其中最印象深刻的經驗是多次參與接新船，接船工作的繁複，必須對船舶構造、相關法規，以及新式設備機具的使用方式有一定程度了解及經驗的人才能勝任，因此對於自己能夠參與接船工作深感榮幸與驕傲。


	


	李崇岱也分享過去準備測驗的經驗，他說通過測驗是作為一個航海人員最基本的門檻，航海人員測驗的科目都是在學校教的，專業科目重視理解，公式不強記，對於本科系學生來說絕對不陌生，但是通過測驗之後才是考驗的開始，航海是百年來無數前人的經驗及智慧所累積的應用科學，如果能以「學理為基礎，實務為調整」，才能真正體會航海的樂趣。


	


	立定志向從事航海工作，但為了更上層樓，在累積了相當的船長經歷後，現在的李崇岱也正規劃轉換職涯，他已通過了引水人考試，計畫未來當一個優良稱職的引水人，在不同的航道上追逐另一個未完成的夢。


	


	李崇岱十分肯定船員工作的價值，也呼籲年輕朋友給自己一個機會，有責任感、堅忍、性格開朗的人，不妨趁年輕給自己多一個嘗試的機會，不管是要累積財富或是追求自己的夢想，加入船員行列，成為一個有專業能力及技術的人，在人生職涯上進可攻退可守，下船之後也都還有多元發展的空間，期待符合資格的朋友踴躍報考航海人員測驗，掌舵自己的人生，讓夢想啟航。


	


	航港局表示，考畢試題及答案將於3月7日在交通部航港局第二代航港單一窗口服務平臺MTNet2.0航海人員測驗管理子系統(網址為https://el.mtnet.gov.tw/EL03/EL030201)公布。如有試題疑義，應於該次測驗結束之次日起3日內，亦即於3月9日前，登入「航海人員測驗管理子系統」內之「線上申請作業」點選「試題疑義申請」。


	


	聯 絡 人：船員組科長 呂云馨


	聯絡電話：02-89782642</text:p>
          </table:table-cell>
          <table:table-cell table:number-columns-repeated="252"/>
        </table:table-row>
        <table:table-row table:style-name="ro1">
          <table:table-cell table:style-name="ce15" office:value-type="string">
            <text:p>2022-03-01</text:p>
          </table:table-cell>
          <table:table-cell table:style-name="ce15" office:value-type="string">
            <text:p>航港局與港務公司成立10週年  共同舉辦線上慶祝及觀展抽大獎活動</text:p>
          </table:table-cell>
          <table:table-cell table:style-name="ce21" office:value-type="string">
            <text:p>交通部航港局與臺灣港務公司成立滿10週年，特別於今(3/1)日午間於雙方臉書粉絲專頁直播，共同舉辦「航港十年 揚名國際」慶祝活動。在網上介紹航運及港埠業務對海運的重要性，其中線上播放「航港生活圈動畫」與「航港十週年施政回顧」影片，交通部部長王國材、港務公司李賢義董事長及航港局葉協隆局長亦於線上直播致詞，表達對航運及港埠業務期勉及願景，接續環景導覽介紹航港施政成果，並舉辦直播觀賞抽大獎，慶祝活動將延續到3月31日截止，參與者亦有多項抽獎機會，歡迎各界踴躍參與，共襄盛舉。


	


	鑑於世界各國航港體制朝向「政企分離」趨勢，為順應世界潮流及提升國際競爭力，交通部於101年3月1日將四個港務局（基隆、臺中、高雄及花蓮）分隸改制為「航港局」與「臺灣港務股份有限公司」；航港局職司原各港務局航政及港政之公權力業務，港務公司則導入企業化精神，專營港埠經營業務。成立迄今，航港局在航港公權力方面，積極參與國際海事組織運作及公約法規內國法化、提升海域航行安全、推動郵輪及遊艇產業發展；港務公司則以港群定位經營理念，大幅提升港埠經營績效。


	


	交通部王國材部長於直播中致詞時表示，對於航港局與港務公司的表現與努力非常肯定，特別是在各國疫情環伺的危機中，讓世界從海運看見臺灣。王國材提及十年來臺灣航港政企分離後，航港局積極營造優質航運環境，推動智慧航安計畫，強化船舶航行安全；港務公司則以企業化的精神致力於提升港口營運效能及服務，帶動航運港區及地方產業共榮，對於臺灣海運發展功不可沒。王國材也期許航港局與港務公司持續以創新、智慧、永續的前瞻思維，攜手為我國航運打造更優質的環境。


	


	港務公司李賢義董事長強調，為因應國際海運及港口發展趨勢，港務公司除戮力打造優質之港埠設施與經營環境，對推動自由貿易港區招商引資、臺灣港群綠色港埠、智慧轉型計畫亦非常重視，藉與航港局共同舉辦今日局慶活動，傳達下個十年臺灣海運要做世界領航者。


	


	航港局葉協隆局長也在直播中表示，在歷任局長及同仁戮力打拼之下，國際評比上屢獲佳績，包括臺灣屢獲「Tokyo MOU」白名單及美國「21世紀優質船舶計畫(Qualship 21)船旗國」等肯定，未來將持續以強化航運及港埠安全為基礎，全面優化海運「客」、「貨」服務主軸，加速推動藍色公路十年發展整體規劃與航運產業優化升級方案，在「航港黃金三角」的架構下，達到我國航運永續發展的目標。


	


	今日在線上直播的慶祝活動中，透過施政成果影片，以及生動活潑的動畫呈現港口作業與民眾生活的相關連結，展現航港十年推動成效。活動中也以VR環景介紹目前於高雄港史館展出的施政主題展覽，民眾可以線上方式感受如親臨現場的觀展體驗。民眾自即日起只要至交通部航港局(https://www.facebook.com/motcmpb.gov.tw/)或臺灣港務公司(https://www.facebook.com/twport/)的臉書粉絲專頁觀賞完整影片，就有機會抽中iPhone 13、AirPods等價值6萬元的大獎，活動只到3月31日截止，敬請把握機會。


	


	聯 絡 人：秘書室科長 李沂真


	聯絡電話：02-8978-6884</text:p>
          </table:table-cell>
          <table:table-cell table:number-columns-repeated="252"/>
        </table:table-row>
        <table:table-row table:style-name="ro1">
          <table:table-cell table:style-name="ce15" office:value-type="string">
            <text:p>2022-02-25</text:p>
          </table:table-cell>
          <table:table-cell table:style-name="ce15" office:value-type="string">
            <text:p>航港局與港務公司成立10週年  共同舉辦線上慶祝及抽獎活動</text:p>
          </table:table-cell>
          <table:table-cell table:style-name="ce21" office:value-type="string">
            <text:p>交通部航港局與臺灣港務公司將於3月1日成立10週年，當日午間將於雙方臉書粉絲專頁，共同舉辦「航港十年 揚名國際」慶祝直播活動，並辦理為期1個月連續性的慶祝活動，看直播影片留言抽大獎，參與主題活動就有機會得到限量禮盒，有看有玩又有拿。這麼難得的機會，歡迎大家一起來參與這場熱鬧的生日Party！


	


	鑑於世界各國航港體制朝向「政企分離」趨勢，為順應世界潮流及提升國際競爭力，交通部於101年3月1日將四個港務局（基隆、臺中、高雄及花蓮）分隸改制為「航港局」與「臺灣港務股份有限公司」；航港局職司航政及港政公權力事項，港務公司則專營港埠經營業務。成立迄今，航港局在航港公權力方面，積極參與國際海事組織運作及公約法規內國法化、提升海域航行安全、推動郵輪及遊艇產業發展；港務公司則以港群定位經營理念，大幅提升港埠經營績效。


	


	3月1日線上慶祝活動，首先於中午12時線上直播，活動延續到3月31日截止，敬請各界至交通部航港局(https://www.facebook.com/motcmpb.gov.tw/)或臺灣港務公司(https://www.facebook.com/twport/)臉書粉絲專頁觀賞完整影片，收看直播並截圖留言，就有機會抽中iPhone 13、AirPods、料理鍋及果汁機等電器用品大獎，還有100份特製紀念品提供抽獎，敬請把握機會！


	


	聯 絡 人：秘書室科長 李沂真


	聯絡電話：02-8978-6884</text:p>
          </table:table-cell>
          <table:table-cell table:number-columns-repeated="252"/>
        </table:table-row>
        <table:table-row table:style-name="ro1">
          <table:table-cell table:style-name="ce15" office:value-type="string">
            <text:p>2022-02-24</text:p>
          </table:table-cell>
          <table:table-cell table:style-name="ce15" office:value-type="string">
            <text:p>航港局將會同漁業署及能源局，持續與漁民溝通並滾動檢討風場航道航行指南</text:p>
          </table:table-cell>
          <table:table-cell table:style-name="ce21" office:value-type="string">
            <text:p>針對部分漁民團體於今(24)日召開記者會，提出漁民不滿彰化風場航道禁止捕魚等訴求，交通部航港局表示，為兼顧離岸風場開發及確保航行安全，該局係依「航路標識條例」第8條規定劃設彰化風場航道，經公告程序於110年10月26日正式實施，實施前該局於109年間即已會同漁業署陸續拜會各地區漁會溝通說明航道管理措施，並至漁船較常航經航道之蘇澳、基隆、臺中、彰化及澎湖等地區辦理6場漁民說明會，另於110年疫情期間再辦理6場線上說明會邀請航商、船代及相關漁會參加，並製作海報與小卡等文宣品至各地區漁會發放，各場說明會均有清楚說明航道南北向巷道及中央分隔區限制漁業行為，並請相關漁會持續宣導；對於近日部分漁民團體提出風場航道仍可從事漁業活動之主張，航港局已會同漁業署與能源局成立「風場航道航行安全推動小組」，將就漁民所提訴求及可能作業型態檢討航行指南管理規範，並邀請相關漁會及專家學者與會，以兼顧航行安全、漁業永續及綠能發展。


	


	航港局強調，110年實施之航行指南並無限制緩衝區及警戒區內的漁業行為，針對船舶報到，係請船舶於通過報到線後，以連續航行狀態下，透過無線電完成報到，尚無請船舶聚集於警戒區等候報到之要求；另為提供航商、漁民、風場開發商及相關政府機關溝通協調航安管理事項的平臺，航港局依行政院農業委員會110年10月28日「彰化風場航道涉漁船航行作業相關事宜協商會議」決議，成立風場航道航行安全推動小組，由航港局、能源局及漁業署副首長擔任共同主持人外，並邀集海洋委員會海巡署、全國漁會、臺中區漁會、彰化區漁會、雲林區漁會、風電開發相關協會代表及相關專家學者共同擔任委員，除持續蒐集漁民及漁會相關代表所提建議外，亦進行跨部會及有關利害關係人之溝通協調，促進船舶航行風場航道之安全，並已於110年11月16日召開小組啟動會議，預計於今(111)年3月初召開第一次會議討論航道中漁業安全管理作法。


	


	航港局呼籲，離岸風電為國家重大能源政策，風場海域的航行安全與秩序需要各界共同維護，該局已會同漁業署及能源局成立「風場航道航行安全推動小組」，在兼顧「綠能、航安、漁業」衡平下，持續檢討航道安全管理做法，請漁民朋友能配合相關管理規範，營造安全的航行環境。


	   


	聯 絡 人：航安組專門委員 翁美娟


	聯絡電話：02-8978-8098</text:p>
          </table:table-cell>
          <table:table-cell table:number-columns-repeated="252"/>
        </table:table-row>
        <table:table-row table:style-name="ro1">
          <table:table-cell table:style-name="ce15" office:value-type="string">
            <text:p>2022-02-23</text:p>
          </table:table-cell>
          <table:table-cell table:style-name="ce15" office:value-type="string">
            <text:p>111年第一次航海人員測驗自2月23日起開放網路下載測驗通知書、健康關懷表</text:p>
          </table:table-cell>
          <table:table-cell table:style-name="ce21" office:value-type="string">
            <text:p>交通部航港局今(23)日表示，111年第一次航海人員測驗之測驗通知書及健康關懷表自即日起於航海人員測驗專區開放下載。為響應節能減碳並確保應考人應試過程順遂，航港局呼籲應考人自行下載測驗通知書並詳閱所載訊息。航港局提醒，為因應嚴重特殊傳染性肺炎（COVID-19）疫情及考試場所進出安全管理之需，應考人於下載列印測驗通知書時，請一併列印及填寫應考人健康關懷表並攜帶應考。


	


	       為確保各試區人員健康，本次測驗原則不開放陪考，各應考人如於「確診且於指定隔離治療機構或指定處所隔離」、「居家隔離」、「居家檢疫」、「加強自主健康管理」等被限制不得外出之管制期間，不得應試、陪考；另其他「自主健康管理」類型，其中應考人如為經通報或安排採檢獲知檢驗結果前被限制不得外出者，則不得應試。


	


	       航港局表示，應考人如因傳染病防治法規定之隔離或檢疫措施，無法參加本次測驗者，可檢具證明文件，於測驗前後10天內向該局申請退費。


	


	航港局已規劃測驗期間各項試務防疫措施，其中涉及應考人及試場部分如下：


	1、進入試區前，配合量測體溫


	所有人員進入試區前必須配合量測體溫，未量測體溫者一律不得進入試區，如額溫≧攝氏37.5度，將由專業護理人員進行體溫量測複檢。


	2、應考人全程配戴口罩，保持社交距離


	測驗期間應考人應自備口罩並全程配戴，未配戴者禁止進入試區及試場。測驗期間休息或用餐時間交談，應符合社交距離「室外1公尺、室內1.5公尺」之規定，除用餐外，其餘時間仍請持續佩戴口罩，並盡可能固定休息及用餐之座位。


	3、填寫健康關懷表，掌握健康情形


	請應考人於航海人員測驗專區先行下載填寫「健康關懷表」，於當日進入試區時交由服務台工作人員，經查驗後由工作人員蓋章以資辨別，無蓋章者不得進入試場。


	4、維持試場及休息區通風並加強消毒


	各試場及休息區均維持良好通風，並進行試場及休息區之環境消毒，所有應考人進入試場前進行手部消毒，請應考人在試區活動期間，勤加洗手，並遵守呼吸道衛生及咳嗽禮節，共同為防疫工作及大眾健康把關。


	5、除有特殊狀況者，禁止陪考


	則禁止應考人親友陪考，如確有特殊需求，得事先向航港局提出申請。


	


	有關因應疫情所採取之最新措施，應考人可至交通部航港局第二代航港單一窗口服務平臺MTNet2.0航海人員測驗管理子系統(網址為https://el.mtnet.gov.tw/EL03/EL030201)查詢。


	


	聯 絡 人：船員組科長 呂云馨


	聯絡電話：02-89782642</text:p>
          </table:table-cell>
          <table:table-cell table:number-columns-repeated="252"/>
        </table:table-row>
        <table:table-row table:style-name="ro1">
          <table:table-cell table:style-name="ce15" office:value-type="string">
            <text:p>2022-02-10</text:p>
          </table:table-cell>
          <table:table-cell table:style-name="ce15" office:value-type="string">
            <text:p>航港局積極調查東琉線泰富公司疑由非船員操作客船乙案 確認事實後裁處</text:p>
          </table:table-cell>
          <table:table-cell table:style-name="ce21" office:value-type="string">
            <text:p>交通部航港局今(10)日表示，已積極掌握近日泰富輪船公司遭疑，於東港至小琉球航線客船出現非由船員操作情事之相關事證資料，並派專人赴現場調閱資料徹底了解，倘確認屬實將依相關規定裁罰處分。


	


	航港局表示，近日網路流傳有關東港至小琉球航線之客船業者「泰富國際輪船股份有限公司」所屬客船，於航行中疑似非由船員操作航行情形乙案，已立即要求泰富輪船公司說明並提供相關事證資料供專人調查了解，若確有違規事宜，將依規定裁罰處分。  


	


	航港局強調，為維護船舶及航行安全，依規定船上需配置足夠之合格船員始得開航，船長職責為操作船舶航行並指揮全船船員維護船舶之安全，其他船員則須依相關因應佈署執行航運業務，且不得冒名頂替執行職務。有關本次泰富輪船公司疑似非船員操作航行情形，泰富輪船公司雖然已先於2月9日向航港局辦理該船員卸職處分，航港局後續仍會盡速完成調查，如因船員值勤航行運務不當影響航行安全，則依船員法及相關規定裁處。


	


	航港局重申，確保航行安全為客船開航首要條件，向來要求國內所有客船業者必須強化內部稽核管理制度，客船航行中不得有非船員進入駕駛艙內恐影響航行安全，或由非合格船員代理執行職務，後續將派員加強現場查核，以維護保障乘船旅客安全。


	


	聯絡人：南部航務中心 陳緯恩科長


	電話：07-2620-580</text:p>
          </table:table-cell>
          <table:table-cell table:number-columns-repeated="252"/>
        </table:table-row>
        <table:table-row table:style-name="ro1">
          <table:table-cell table:style-name="ce15" office:value-type="string">
            <text:p>2022-02-07</text:p>
          </table:table-cell>
          <table:table-cell table:style-name="ce15" office:value-type="string">
            <text:p>航港局重申高雄港所有港區公司機構所屬從業人員均須完成PCR篩檢，方得進港上工</text:p>
          </table:table-cell>
          <table:table-cell table:style-name="ce21" office:value-type="string">
            <text:p>針對部分引水人反映，引水人已遵守中央流行疫情指揮中心規定每週快篩一次，不需再至港區篩檢站完成PCR採檢意見，交通部航港局強調高雄市政府為傳染病防治法地方主管機關，依該法第七條規定，應實施有效預防措施，防止傳染病發生。為有效控制高雄地區疫情，經参加高雄市防疫專家會議商議，交通部航港局要求所有進入高雄港區人員，應限期完成PCR篩檢，否則不得進港，不得上工（班），航港局已於1月25日正式通函高雄港相關公司機關構（包括高雄港引水人辦事處）依照上述要求辦理。絕非上述引水人意見所稱，僅需完成每週一次快篩即可。


	


	港務公司另已於1月25日發布新聞稿，明確要求自1月26日起，港務公司人員將於各管制站檢查進入港區人員的篩檢情形，未完成第一次PCR篩檢或逾期未做第二次PCR篩檢人員，禁止進入港區不准上工，違反規定之行為人及所屬公司依法裁處。港公司並列冊通知行為人及所屬公司，未完成PCR篩檢禁止進入港區不准上工，對經通知仍未能配合篩檢人員造冊移請警察機關協助後續通聯追蹤。


	


	航港局呼籲，防疫工作需政府民間攜手合作，確實落實各項防疫措施，共同守護家園，將疫情阻絕於境外。


	


	聯絡人：航港局南部航務中心科長 陳緯恩


	聯絡電話：07-2620580</text:p>
          </table:table-cell>
          <table:table-cell table:number-columns-repeated="252"/>
        </table:table-row>
        <table:table-row table:style-name="ro1">
          <table:table-cell table:style-name="ce15" office:value-type="string">
            <text:p>2022-02-07</text:p>
          </table:table-cell>
          <table:table-cell table:style-name="ce15" office:value-type="string">
            <text:p>航港局澄清目前我國各商港及工業港引水人力無虞，可維持港口正常運作</text:p>
          </table:table-cell>
          <table:table-cell table:style-name="ce21" office:value-type="string">
            <text:p>有關媒體報導高雄港引水人染疫擴大恐造成塞港或港區作業停擺一事，航港局澄清說明，高雄港現有44名引水人，除1名染疫隔離、1名自主健康管理、2名因病休息外，餘40名引水人經高雄市政府協助緊急進行核酸檢測(PCR)，目前尚無異常狀況，迄今進出高雄港船舶均維持正常運作，尚無船舶等候引水人領航之情事發生。


	


	航港局表示，為確保引水人健康並避免形成防疫破口，自即日起已強化各國際商港與工業港之引水人防疫健康管控措施，規定高雄港引水人均須於111年2月8日前完成兩次PCR，未依規定完成者，引水人辦事處不得排班，並自2月9日起，各港引水人均需持每週一次PCR及快篩證明始得登船。另於登船領航過程，進入駕駛艙前，船方必須先完成清消，引水人必須與駕駛艙人員保持2公尺以上距離，以確保引水人領航期間之安全，倘引領船舶有染疫疑慮，一律改以遠距領航，不得登船引領。航港局亦將於各引水人完成領航作業後，詳細比對登船資料與領航紀錄，倘有未經檢查即登船之情形，依商港法加重裁罰，以避免再發生引水人染疫情事。


	


	近日高雄港發生引水人不幸染疫情事，航港局除全力配合中央流行疫情指揮中心及高雄市政府，要求引水人依相關防疫規定進行健康管控，並參考國際作法，盡可能避免與船員接觸並擴大與必要接觸船員之間距，同時要求引水人落實登船時之穿著安全防護裝備，以利引水人於保障自身安全下領航船舶，維持各國際商港與工業港正常運作。


	


	聯 絡 人：航安組專門委員 翁美娟


	聯絡電話：02-8978-8098</text:p>
          </table:table-cell>
          <table:table-cell table:number-columns-repeated="252"/>
        </table:table-row>
        <table:table-row table:style-name="ro1">
          <table:table-cell table:style-name="ce15" office:value-type="string">
            <text:p>2022-01-28</text:p>
          </table:table-cell>
          <table:table-cell table:style-name="ce15" office:value-type="string">
            <text:p>自1月29日起港口實施快篩，往離島旅客提早90分鐘報到</text:p>
          </table:table-cell>
          <table:table-cell table:style-name="ce21" office:value-type="string">
            <text:p>交通部航港局今(28)日宣布，配合中央流行疫情指揮中心規劃，自明(29)日起，於高雄港、基隆港、臺中港及台南將軍漁港提供搭乘國內海運客運前往離島(澎湖、馬祖)旅客快篩服務。出發當日有症狀者應暫緩行程；出發前14天內有症狀者或自願快篩者，需於快篩檢測陰性始得登船。為免行程因此延誤，航港局建議旅客可提早開航前90分鐘報到，配合填寫健康聲明書及篩檢程序。

航港局指出，為縮短相關流程，健康聲明書已放置於航港局官網(https://www.motcmpb.gov.tw/Information/Detail/fa60e749-23a0-473f-b2c9-dd8a998b1e04?SiteId=1&amp;NodeId=10137)，旅客可先下載填寫，並於報到時繳交。航港局已依指揮中心指示於高雄港、基隆港處設置快篩站，自1月29日起由上述港口前往澎湖、馬祖的旅客，到港口報到時，除須配合實聯制及量測體溫外，均應繳交健康聲明書予工作人員檢視。 如現場發現有症狀者，將拒絕載運，請旅客應配合至醫院進行PCR檢測，過程中並不得搭乘大眾運輸工具。另出發前14日內曾有症狀者，需取得當日或搭船前24小時之快篩陰性或PCR陰性報告；如無上開報告，須於現場自行快篩，快篩結果陰性者始得登輪。倘採檢結果為陽性，工作人員將協助辦理退票，並安排就醫採檢。

航港局進一步表示，如因霧鎖金門，經民用航空局通知航空班機無法飛航時，航港局即啟動海運備援機制，屆時台中港將設置快篩站，登船民眾配合上述篩檢作業。另台南將軍漁港至澎湖東吉航線因海象因素，預計取消航班，如果後續海象好轉，開航仍須比照上開篩檢機制辦理。

最後，航港局也呼籲，春節連假因處於疫情高峰期，請旅客務必配合本次實施之相關措施，安心返鄉或出遊。期望民眾與政府共同攜手維護防疫安全，建立一個讓旅客及民眾安心搭乘的海運客運環境與空間。

春節期間民眾若有緊急特殊需求，航港局提供緊急服務電話：北部航務中心(02)89783530、中部航務中心0963-138735、南部航務中心(07)2620758、東部航務中心(03)8230172。


	聯 絡 人：港務組科長  陳慧玲

聯絡電話：02-8978-6291</text:p>
          </table:table-cell>
          <table:table-cell table:number-columns-repeated="252"/>
        </table:table-row>
        <table:table-row table:style-name="ro1">
          <table:table-cell table:style-name="ce15" office:value-type="string">
            <text:p>2022-01-28</text:p>
          </table:table-cell>
          <table:table-cell table:style-name="ce15" office:value-type="string">
            <text:p>臺菲兩國簽署「港務合作瞭解備忘錄」</text:p>
          </table:table-cell>
          <table:table-cell table:style-name="ce21" office:value-type="string">
            <text:p>交通部航港局今(1/28)日表示，近日完成臺菲兩國簽署「港務合作瞭解備忘錄」，以積極增進港口事務合作，推動港口發展與管理，力促台灣航運業發展更加國際化。


	


	備忘錄由駐菲律賓臺北經濟文化辦事處大使徐佩勇及馬尼拉經濟文化辦事處主席暨常任代表Wilfredo B. Fernandez異地簽署，並由航港局局長葉協隆及菲律賓港務局總經理Jay Daniel R. Santiago共同參與見證。


	   


	葉協隆表示，為配合政府推動海運新南向政策，積極與相關海事單位建立聯繫平臺與合作關係，菲律賓是距離我國最近的鄰邦，兩國經貿互動頻繁密切，是臺灣航運及港埠重要合作夥伴。依據合作瞭解備忘錄，臺菲兩國政府確認彼此的合作基礎，將共同建立港口與相關事務之聯繫機制，共同致力於港口發展維護、港口管理、港口保全與防災及港口環境維護等議題，深化雙方實質互動及經貿合作關係。


	   


	葉協隆強調，109年全球爆發新冠肺炎疫情以來，全球航運產業深受衝擊，臺菲「港務合作瞭解備忘錄」的簽署，可望為後疫情時代臺菲間港埠發展及海運市場的復甦帶來動能，並期待未來共同舉辦國際研討會或座談會，推動港埠政策發展及國際業務接軌等議題之交流。


	


	聯 絡 人：企劃組科長 黃玲玉


	聯絡電話：（02）8978-2790</text:p>
          </table:table-cell>
          <table:table-cell table:number-columns-repeated="252"/>
        </table:table-row>
        <table:table-row table:style-name="ro1">
          <table:table-cell table:style-name="ce15" office:value-type="string">
            <text:p>2022-01-25</text:p>
          </table:table-cell>
          <table:table-cell table:style-name="ce15" office:value-type="string">
            <text:p>航港局111年開辦船員專業訓練公費班264班次 提供6,842個訓練名額</text:p>
          </table:table-cell>
          <table:table-cell table:style-name="ce21" office:value-type="string">
            <text:p>交通部航港局今(111)年度規劃開辦264班次船員專業訓練公費班，提供6,842人次的訓練機會，較110年度增加34班次，近千個訓練名額。參與公費班訓練的船員，只須負擔約7成左右的訓練費用。


	


	       航港局表示，受全球COVID-19疫情影響，為維持航運整體產業運作，去(110)年於本土疫情嚴峻期間提供證書展延服務，以確保船員工作權利。因此，今(111)年船員訓練公費班，除參考各證書到期統計數據外，特別依據當前船員訓練需求，調整相關訓練科目的開設班次及數量。針對船員訓練需求大宗的換證複習訓練，較110年度總計增加42個班次，1,176個名額。


	


	       111年船員專業訓練公費班，航港局分別委託國立臺灣海洋大學、財團法人中華航業人員訓練中心及國立高雄科技大學於我國南、北地區辦理，相關訓練課程除可至船員智慧服務平臺(https://el-sol.mtnet.gov.tw/Portal/Home)最新公告查詢外，亦可逕洽詢各訓練機構。未來航港局將不定期檢視訓練需求，協調訓練機構，適時加開各項船員專業訓練公、自費班，請民眾務必密切注意相關訊息。


	


	       航港局也特別提醒，各項訓練公費班於開課日期前2個月上午9時起同時開放線上報名及向訓練機構實體報名，有訓練需求的民眾務必掌握相關報名期程。除此之外，因應COVID-19新變種病毒Omicron疫情升溫，請各參訓船員務必依據衛生福利部疾病管制署公告的防疫措施配合各訓練機構執行防疫作為，以維護自我及機構安全。


	


	聯 絡 人：船員組代理科長 洪瑞鴻


	聯絡電話：02-8978-2648</text:p>
          </table:table-cell>
          <table:table-cell table:number-columns-repeated="252"/>
        </table:table-row>
        <table:table-row table:style-name="ro1">
          <table:table-cell table:style-name="ce15" office:value-type="string">
            <text:p>2022-01-25</text:p>
          </table:table-cell>
          <table:table-cell table:style-name="ce15" office:value-type="string">
            <text:p>春節海運客運航線持續強化防疫措施  防疫加乘，安心搭乘</text:p>
          </table:table-cell>
          <table:table-cell table:style-name="ce21" office:value-type="string">
            <text:p>COVID-19疫情持續嚴峻，為應未來疫情可能之變化，及即將到來的111年春節連續假期，航港局已依交通部指示，將海運客運比照三級警戒管制措施，提高場站及船舶清潔消毒頻率，以杜絕傳染途徑。


	


	       航港局指出，近期疫情有升溫趨勢，自111年1月23日起禁止民眾在船舶(固定餐飲區域外)飲食；海運客運除比照三級警戒管制措施外，自111年1月11日起，已積極督導場站與船舶管理單位，要求碼頭場站旅客進出動線、廁所等重點區域每小時清消1次，每日執行1次深度清消；客運船舶部分，針對民眾高頻率接觸面(如出入門把手、座椅、座椅扶手等)，於開航前及每航次後清潔消毒1次。如非每日開航船舶，於營運日開航/售票前及開航後各清消一次；另外，航行時間4小時以上(含4小時)之長程船舶(台馬之星、台華輪)，每2小時對旅客出入密集及易觸碰處(如樓梯、電梯、廁所及公共區域之門把、扶手、經常接觸表面等)進行清潔消毒一次。同時也以場站及船舶多媒體看板等設備及海報，加強海運客運航線船舶旅客的防疫宣導。  


	


	       另外，航港局已於去(110)年將東琉線的登船及票務系統E化、智能化，乘客只須在搭船前出示身分證件，即可將身分資料數位化，使購票更方便外，亦可兼顧防疫需求，保障民眾搭船權益。


	


	       最後，航港局也呼籲，春節連假返鄉、出遊旅客眾多，為降低疫情擴散風險，請民眾進入海運客運場站、船舶均須配戴口罩、採實聯制、配合量測體溫，及攜帶身分證件，於登船前接受查驗等措施，與政府共同攜手建立一個讓旅客及民眾防疫加乘、安心搭乘的海運客運環境與空間。


	


	聯 絡 人：港務組科長 陳慧玲


	聯絡電話：02-8978-6291</text:p>
          </table:table-cell>
          <table:table-cell table:number-columns-repeated="252"/>
        </table:table-row>
        <table:table-row table:style-name="ro1">
          <table:table-cell table:style-name="ce15" office:value-type="string">
            <text:p>2022-01-18</text:p>
          </table:table-cell>
          <table:table-cell table:style-name="ce15" office:value-type="string">
            <text:p>春節返鄉搭船趣，輕鬆便捷又平安</text:p>
          </table:table-cell>
          <table:table-cell table:style-name="ce21" office:value-type="string">
            <text:p>111年春節連續假期即將到來，111年1月28日至111年2月7日長達11天的春節連假疏運期間，臺灣本島與離島間9條航線預計開航854航次，可提供18萬7,105人次之運能。為因應春節連續假期的運輸需求，同時防範新冠肺炎疫情、確保乘船旅客安全，航港局全力配合中央流行疫情指揮中心，落實各式船舶與海運場站的防疫工作；另為維護旅運安全，航港局已完成客輪安全全面檢查，使民眾能安心搭船、快樂出遊。


	


	航港局表示，春節連假出遊及返鄉旅客眾多，儘管目前國內疫情已較為穩定，航港局仍不敢鬆懈，為降低疫情擴散風險，除要求國內客運航線船舶每航次開航前後清消1次，並針對交通船碼頭場站旅客進出動線、廁所等重點區域每小時清消1次，每日執行1次深度清消，且作成書面紀錄外，將持續宣導乘船民眾須攜帶身分證件、配合身分查驗，並於進入場站及客船時量測體溫及戴口罩等措施。


	


	在載客船舶的航安管理上，航港局亦將嚴格把關，於110年12月20日至24日起連續5日辦理「111年元旦暨春節連假前載客船舶及海運客運場站公共安全與營運服務聯合督檢計畫」作業，對於固定航線載客船舶及客運場站全面抽檢。民眾可利用海運場站或船舶上張貼的「載客船舶重要資訊QR code」，透過手機查詢抽檢結果，如有安全問題亦可線上即時反應，打造全民共同監督環境。


	


	另外，東琉線海運客運每逢連續假日皆會湧入大量旅客，航港局於去年已將此航線的登船及票務系統E化、智能化，乘客只須在搭船前出示身分證件，即可將身分資料數位化，使購票更方便外，亦可兼顧防疫需求，保障民眾搭船權益。


	


	疏運期間如遇天候不佳或其他不可抗力因素影響客輪航行，航港局已要求業者，應於營業處、候船室等處所張貼公告，並以網路、廣播等多媒體方式對外公布，航港局並將於官網即時公告航班開停航資訊(航港局資訊網http://www.motcmpb.gov.tw/點選「為民服務」選項，於「航班表」項下查詢海運航班資訊)，提醒民眾於連續假期出遊前，先參考氣象預報並確認最新航班動態，以利預先安排或調整行程。航港局也將視海象及天候狀況適時啟動海空聯繫機制，請民航局協調加派班機疏運旅客。


	


	春節期間民眾若有緊急特殊需求，航港局提供緊急服務電話：北部航務中心(02)89783530、中部航務中心0963-138735、南部航務中心(07)2620758、東部航務中心(03)8230172。


	


	聯 絡 人：航務組 曾敬文科長


	聯絡電話：(02)8978-6283</text:p>
          </table:table-cell>
          <table:table-cell table:number-columns-repeated="252"/>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NT$ </number:text>
      <number:number number:decimal-places="0" number:min-integer-digits="1" number:grouping="true"/>
      <number:text> </number:text>
    </number:number-style>
    <number:number-style style:name="N42P1" style:volatile="true">
      <number:text> </number:text>
      <number:text>NT$ -</number:text>
      <number:number number:decimal-places="0" number:min-integer-digits="1" number:grouping="true"/>
      <number:text> </number:text>
    </number:number-style>
    <number:text-style style:name="N42P2" style:volatile="true">
      <number:text> </number:text>
      <number:text>N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NT$ </number:text>
      <number:number number:min-integer-digits="1" number:grouping="true" number:decimal-places="2"/>
      <number:text> </number:text>
    </number:number-style>
    <number:number-style style:name="N44P1" style:volatile="true">
      <number:text> </number:text>
      <number:text>NT$ -</number:text>
      <number:number number:min-integer-digits="1" number:grouping="true" number:decimal-places="2"/>
      <number:text> </number:text>
    </number:number-style>
    <number:text-style style:name="N44P2" style:volatile="true">
      <number:text> </number:text>
      <number:text>N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office:styles>
  <office:automatic-styles>
    <style:page-layout style:name="pm1">
      <style:page-layout-properties style:print-orientation="portrait" fo:page-width="8.5in" fo:page-height="11in" style:scale-to="100%" style:print-page-order="ttb" fo:margin-left="0.75in" fo:margin-right="0.75in" fo:margin-top="0.5in" fo:margin-bottom="0.5in" style:first-page-number="continue" style:print="zero-value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新聞稿" style:display-name="PageStyle_新聞稿" style:page-layout-name="pm1">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office:document-meta>
</file>