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2in"/>
    </style:style>
    <style:style style:name="co2" style:family="table-column">
      <style:table-column-properties fo:break-before="auto" style:column-width="0.78125in"/>
    </style:style>
    <style:style style:name="co3" style:family="table-column">
      <style:table-column-properties fo:break-before="auto" style:column-width="4.42708333333333in"/>
    </style:style>
    <style:style style:name="co4" style:family="table-column">
      <style:table-column-properties fo:break-before="auto" style:column-width="5.88541666666667in"/>
    </style:style>
    <style:style style:name="ro1" style:family="table-row">
      <style:table-row-properties style:row-height="0.177083333333333in" fo:break-before="auto" style:use-optimal-row-height="true"/>
    </style:style>
    <style:style style:name="ta1" style:family="table" style:master-page-name="PageStyle_5f_新聞稿">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able-cell-properties fo:wrap-option="wrap" style:vertical-align="middle"/>
      <style:paragraph-properties/>
    </style:style>
    <style:style style:name="T0" style:family="text">
      <style:text-properties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office:automatic-styles>
  <office:body>
    <office:spreadsheet>
      <table:table table:name="新聞稿" table:style-name="ta1" table:print="false">
        <office:forms form:automatic-focus="false" form:apply-design-mode="false"/>
        <table:table-column table:style-name="co2" table:default-cell-style-name="ce-1"/>
        <table:table-column table:style-name="co3" table:default-cell-style-name="ce-1"/>
        <table:table-column table:style-name="co4" table:default-cell-style-name="ce-1"/>
        <table:table-column table:style-name="co1" table:default-cell-style-name="ce15" table:number-columns-repeated="253"/>
        <table:table-row table:style-name="ro1">
          <table:table-cell table:style-name="ce15" office:value-type="string">
            <text:p>發布日期</text:p>
          </table:table-cell>
          <table:table-cell table:style-name="ce15" office:value-type="string">
            <text:p>標題</text:p>
          </table:table-cell>
          <table:table-cell table:style-name="ce15" office:value-type="string">
            <text:p>內容</text:p>
          </table:table-cell>
          <table:table-cell table:number-columns-repeated="252"/>
        </table:table-row>
        <table:table-row table:style-name="ro1">
          <table:table-cell table:style-name="ce15" office:value-type="string">
            <text:p>2024-12-26</text:p>
          </table:table-cell>
          <table:table-cell table:style-name="ce15" office:value-type="string">
            <text:p>多哥籍貨輪「阿諾」消失臺南海岸線，航港局介入拆除，恢復當地生態環境</text:p>
          </table:table-cell>
          <table:table-cell table:style-name="ce21" office:value-type="string">
            <text:p>113年7月25日多哥籍多用途貨船「阿諾」因凱米颱風擱淺於臺南喜樹海岸岸際，船長宣布棄船，船東未出面積極處理，交通部航港局依商港法逕行採取應變措施，委託海事專業業者移除船體，11月7日開工，12月26日全部移除，化解對周邊海域及生態環境之影響與威脅。

航港局表示，阿諾擱淺後，即依海難災害防救業務計畫，邀集海保署、海巡署、水利署、台江國家公園管理處及臺南市政府相關單位等每日召開緊急應變會議，迄今已召開57次工作會議，因船方未依限提出抽油及船體移除計畫，以及船東代表未依限提出船東授權委託證明等事項，航港局已依商港法裁罰3次，並逕行採取應變措施，應變措施有船員安置及返國、抽油洗艙及船體堵漏、船體及污染監控、圍設安全圍籬及船體加固及移除等事項。

阿諾擱淺位置鄰近臺南地區四鯤鯓牡蠣養殖水域及黃金海岸景區沙灘，屬生態敏感地帶，且該處一度成為打卡景點，吸引大量人潮靠近，引發公共安全疑慮。航港局為儘速移除船體，加速辦理船體移除採購作業，船體移除前，辦理社區說明會解除民眾疑慮；移除作業期間，做好油汙染防制，並主動敦親睦鄰，協助蚵農拖放蚵棚作業及當地廟會王船祭典活動。船體拆除作業期間，承蒙公部門、漁會及民間團體之支持及協助，順利於12月26日提前將阿諾船體全部拆除後運離，恢復當地景觀。

航港局說明，阿諾船體移除後，將持續要求業者復原岸際沙灘環境，最後會邀集政府及地方會勘現場確認，還給市民休閒遊憩美景。航港局最後強調，阿諾輪擱淺後的污染防治及船體移除等相關應變措施是船東應盡的責任，政府代為應變處置之相關費用將依法向船東追償。

聯 絡 人：南部航務中心 蔡惠喻科長
聯絡電話：06-3000275</text:p>
          </table:table-cell>
          <table:table-cell table:number-columns-repeated="252"/>
        </table:table-row>
        <table:table-row table:style-name="ro1">
          <table:table-cell table:style-name="ce15" office:value-type="string">
            <text:p>2024-12-20</text:p>
          </table:table-cell>
          <table:table-cell table:style-name="ce15" office:value-type="string">
            <text:p>交通部航港局113年第四次航海人員測驗榜示 「綻放光芒的海員新星」</text:p>
          </table:table-cell>
          <table:table-cell table:style-name="ce21" office:value-type="string">
            <text:p>113年第四次航海人員測驗榜示典禮於12月20日上午在交通部航港局舉行。本次測驗報名人數741人，全程到考人數615人，一、二等船副、管輪等類科成績合格人數一等船副52人、一等管輪(含加註)65人、二等船副11人、二等管輪17人，共計145人，合格率為23.58%。

近年來，因應全球能源轉型的趨勢及預期貨運需求增加，各大航商紛紛開始建造新船，預估航運市場景氣、供需皆呈現成長，航海人員的需求日益增加，為充足我國船員人才庫，航港局於111年起結合社會團體、航商、海事校院及政府部門共同合作推出「海員新星培育計畫」，廣受各界關注及好評。其中就讀於國立臺灣海洋大學商船學系的藍紹丞同學，112年獲選為小海星，更順利通過本次航海人員測驗一等船副類科。

在宜蘭蘇澳海邊成長的藍紹丞，選擇了與同齡朋友不同的道路，就讀蘇澳海事期間，立定志向以從事航海產業為目標，努力鑽研航海知識，榮獲全國技藝競賽大獎，並保送進入國立臺灣海洋大學。此外，更在蘇澳海事師長與父母的鼓勵下，參加「海員新星培育計畫」，由長榮海運錄取並補助獎助學金，成為112年的小海星。

藍同學表示，將於下學期起至長榮海運參與實習，以了解船舶操作的特性，鼓勵自己對於盡快熟悉船上的工作狀況，早日成為獨當一面的船副!

此外，本次航海人員測驗亦有一名來自澎湖七美，畢業於澎湖高級海事水產職業學校，目前就讀於國立海洋大學商船學系大二的葉芝儀同學通過一等船副測驗。葉芝儀品學兼優，在師長帶領下參加全國中等學校海事技藝類競賽獲獎，亦曾榮獲112年獲得澎湖縣「112年中等學校優秀青年獎」的殊榮，同年度又以四技二專技優保送進入海洋大學商船學系，繼續學習更深更廣的航海知識。

葉同學表示，在師長的推薦下參加航海人員測驗，憑藉高中期間打下良好的學業基礎，又向已經通過測驗的學長購買二手的課本與考古題，在練習的過程中，不僅僅是答對測驗問題而已，更要找出每道試題的答案來源與原因，在勤奮努力下，年僅19歲就通過本次測驗，實屬難得。

航港局表示，榜單公布後，應考人可利用MTNet查詢榜單及登入帳號密碼列印成績通知單。應考人如欲複查成績，應在榜示之次日起10日內（113年12月21日起113年12月30日止），登入MTNet (網址為https://el.mtnet.gov.tw/EL03/EL030702/Index)「航海人員測驗管理子系統」之「線上申請作業」點選「成績複查申請」，依序填具資料並送出網路申請即可。

此外，114年度第一次航海人員測驗將於114年3月8日至9日舉行，採網路報名，報名時間自113年12月28日0時起至114年1月6日下午5時止。詳情請至MTNet航海人員測驗管理子系統查詢。

聯 絡 人：船員組 林澄政 科長
聯絡電話：02-89782642</text:p>
          </table:table-cell>
          <table:table-cell table:number-columns-repeated="252"/>
        </table:table-row>
        <table:table-row table:style-name="ro1">
          <table:table-cell table:style-name="ce15" office:value-type="string">
            <text:p>2024-12-17</text:p>
          </table:table-cell>
          <table:table-cell table:style-name="ce15" office:value-type="string">
            <text:p>「海員新星2.0」成果驚艷！產官學社攜手點亮航運新未來</text:p>
          </table:table-cell>
          <table:table-cell table:style-name="ce21" office:value-type="string">
            <text:p>為持續推動台灣航運產業發展及培育新一代海事人才，「海員新星2.0成果發布會」於113年12月17日盛大舉行，總結過去三年的計畫成果，總計培育近百名青年學子。本次發布會由交通部航港局主辦，獲得長榮海運、陽明海運、萬海航運、裕民航運、中鋼運通、光明海運及世邦航運等7家航運公司的大力支持，海事校院代表及博幼基金會亦共襄盛舉，成為產官學社合作的成功典範。

航港局局長葉協隆於會中表示：「海員新星培育計畫是台灣航運業的重要里程碑，不僅提供年輕學子學業與就業支持，更讓來自偏鄉與弱勢的青年找到人生方向。」葉協隆局長特別感謝各界的鼎力支持，讓計畫得以順利推行並帶來廣泛影響。

會中播放了多位參與計畫學員的分享影片，感人至深的故事展示了計畫如何協助這些年輕人改變人生軌跡。一位學員感動地說：「感謝航港局及博幼基會，讓我有一個可以精進自己的舞台，可以再次拾起夢想，擁抱大海！」

「海員新星2.0計畫」於113年進一步升級，除延續學習補助及一條龍教育就業輔導外，還特別針對國內線航商需求，積極培育年輕船員，應對日益增長的離島旅遊需求。航港局期望透過這些努力，不僅為產業注入新血，也持續支持偏鄉與弱勢青年，實現公平教育與就業機會。

未來，航港局將持續深耕計畫，與航運公司及教育單位攜手，吸引更多年輕人投入航運產業，打造更蓬勃的台灣航運業，齊心協力讓「海員新星培育計畫」成為台灣航運成功的基石。

聯 絡 人：船員組 黃奕僑科長
聯絡電話：02-8978-8036</text:p>
          </table:table-cell>
          <table:table-cell table:number-columns-repeated="252"/>
        </table:table-row>
        <table:table-row table:style-name="ro1">
          <table:table-cell table:style-name="ce15" office:value-type="string">
            <text:p>2024-12-04</text:p>
          </table:table-cell>
          <table:table-cell table:style-name="ce15" office:value-type="string">
            <text:p>擱淺野柳陸籍貨輪已抽除近200噸油，降低污染風險  將持續掌握海象可作業時間，督促船方儘速完成餘油抽除</text:p>
          </table:table-cell>
          <table:table-cell table:style-name="ce21" office:value-type="string">
            <text:p>為化解擱淺於野柳的大陸籍鈺洲啟航輪油污染危機，航港局遵照交通部陳世凱部長指示，要求船東互保公司(P&amp;I)委託的海事專業團隊在安全第一原則下，近期趁海象天候轉好之際，積極優先抽除污染風險最高的重油。為克服冬季低溫環境下重油粘稠不易抽除情形，航港局督促專業團隊強化相關設備以提高抽油效率，至昨(3)日中午12時累計已抽除197.7公噸餘油(含重油188.21公噸、柴油9.49公噸)，完成近7成餘油抽除工作。因海象風浪轉趨增強，基於安全抽油團隊暫時停止作業，後續將備妥船機設備，待海象轉好期間隨時再次啟動抽油作業，以期早日抽除全部餘油，化解環境生態危機。

航港局表示，為因應多變的東北季風海象狀況及兼顧作業安全，抽油作業採分次分段方式執行，並要求專業團隊完成每次階段性抽油作業後，在撤離前要務必確實完成原有油櫃的通氣孔及新鑽作業孔洞的封堵作業，以避免海水湧入導致油污外洩的情形。依照氣象署的海象預報，預計下次可抽油期間約為12月9、10日間，航港局將持續督促P&amp;I委託的專業團把握每次海象允許作業的期間，加速抽除進程，期能儘早完成290噸殘油抽除。至船體與橋式機的移除，航港局已限期請船東及船體保險公司提出船貨移除計畫，俟其提出後將再會同相關單位審查，以賡續辦理船貨物移除作業，儘快恢復野柳地質景觀原貌並維護海洋生態環境與漁業資源。

航港局進一步說明，為降低抽油期間油污外洩造成污染的風險，已會同海保署、新北市政府及基隆市政府等單位完成海事專業團隊所提抽油計畫的審查作業，並完成除污船機整備及人員教育訓練，倘有污染情形發生，將立即運用攔油索、吸油棉、附油球與汲油器等防污、除污資材，控制污染範圍，同時迅速完成除污工作，另該局除於現地會同海保署等單位成立前進指揮所，以即時掌握現場狀況外，並已要求專業團隊透過CCTV及無人機空拍密切掌握船況及周邊環境，亦要求P&amp;I保險公司依照海保署規範，每日持續進行金山至瑞芳間長達38公里的海岸線巡查，並就金山、萬里、基隆及瑞芳等地16處漁港，以及野柳地質公園、大武崙沙灘與核二廠等地，每日檢查佈署於該等地點防污資材完妥，以利於第一時間有效因應油污外洩的緊急處置。

為維護野柳珍貴的地質生態與環境，航港局將持續遵照陳部長要求督促P&amp;I保險公司及海事專業團隊積極辦理抽油作業，並每日邀集相關單位召開會議，緊盯殘油抽除進度，同時藉由岸際巡查、水質監測等監控作業，確實掌握現場環境，亦透過官網主動對外說明本案處置的各項進度，提供揭露相關訊息讓外界知悉，目前抽油作業已順利展開，航港局將持續掌握海象條件，促請專業團隊加速抽油工作，期儘早將全數殘油抽除，徹底化解油污染危機。

聯 絡 人：北部航務中心趙榮坤科長、航安組海難救護科蔡俊業科長
聯絡電話：02-89783515、02-89782563</text:p>
          </table:table-cell>
          <table:table-cell table:number-columns-repeated="252"/>
        </table:table-row>
        <table:table-row table:style-name="ro1">
          <table:table-cell table:style-name="ce15" office:value-type="string">
            <text:p>2024-11-29</text:p>
          </table:table-cell>
          <table:table-cell table:style-name="ce15" office:value-type="string">
            <text:p>交通部航港局舉辦「國際海運雙軸轉型前瞻論壇」 聚焦淨零永續與數位加值 保持我國海運領先地位與競爭力</text:p>
          </table:table-cell>
          <table:table-cell table:style-name="ce21" office:value-type="string">
            <text:p>為協助海運產業掌握國際趨勢，因應未來變化，交通部航港局今(29)日在集思交通部會議中心舉辦「國際海運雙軸轉型前瞻論壇」，聚焦淨零永續與數位加值，邀請海運相關產官學研各界共襄盛舉，共計 130餘人參與，交通部林國顯次長、海洋委員會黃向文副主任委員及數位發展部胡貝蒂主任秘書均到場致詞，並由陽明海運公司蔡豐明董事長以「永續海運智慧前瞻」為題發表專題演講，海運產官學研各界參與踴躍，顯示海運界對淨零與數位轉型的重視。

林次長表示，交通部除了海運以外，還有陸運、空運、氣象、觀光等都面臨航港局今天所舉辦這個論壇的雙主軸–綠色永續與智慧轉型等兩個焦點議題，這也是現在全世界各個領域都須正視的趨勢與重要工作；這兩個議題環環相扣，在海運面，除運具的節能減碳、綠色航道布局及綠色能源發展外，也應有港口岸電等設施之配合，並運用大數據結合AI；此外，航港局與航商業者亦須合作，透過盤點，了解能源消耗情形與目前運用資訊科技的狀態，在最有效率、最安全的狀況下來轉型，以達永續發展的目標；海洋委員會黃副主任委員強調海運在推動環境保護的重要性，在2050淨零排放的12項關鍵戰略中，不乏需航運界積極投入的關鍵領域，並特別感謝交通部與航港局在海洋環境保護上所作的努力，希望未來能有更多合作，藉由能源轉型與數位技術，共同促進海洋永續發展與海運安全；數位發展部胡主任秘書則說明數位技術在推動永續發展的重要性，而數位轉型過程中，除無紙化與共通平臺的建立外，資訊安全與信任、資通訊韌性，以及人才培育等，更是雙軸轉型的關鍵要素，期望能透過更多的交流，讓臺灣逐步朝淨零邁進。

航港局葉協隆局長表示，面對全球氣候的變遷與淨零排放的浪潮，國際海運不僅無法置身事外，國際海事組織(IMO)近年更是明顯的加速制定全球海運減排的戰略與具體規範，全球海運產業正面臨著巨大的挑戰，數位化與淨零轉型已成為相互驅動的力量，國際航商紛紛透過AIoT、5G或區塊鏈等數位科技，持續優化船隊航線的布署與規劃，以及智能環保船舶的設計，以有效提升能源使用及港口物流效率。

本論壇邀請到陽明海運股份有限公司蔡豐明董事長以「永續海運智慧前瞻」為題進行專題演講，就國際海運之「淨零」及「數位」雙軸發展趨勢，從產業角度出發，說明雙軸轉型所帶來之挑戰，及闡述我國公私部門各項因應作為及未來展望；並邀請財團法人驗船中心(CR)謝謂君董事長及台灣國際物流暨供應鏈協會秦玉玲名譽理事長分別擔任「打造淨零永續航運」及「航向海運數位新紀元」兩個主題論壇之主持人，另由裕民航運股份有限公司吳巨聖副總經理、財團法人驗船中心鄭志文執行長、中華海員總工會章烈忠理事長、陽明海運股份有限公司鄭正雄技術長、財團法人船舶暨海洋產業研發中心周顯光執行長及臺灣港務股份有限公司鄭淑惠業務副總經理擔任與談人；最後透過綜合座談，進一步就綠色海運走廊合作之挑戰、國際間替代燃料開發應用、自動化船舶未來趨勢及港口替代燃料設施布局等，探討未來發展之可能性，並與現場貴賓進行即時的交流與互動。

航港局強調，數位轉型與海運的淨零轉型息息相關，臺灣的ICT產業實力雄厚，相信未來在促進臺灣海運的綠色轉型上，將成為一股重要的力量。航港局透過這次論壇的舉辦，傾聽各界聲音，集思廣益，有利未來在政策規劃推動上，與業界、學界及相關機關密切合作，讓臺灣的航運產業持續在國際舞台上，發光發熱，永續的發展與成長。

聯絡人：企劃組科長張任緯
連絡電話：02-89782790</text:p>
          </table:table-cell>
          <table:table-cell table:number-columns-repeated="252"/>
        </table:table-row>
        <table:table-row table:style-name="ro1">
          <table:table-cell table:style-name="ce15" office:value-type="string">
            <text:p>2024-11-26</text:p>
          </table:table-cell>
          <table:table-cell table:style-name="ce15" office:value-type="string">
            <text:p>交通部航港局公告114年航海人員測驗計畫</text:p>
          </table:table-cell>
          <table:table-cell table:style-name="ce21" office:value-type="string">
            <text:p>交通部航港局公告114年航海人員測驗期日計畫暨參測須知，預計於3、6、8及11月辦理4次測驗，該測驗分一等船副、一等管輪（含加註）、二等船副、二等管輪（含加註）及電技員等類別。

航港局表示，有關參測資格、應測科目、試題題型、成績計算與及格方式，依照「船員訓練檢覈及申請核發證書辦法」規定辦理，並已載明於參測須知。另再次提醒所有應考人於報名時務必確認參測身分為「參測」或是「補測」，曾經參加本項測驗，並已有1科以上科目及格且於保留期限內者，應勾選「補測」，請參測者請務必詳加閱讀參測須知。

臺灣擁有美麗的海岸線及豐富的海洋資源，而海洋運輸一直是我國對外貿易的重要命脈，也深具國際競爭力。交通部航港局鼓勵有志於海事職業的年輕人，勇敢追求自己的夢想，為臺灣的航運業界注入新的活力，共同開創更美好的未來。本測驗詳細資訊，可至航港單一窗口服務平臺MTNet(網址https://web02.mtnet.gov.tw/)公開服務項下「航海人員測驗專區」查詢。

聯 絡 人：船員組 林澄政科長
聯絡電話：02-89782642</text:p>
          </table:table-cell>
          <table:table-cell table:number-columns-repeated="252"/>
        </table:table-row>
        <table:table-row table:style-name="ro1">
          <table:table-cell table:style-name="ce15" office:value-type="string">
            <text:p>2024-11-26</text:p>
          </table:table-cell>
          <table:table-cell table:style-name="ce15" office:value-type="string">
            <text:p>陸籍鈺洲啟航輪啟動抽油作業 航港局嚴密監控強化污染防治</text:p>
          </table:table-cell>
          <table:table-cell table:style-name="ce21" office:value-type="string">
            <text:p>為化解擱淺於野柳的大陸籍鈺洲啟航輪油污染危機，航港局遵照交通部陳世凱部長指示，在船東互保公司(P&amp;I)委託的海事專業團隊完善前置作業及安全第一原則下，掌握近期最佳海象，於11月25日上午啟動抽油作業，優先抽除污染風險最高的重油，首先進行油櫃注水作業，以利餘油抽除，於晚間8時20分順利抽出餘油至接收餘油之動態定位船舶水晶號(CRYSTAL)，囿於海象限制，本次抽油作業於今(26)日清晨暫告一段落，已順利抽出5噸餘油，為提升抽油效率，航港局已督促專業團隊強化相關設備。另為避免二次災害，航港局遵照陳部長提示特別要求專業團隊務必強化抽油過程的污染防治措施，除備妥海上除污船機與設備外，並由專業人員持續監視抽油管線狀態，如有異常立即暫停作業。

航港局表示，為因應東北季風海象狀況及兼顧作業安全，抽油作業將採分次分段方式執行，航港局及P&amp;I委託的專業團隊將依照氣象署的海象預報，把握每次允許作業的海象期間，加速抽除殘油，下次預計可抽油期間約為11月29日至12月2日間，在海象較為平穩下接續辦理，期儘早抽除290噸殘油。至船體與橋式機的移除，航港局已限期請船東及船體保險公司提出船貨移除計畫，俟其提出後再會同相關單位審查，以賡續辦理船貨物移除作業，儘快恢復野柳地質景觀原貌並維護海洋生態環境與漁業資源。

航港局進一步說明，為降低抽油期間油污外洩造成污染的風險，已會同海保署、新北市政府及基隆市政府等單位完成海事專業團隊所提抽油計畫的審查作業，並完成除污船機整備及人員教育訓練，倘有污染情形發生，將立即運用攔油索、吸油棉、附油球與汲油器等防污、除污資材，控制污染範圍，同時迅速完成除污工作，另航港局已請專業團隊指派專人於鈺輪作業現場及透過CCTV密切掌握船況及周邊環境，亦要求P&amp;I保險公司依照海保署規範，以每日更新之油污染擴散模擬最大範圍，辦理金山至瑞芳間長達38公里的海岸線巡查，並就金山、萬里、基隆及瑞芳等地16處漁港，以及野柳地質公園、大武崙沙灘與核二廠等地，每日檢查佈署於該等地點防污資材完妥，以即時因應油污外洩的緊急處置。

為維護野柳珍貴的地質生態與環境，航港局遵照陳部長要求督促P&amp;I保險公司及海事專業團隊積極辦理抽油作業，並每日持續邀集相關單位召開應變會議，緊盯殘油抽除進度，同時藉由無人機空拍、水質監測等監控，確實掌握現場環境、降低污染風險，亦透過官網主動對外說明本案處置的各項進度，提供更多訊息揭露讓外界知悉，目前抽油作業已順利展開，航港局將持續掌握海象條件，促請專業團隊加速抽油工作，期儘早將全數殘油抽除，徹底化解油污染危機。

聯 絡 人：北部航務中心趙榮坤科長、航安組海難救護科蔡俊業科長
聯絡電話：02-89783515、02-89782563</text:p>
          </table:table-cell>
          <table:table-cell table:number-columns-repeated="252"/>
        </table:table-row>
        <table:table-row table:style-name="ro1">
          <table:table-cell table:style-name="ce15" office:value-type="string">
            <text:p>2024-11-23</text:p>
          </table:table-cell>
          <table:table-cell table:style-name="ce15" office:value-type="string">
            <text:p>113年第四次航海人員測驗今、明2天登場</text:p>
          </table:table-cell>
          <table:table-cell table:style-name="ce21" office:value-type="string">
            <text:p>交通部航港局表示，113年第四次航海人員測驗於今(11月23日)、明兩日在華夏科技大學(新北市)及正修科技大學(高雄市)兩試區同步舉行，計有741名考生報考，今日將進行一等船副及二等管輪類別的測驗，第一節應考205人，到考人數174人，到考率84.88%。

歷次航海人員測驗均吸引許多海事院校航輪科系同學報考，並順利通過測驗，成為一名船員，這不僅是追逐夢想的起點，更是迎接挑戰、開啟新生活的選擇，航港局期待有更多充滿熱情活力與信心的夥伴加入航海工作的行列。

航港局特別提醒，為確保測驗期間試場的秩序，請考生避免攜帶手機進場。如必須攜帶，請將手機交由陪考人員保管，或確保手機完全關機並放置於試場前後指定位置。若測驗期間遇有感地震，考生應依監場人員指示進行掩蔽或疏散，以確保自身安全。

此外，航港局再次提醒考生，不得隨身攜帶具通訊功能之穿戴式裝置或器具，避免造成違規扣分之情事。

本次測驗預計12月20日榜示，考畢試題及答案將於11月25日在交通部航港局航港單一窗口服務平臺MTNet航海人員測驗系統(網址為https://el.mtnet.gov.tw/EL03/EL030201)公布。如有試題疑義，請於本次測驗結束之次日起3日內(即11月27日前)，登入「航海人員測驗系統」內之「線上申請作業」點選「試題疑義申請」，試題疑義結果亦將公布於MTNet航海人員測驗系統供考生參考，航港局也預祝所有參測考生考試順利，金榜題名。

聯 絡 人：船員組 林澄政科長
聯絡電話：02-89782642</text:p>
          </table:table-cell>
          <table:table-cell table:number-columns-repeated="252"/>
        </table:table-row>
        <table:table-row table:style-name="ro1">
          <table:table-cell table:style-name="ce15" office:value-type="string">
            <text:p>2024-11-13</text:p>
          </table:table-cell>
          <table:table-cell table:style-name="ce15" office:value-type="string">
            <text:p>113年第四次航海人員測驗自11月13日起開放下載測驗通知書</text:p>
          </table:table-cell>
          <table:table-cell table:style-name="ce21" office:value-type="string">
            <text:p>交通部航港局訂於11月23日至24日舉辦113年第四次航海人員測驗，於華夏科技大學(新北市)及正修科技大學(高雄市)兩試區舉行，自即(13)日起於交通部航港局航港單一窗口服務平臺MTNet (網址為https://web02.mtnet.gov.tw/)航海人員測驗管理系統開放下載測驗通知書，參測人員請以A4空白紙張自行列印。

為使參測過程順遂，航港局提醒參測人員下載測驗通知書後，務必先行檢視相關測驗資訊(如參測日期、考場位置、試場及座位號碼等)，如參測資格為暫准報名者，請於測驗當日第1節應試前攜帶畢業(學位)證書及學分證明相關文件正本至試務辦公室辦理資格驗證。測驗當天請勿攜帶具通訊、感應、拍攝、記錄功能之裝置或設備入場(如智慧手環、手錶、眼鏡及佛珠等)，如遇有疑義，請配合監場人員確認及檢查，此外，本測驗僅可使用考選部公告之國家考試電子計算機之機型，請至考選部國家考試電子計算器措施網站查詢 https://wwwc.moex.gov.tw/main/content/SubMenu.aspx?menu_id=162。

本次測驗報名人數741人(臺北考區326人，高雄考區415人)，請考生寬估交通時間並多加利用大眾運輸工具，準備充足發揮實力，交通部航港局預祝所有參測考生金榜題名，揚帆啟航!

聯 絡 人：船員組 林澄政 科長
聯絡電話：02-89782642</text:p>
          </table:table-cell>
          <table:table-cell table:number-columns-repeated="252"/>
        </table:table-row>
        <table:table-row table:style-name="ro1">
          <table:table-cell table:style-name="ce15" office:value-type="string">
            <text:p>2024-11-12</text:p>
          </table:table-cell>
          <table:table-cell table:style-name="ce15" office:value-type="string">
            <text:p>交通部陳世凱部長再次赴野柳視察陸籍擱淺貨輪處置情形，指示於安全原則下全力加速抽油作業，並同步強化整備防污措施</text:p>
          </table:table-cell>
          <table:table-cell table:style-name="ce21" office:value-type="string">
            <text:p>交通部陳世凱部長今(12)日在航港局葉協隆局長、觀光署周永暉署長陪同下，立法院王正旭委員本人、林沛祥及蘇巧慧委員辦公室均派員出席，再次前往野柳視察擱淺於野柳地質公園岸際的中國籍貨輪「鈺洲啟航」現場處置情形。陳部長在聽取航港局及觀光署簡報後，了解在東北季風期間海象不佳，以及擱淺位置地形特殊等因素影響下，抽油作業推動不易，但經多方努力後，目前預計可望能在本週四(11/14)進行抽油作業，實際作業情形仍以專業執行團隊在完善與安全第一及海象狀況的綜合性考量下，做最佳的應變處置。有鑑於野柳地區是我國重要景點且有豐富的漁業資源，陳世凱部長要求航港局及相關機關在作業安全前提下，持續督促船舶所有人及保險公司全力加速抽油作業，尤其針對污染性高的重油應優先抽除，並就各種可能情境預為研擬替代方案，以期有效推進抽油工作，同時指示應同步強化整備預防性防污措施，並請航港局主動對外說明本案處置的各項進度，提供更多訊息揭露讓外界知悉。同時在海象允許前提下，設定自14日開始進行24小時不間斷抽油作業之目標，也特別提醒抽油作業應注意汙染防範措施，以確保野柳寶貴之觀光資源，早日免除污染危機。

陳世凱部長十分關切「鈺洲啟航」輪擱淺後的處置進度，除於該輪擱淺第一時間即趕赴現場瞭解船況及緊急應變作為外，每日並持續關注抽油及防污工作執行情形，航港局依照陳部長指示嚴密監控現場及周邊環境外，並積極動員相關特殊船舶，會同相關單位陸續展開殘油抽除及污染防治相關工作，包括協調具備動態定位功能之「東方建設者（Orient Constructor）」工程船設法將抽油機具設備吊掛於鈺輪，並已同步動員同樣具備動態定位功能的「CRYSTAL」號工作船，規劃替代方案，倘受海象影響，「東方建設者」號未能順利將抽油機具吊掛於鈺輪，將改置於「CRYSTAL」號工作船進行作業，目前預計14日「CRYSTAL」號工作船可完成餘油容器(ISO TANK)繫固等整備工作，前往現場展開抽油作業，在海象條件許可且作業順利下，預計約2週內可全數將290噸殘油抽除，抽除過程務必注意污染防治，避免造成2次污染，以儘早化解海洋生態環境危機。

陳部長表示野柳地區近年在觀光署北觀處的努力下，深受國際旅客歡迎，且當地漁業資源豐沛，務必要請航港局、觀光署等相關單位，儘速加快執行腳步，使觀光與生態環境能永續發展。航港局表示，鈺輪擱淺處海象受東北季風影響甚鉅，且因迄今西太平洋持續有颱風生成，外圍環流造成惡劣的海象嚴重干擾原先規劃的抽油作業，為突破作業瓶頸，除調度前述具備動態定位系統的中大型工作船前往現場協助，克服海象的作業限制外，已另請海事業者設法相關機具與人員送上鈺輪同步進行前置作業。此外，為期有效應變汙染風險，航港局已會同海保署、新北市政府及基隆市政府，於鄰近鈺輪擱淺處的16處漁港及核二廠進水口等地區，預置攔油索與吸油棉索等防污資材，並請保險公司每日持續派員巡查金山至瑞芳長達38公里的海岸線，一旦發現油污，立即通報應處。

為維護北海岸海洋生態環境與美麗景觀，航港局已設法克服天候與海象條件的限制，儘早展開抽油作業，並已促請保險公司提出船體及貨物移除計畫期程，同時啟動海難事故原因調查、向船舶所有人及其保險公司索取賠償等各項工作，以期早日恢復海洋生態環境，並維護民眾及相關機關權益。

聯 絡 人：海難救護科 蔡俊業科長
聯絡電話：02-89782563</text:p>
          </table:table-cell>
          <table:table-cell table:number-columns-repeated="252"/>
        </table:table-row>
        <table:table-row table:style-name="ro1">
          <table:table-cell table:style-name="ce15" office:value-type="string">
            <text:p>2024-11-08</text:p>
          </table:table-cell>
          <table:table-cell table:style-name="ce15" office:value-type="string">
            <text:p>交通部林國顯次長赴野柳視察陸籍鈺洲啟航輪，指示把握海象可作業時間儘速完成殘油抽除</text:p>
          </table:table-cell>
          <table:table-cell table:style-name="ce21" office:value-type="string">
            <text:p>交通部林國顯次長今(8)日在航港局葉協隆局長陪同下，前往野柳視察擱淺於野柳地質公園岸際的中國籍貨輪「鈺洲啟航」現場處置情形。林次長指示航港局持續密切督促船東、P&amp;I保險公司及海事業者，把握海象可作業時間儘速完成餘油抽除，落實岸際、海面巡查、遠端影像監控船況、無人機空拍、水質監測等環境監控作業，並適時與當地民眾溝通說明已實施污染防治措施與環境監控情形，同時備妥油污染緊急應變作法，後續並應借鏡近期擱淺案例檢討歸納海難高風險潛勢區及緊急應處能量。

為盡快完成殘油抽除，航港局協調具備動態定位系統工程船「東方建設者（Orient Constructor）」已於今(8)日抵達基隆港，在完成抽油機具、設備及人員整備與安全檢查後，預計於明（9）日前往現場執行殘油抽除前置作業，如海象許可及作業順利，可望自10日展開實際餘油抽除作業，如海象允許預計約5日內可將247噸重油抽除，以期早日解除對海洋生態環境造成的威脅。

航港局表示，鈺洲啟航輪殘油達290噸（43噸輕油），於該輪擱淺前即會同海保署及新北市政府調度防污資材，先行於野柳、東澳、龜吼漁港及核二廠等地佈署攔油索與吸油棉索，該輪10月31日擱淺後立即成立前進指揮所，指派專人密切掌握該輪船況及周邊環境情況，並要求P&amp;I保險公司依照海保署油污染擴散模擬範圍，規劃新北市金山至瑞芳的海岸線巡查範圍，同時備妥岸際防污與除污設備；同時為避免一旦殘油外洩造成抽取海水的水產養殖及餐廳等業者蒙受損失，亦要求P&amp;I保險公司密切聯繫新北市與基隆市政府建立通報窗口，倘有污染情形立即通報應處。

航港局進一步說明，為儘早抽除抽鈺洲啟航輪殘油，全力要求P&amp;I保險公司及海事業者於最短時間內完成抽油船機整備，目前安排的東方建設者號預計今（8）日可在基隆港完成整備，明（9）日出海進行抽油前置作業，並再協調同樣具備動態定位功能的「CRYSTAL」號工作船著手動員機具、設備及人員等備便作業，預計於11月12日抵達現場進行前置作業，以順利銜接11月15日以後之抽油作業，航港局強烈要求業者務必在最短時間內，於安全有效且無污染的原則下，完成所有殘油抽除，及早化解油污染危機。

為維護野柳珍貴的地質生態與環境，航港局除優先進行抽油、船體及貨物移除作業外，同時亦已啟動海難事故原因調查、向船舶所有人及其保險公司索取賠償等準備工作。另有鑑於近年極端氣候，船舶擱淺海難事故遽增，航港局後續依據林國顯次長指示蒐集相關海難歷史資料與本次海難事故進行比較分析，歸納各類海難情境應儲備之作業能量及聯繫窗口，以強化航行安全及海難應變機制。

聯 絡 人：海難救護科 蔡俊業科長
聯絡電話：02-89782563</text:p>
          </table:table-cell>
          <table:table-cell table:number-columns-repeated="252"/>
        </table:table-row>
        <table:table-row table:style-name="ro1">
          <table:table-cell table:style-name="ce15" office:value-type="string">
            <text:p>2024-11-05</text:p>
          </table:table-cell>
          <table:table-cell table:style-name="ce15" office:value-type="string">
            <text:p>航港局積極處置鈺輪擱淺事件尚無油污外洩，港務公司係依標準程序要求具風險船舶出港避颱</text:p>
          </table:table-cell>
          <table:table-cell table:style-name="ce21" office:value-type="string">
            <text:p>大陸籍貨輪「鈺洲啟航」於康芮颱風海警發布前十餘小時(29日)出港避風，由於主機動力不足31日凌晨擱淺於新北市野柳岬，航港局海事中心於當(29)日中午係主動發現該船船速異常，隨即通報國搜中心及海巡署啟動緊急應變機制，並積極協助船方調度拖船拖帶救援，由海巡署成功救援17名船員，惟船長於該船尚未有流錨現象時即於當日晚間9時宣布棄船，以致造成擱淺情事發生。航港局於第一時間立即成立應變小組，迄今已召開12次應變會議，會同海保署及新北市環保局等單位積極應處，目前已完成難船油櫃防堵工作，以及野柳、東澳、龜吼、大武崙及核二廠進水口備便攔油索等防污設施，每日並持續監控岸際及海面情形，目前尚無油污外洩情形，並安排船舶於海象許可下展開抽油，同時同步尋求更大型船舶協助抽油作業，另於海象許可下，持續維持鈺輪周邊攔油索佈設完妥，倘有異常發生將立即處置，以確保生態及環境維護。

有關外界關切該船於颱風前出港避風程序部分，港務公司表示依商港法第22條規定略以：「商港內之船舶於颱風警報發布後，應自行加強防颱措施或依商港經營事業機構指示移泊或出港」。該公司基隆港務分公司係依據前開法令規定訂有「基隆港颱風期間船舶靠泊作業要點」，其中第五點規定：「7級暴風圈抵達基隆港6小時前，緊急應變小組綜合中央氣象署資料及引水人辦事處意見研判分析，適時宣布暫停船舶進出港作業。已駛抵港口外海水域或在港繫泊危險品船（含油輪及化學品船）、汽車船、貨櫃船及吃水較深之船舶均應離港避風，不得滯留港內。」辦理。

港務公司並強調，颱風期間基隆港並非要求所有船舶均需離港，且前項作業要點係經邀請航港各界與相關單位共同檢討制定，自實施以來，所律定之原則航商業者均表贊同及遵循。本次「鈺」輪之貨載量體過大、重心過高，且水線以上之高度達70米，遠超過貨櫃船高度，該輪自知無法在港避風，爰向基隆港務分公司提出出港避風之申請，嗣基隆港務分公司考量其在港避風之困難性，遂於28 日17：07同意該輪出港避風之申請，經領港及船代評估，於港口進出港管制前46小時（29日 7：57）出港。後續將視執行情形持續檢視相關規定有無進一步精進改善空間。

為強化海難應變能量，行政院已於113年9月3日核定「強化離岸風場緊急拖救船舶能量計畫」，交通部航港局將以勞務採購方式尋求國內外大型拖救船舶於臺灣港口待命，可對抗8級風，4到6公尺浪高，具1萬匹以上馬力，拖力則可達150噸以上，該局預計明(114)年下半年完成採購程序，將委由專業廠商維運操作，將可有效提升我國海難船舶拖帶能力，防止擱淺情事發生。

聯 絡 人：海難救護科 蔡俊業科長
聯絡電話：02-89782563</text:p>
          </table:table-cell>
          <table:table-cell table:number-columns-repeated="252"/>
        </table:table-row>
        <table:table-row table:style-name="ro1">
          <table:table-cell table:style-name="ce15" office:value-type="string">
            <text:p>2024-11-04</text:p>
          </table:table-cell>
          <table:table-cell table:style-name="ce15" office:value-type="string">
            <text:p>我國船員跨足歐盟！航港局助海大及高科大獲比利時認可</text:p>
          </table:table-cell>
          <table:table-cell table:style-name="ce21" office:value-type="string">
            <text:p>航港局表示，國立臺灣海洋大學及國立高雄科技大學船員訓練專業機構於今(113)年10月正式獲得比利時交通部核發的5年長期認證，此項認證不僅是我國船員培育國際化的重要里程碑，更是讓我國船員有機會跨足歐盟，到歐盟籍船舶上就業。此一成果是該局過去3年來積極推動國際合作和擴展船員多元就業機會的努力結晶。

航港局指出，臺灣地理位置四周環海，接軌國際顯得格外重要。該局自110年起，為推動我國船員於外籍離岸風電船舶工作船員資格認可，即透過外交部、駐歐盟兼駐比利時代表處及歐洲在台商務協會等單位，積極與比利時聯邦交通部航運總司洽談，經過多次信件往來及視訊會議等方式，終獲比利時同意比照香港及新加坡認可模式，於112年6月及113年1月二度來臺實地審查海大及高科大。

經航港局、比利時及我國船員訓練機構三方數次溝通與持續努力，於10月獲得比利時核發長期認證，這不僅提升了學校的國際聲譽，也為二校畢業生們開闢了更廣闊的職場發展機會。

航港局局長葉協隆表示，此次認證不僅是對我國船員訓練的肯定，更是我們長期推動國際合作的重要成果，我們將持續強化船員訓練與國際標準接軌，讓我國成為全球航運人才的重要樞紐。

聯 絡 人：船員組 黃奕僑科長
聯絡電話：02-8978-8036</text:p>
          </table:table-cell>
          <table:table-cell table:number-columns-repeated="252"/>
        </table:table-row>
        <table:table-row table:style-name="ro1">
          <table:table-cell table:style-name="ce15" office:value-type="string">
            <text:p>2024-11-01</text:p>
          </table:table-cell>
          <table:table-cell table:style-name="ce15" office:value-type="string">
            <text:p>交通部航港局「來去跳島TAIWAN Hi」 ITF旅展有吃有玩又有拿帶您探索海洋之旅</text:p>
          </table:table-cell>
          <table:table-cell table:style-name="ce21" office:value-type="string">
            <text:p>為了推廣海洋旅遊的魅力並提升民眾對離島旅遊的興趣，交通部航港局將於11月1日至4日，以「來去跳島TAIWAN Hi」為主題參加2024ITF國際台北旅展。推出多元且優惠的旅展限定遊程，誠摯邀請所有離島旅遊愛好者共襄盛舉！

航港局表示，「來去跳島TAIWAN Hi」為主題館為了讓民眾更加深入了解海洋旅遊，並深入了解海運客運航線資訊以及船遊模式，透過實體展館讓參觀者更貼近藍色公路，同時也在主題館中準備五大活動亮點，讓民眾可以體驗各種互動活動與優惠:
一、 19組旅展限定超值優惠：航港局攜手9家業者，包括上置旅行社、大福航運、小鹿文娛、百麗航運、東琉線聯營處、長杰航運、崑合碩旅行社、凱旋海運以及詠傑海運等業者，精心推出19組旅展限定的超值遊程及優惠價格。
二、  FUBON ANGELS人氣啦啦隊開幕表演：為了讓活動更加熱鬧，特別邀請了人氣啦啦隊FUBON ANGELS於11月1日主題館活動開幕當天擔任表演嘉賓，為展場帶來熱情有活力的表演，讓民眾都可以感受跳島旅遊的歡樂氛圍!
三、 精美獎品及50張船票免費送：在「來去跳島TAIWAN Hi」主題館中，每天都設有互動小遊戲，例如扭蛋互動、業者分享及航HI知識王等活動，讓參與者在輕鬆愉快的氛圍中學習海洋知識，此外，還有機會在扭蛋遊戲及業者分享活動中獲得免費船票及其他精美獎品，增添旅展的樂趣及驚喜。
四、 最Hi跳島抽大獎，有機會抽中萬元餐券及家電：除了旅展限定優惠之外，只要在「來去跳島TAIWAN Hi」主題館消費滿500元，即可獲得抽獎資格，抽獎獎品不僅包括響食天堂、欣葉日本料理及茹曦酒店的餐券之外，還有空氣清淨機、氣炸鍋、美腿機、溫感按摩墊等多項萬元家電獎品，旅展的每一天都將從中抽出3位幸運消費者！
五、 Happy Hour爆米花無限量供應：每日下午3點至4點，主題館將舉辦Happy Hour活動，現場不僅提供無限量的爆米花，還有消費滿額的雙倍贈品活動，讓民眾共享TAIWAN Hi主題館所帶來的歡樂氣氛，請民眾一定要把握這難得的機會!

除了精彩旅展活動之外，「來跳島TAIWAN Hi」主題館的航運、旅遊及旅宿業者們也紛紛祭出優惠拼買氣，準備旅展限定的超值遊程及優惠價格中，挑選出六大精選優惠：
一、 高美燈塔園區包棟包園住宿特價6折：原價1萬元，旅展優惠只要6,000元，即可在浪漫的燈塔享受舒適住宿。
二、 南方四島遊程優惠83折，旺季假日不加價：探索澎湖的必去景點，暢遊澎湖藍洞和海底薰衣草森林。
三、 布袋馬公船票1折特價抵用券：僅需50元，即可獲得價值500元的船票抵用券，探索離島的海洋魅力。
四、 小琉球來回船票超值優惠價：購買2張即送藍鯨號海底觀光玻璃船票，還有全票買5送1的超值優惠，輕鬆前往美麗的小琉球！
五、 東引南竿四日逍遙遊優惠價：探索傳奇東引及卡蹓南竿，四日逍遙遊5,999元起。
六、 蘭嶼及綠島行程最高可折1000元：享受美麗的海岸線與獨特的原住民文化，一起向東部的海洋說聲嗨！ 

航港局邀請大家來參與「來去跳島TAIWAN Hi」主題館，體驗海運旅遊的無限魅力。開啟藍色公路，展開海洋探索之旅，向台灣的海洋致敬！ 

聯絡人：航務組 杜文允科長
聯絡電話：02-8978-8020</text:p>
          </table:table-cell>
          <table:table-cell table:number-columns-repeated="252"/>
        </table:table-row>
        <table:table-row table:style-name="ro1">
          <table:table-cell table:style-name="ce15" office:value-type="string">
            <text:p>2024-11-01</text:p>
          </table:table-cell>
          <table:table-cell table:style-name="ce15" office:value-type="string">
            <text:p>航港局緊急啟動蘇花海運備援機制，將於明(2)日投入凱旋3號客船協助疏運，請有需要旅客多加利用</text:p>
          </table:table-cell>
          <table:table-cell table:style-name="ce21" office:value-type="string">
            <text:p>受康芮颱風影響，公路崇德路段發生強降雨，造成台9線164.4k發生土石泥流，蘇花鐵公路皆受影響中斷，交通部陳世凱部長立即責成航港局準備啟動海運備援作業，經航港局協調，緊急協調調度凱旋3號(可載368名旅客，497總噸)於明日(2日)中午協助蘇花交通疏運。

航港局表示，受康芮颱風外圍環流影響，今(1)日因海象不佳、未達適航條件，為爭取疏運時效，已緊急協調凱旋3號於明日海象緩和之際，自明(2)日中午啟動海運備援，並訂於今(1)日下午14時起開始受理民眾登記，請有需要的民眾多加利用。

航港局提醒民眾，明(2)日花蓮往蘇澳航班預計中午12時30分開航，請預約民眾提早1小時30分前報到(即上午11時)；蘇澳往花蓮航班預計下午15時開航，亦請預約民眾提早1小時30分前報到(即下午13時30分)。航港局並說明，本次預約登記方式與7月受凱米颱風影響啟動海運疏運相同，自今(1)日下午2時起開放民眾至航港局官方LINE登記(晚間22時截止登記)，人員搭乘順序將依登記順序安排，如民眾有任何問題，可撥打蘇澳端或花蓮端服務專線詢問，另於航港局北部航務中心及東部航務中心亦有專人提供諮詢服務。

航港局說明，有關凱旋3號搭乘航班及車輛接駁相關訊息以及LINE官方登記帳號，將於今(1)日中午12時前公布於該局官網【蘇花海運備援資訊專區】（網址連結：https://www.motcmpb.gov.tw/Information?siteId=1&amp;nodeId=50066），有需要的民眾可多加利用。海運疏運相關問題並可電洽該局聯絡同仁（電話如下）提供協助，航港局將在海運方面將盡力提供民眾最大協助!

聯絡人及電話：
航務組：杜文允科長 02-89788020</text:p>
          </table:table-cell>
          <table:table-cell table:number-columns-repeated="252"/>
        </table:table-row>
        <table:table-row table:style-name="ro1">
          <table:table-cell table:style-name="ce15" office:value-type="string">
            <text:p>2024-10-31</text:p>
          </table:table-cell>
          <table:table-cell table:style-name="ce15" office:value-type="string">
            <text:p>康芮颱風造成陸籍鈺洲啟航輪擱淺於野柳，交通部陳世凱部長趕赴現場指示優先進行油污染防治，積極抽油整備、密切環境監測三大方向</text:p>
          </table:table-cell>
          <table:table-cell table:style-name="ce21" office:value-type="string">
            <text:p>受「康芮」颱風侵襲影響，臺灣周邊海域海象惡劣，最大陣風達17級，浪高超過6米，大陸籍貨輪「鈺洲啟航」10月29日因流錨宣布棄船，於今(31)日擱淺於野柳地質公園岸際。交通部陳世凱部長於今(31)日上午陪同總統視導康芮颱風中央災害應變中心第六次工作會報後，趕赴現場視察，與立法委員廖先翔一同了解該輪應變情形，並聽取航港局長葉協隆及觀光署北觀處陳煜川處長等相關同仁簡報處置狀況。該輪目前以右側傾斜方式擱淺於岸際，部分橋式機倒塌，所幸其油艙均位於左側，且油閥已關閉，目前現場初步檢視尚無油污。

陳部長特別指示航港局，在第一線同仁作業安全為前提下，以爭取時效、有效防污、儘速抽油為原則，儘速展開抽油作業。陳部長要求持續強化油污防治及環境監測工作，因應該輪殘油達290噸，航港局應積極會同海保署及新北市政府備妥充足的防污資材，同時加強鄰近野柳的金山、萬里、瑞芳等海岸線巡查，倘有發現油污或異常狀況，應立即進行除污等緊急處置工作，降低殘油對海域及海岸生態的影響。

陳部長表示野柳地質公園及周邊為國際知名景點，鄰近地質景觀資源珍貴，指示航港局及觀光署應主動協同相關單位積極處置，協助相關單位掌握現場情形，倘有異常，立即通報相關單位應處。陳部長提醒，因「鈺洲啟航」輪已擱淺，緊急拖帶作業恐具有高風險，請航港局應就優先整備地布攔油索和抽油工作，作業同時也務必要嚴密監控並掌握現場狀況，全力降低對海域及海岸生態之影響。

航港局說明，「鈺洲啟航」輪總噸位9,968，該輪通報漂流第一時間，即依海難災害防救計畫成立應變小組，會同海委會海巡署、海保署及新北市政府等單位共同應處，於10月29日下午9時50分成功救援全船17名船員，並密集召開5次應變會議，航港局長葉協隆並於30日下午趕赴現場，督導現場污染防治工作，除再次確認船員離船前已關閉油櫃閥門、掌握殘油量及帶齊油櫃分佈圖外，同時已調度防污資材，先行於野柳、東澳漁港及核二廠等地佈署，降低污染對周邊環境影響，目前掌握海象可能於明日（11/1）下午轉好，航港局已要求海事業者把握時間，立即進場展開抽油作業，並成立前進指揮所，隨時掌握現場狀況。

為維護野柳珍貴的地質生態與環境，陳世凱部長要求航港局持續邀集相關單位召開應變會議，密切掌握鈺洲啟航輪船位與船況，並緊盯船東及P&amp;I保險公司辦理各項污染防治作業，於相關作業人員安全無虞下，完備污染防治工作，另已規劃遠端影像監控、無人機空拍、水質監測等環境監控作業，嚴密監控周邊環境，倘有異常情形發生時將立即進行緊急處置，期儘早化解海洋及海岸污染危機。

聯 絡 人：海難救護科</text:p>
          </table:table-cell>
          <table:table-cell table:number-columns-repeated="252"/>
        </table:table-row>
        <table:table-row table:style-name="ro1">
          <table:table-cell table:style-name="ce15" office:value-type="string">
            <text:p>2024-10-25</text:p>
          </table:table-cell>
          <table:table-cell table:style-name="ce15" office:value-type="string">
            <text:p>慶祝鵝鑾鼻燈塔升格國定古蹟航港局辦理常設展更新</text:p>
          </table:table-cell>
          <table:table-cell table:style-name="ce21" office:value-type="string">
            <text:p>航港局為推動燈塔文化觀光並慶祝鵝鑾鼻燈塔於今(113)年3月升格為國定古蹟，特別進行常設展示更新，以「東亞之光-鵝鑾鼻燈塔」為主題，舉辦鵝鑾鼻燈塔故事、文物與影像展，即日起開放免費參觀，帶領民眾一起回顧這座東亞之光的昔日風華！

航港局表示，鵝鑾鼻燈塔除了是許多民眾兒時或畢旅的共同珍貴回憶外，亦可由昔日的愛國獎券、戰後伍圓新臺幣紙鈔及郵票中，發現鵝鑾鼻燈塔身影，足見其具有重要文化價值及歷史地位。本次展覽首度展出民國22年首任國防部長白崇禧及民國40年前副總統陳誠與第一夫人蔣宋美齡等貴賓到訪簽名簿，以及珍貴老照片等，相當具有可看性。

鵝鑾鼻燈塔(舊稱南岬燈塔)於1883年點燈，迄今逾140年之歷史，為本島最南端之燈塔，日治時期鵝鑾鼻曾入選臺灣八景之一，昔稱「南岬月明」。燈樓面向西南方，背山臨海，並構築成砲壘形式，圍牆上小方孔為射擊的槍眼，四周並築壕溝，使得鵝鑾鼻燈塔成為全國獨一無二之武裝燈塔。1962年改建換上國內光力最強的旋轉透鏡電燈，使得鵝鑾鼻燈塔不僅是國內光程最遠的燈塔，還享有「東亞之光」之美譽。

航港局表示，本次展覽內容包含9項主題「跟著燈塔去旅行」、「羅妹號船難的肇始」、「從臺灣八景到東亞之光」、「從縣定古蹟到國定古蹟」、「恆春與鵝鑾鼻燈塔」、「鵝鑾鼻燈塔大事記」、「最孤獨的職業-燈塔守」、「點亮安全回航的那盞燈」及「燈塔相關出版品」，帶領民眾從全臺36座燈塔分布及燈塔四極點，展開燈塔文化之旅，瞭解鵝鑾鼻燈塔歷史沿革及燈塔守的辛勤工作。

豐富展件則包含過去難得一見的來賓簽名簿，鵝鑾鼻燈塔郵票、愛國獎券、戰後伍圓新臺幣紙鈔及臺灣關界碑等，並藉由傳統電盤開關燈裝置體驗，增添互動趣味。此外，航港局還特別設計展覽紀念印章及明信片供民眾免費索取，為這段燈塔文化旅程留下美好回憶。 

聯 絡 人：航安組呂學鳳科長
聯絡電話：02-89786801</text:p>
          </table:table-cell>
          <table:table-cell table:number-columns-repeated="252"/>
        </table:table-row>
        <table:table-row table:style-name="ro1">
          <table:table-cell table:style-name="ce15" office:value-type="string">
            <text:p>2024-10-25</text:p>
          </table:table-cell>
          <table:table-cell table:style-name="ce15" office:value-type="string">
            <text:p>「來去跳島TAIWAN Hi」ITF旅展萬元獎品抽獎，帶您探索海洋之旅！</text:p>
          </table:table-cell>
          <table:table-cell table:style-name="ce21" office:value-type="string">
            <text:p>為了推廣海洋旅遊的魅力及提升民眾對離島旅遊的興趣，交通部航港局於11月1日至11月4日以「來去跳島TAIWAN Hi」為主題，參加2024 ITF台北國際旅展，為離島旅遊愛好者帶來了豐富且優惠的旅展限定遊程，誠摯邀請大家共襄盛舉！

航港局表示，在旅展開幕當天，特別邀請人氣啦啦隊FUBON ANGELS擔任「來去跳島TAIWAN Hi」主題館開幕表演嘉賓，將為展場帶來充滿活力的熱舞表演，營造出熱鬧歡樂的氛圍，讓現場每位參觀者都能感受到無比的活力與熱情。

至於旅展期間，為了拉近民眾與海洋的距離，航港局準備了多項互動遊戲及有獎徵答，讓參與的民眾能夠了解海洋、親近海洋、進入海洋、喜愛海洋。此外，「來去跳島TAIWAN Hi」主題館今年將攜手大福航運、百麗航運、長杰航運、凱旋海運、詠傑海運、東琉線聯營處、崑合碩旅行社、上置旅行社等多家航運及旅行業者，一同推出ITF旅展限定遊程及超值優惠價格，希望民眾一起體驗藍色公路旅遊。

除了離島船票的超值優惠及旅展限定遊程之外，「來去跳島TAIWAN Hi」主題館還加碼推出「最Hi跳島抽大獎」活動！民眾只要在主題館累積消費滿500元，即可獲得抽獎資格，抽獎獎品包括饗食天堂、茹曦酒店及欣葉日本料理等高級餐廳的餐券，此外還有Panasonic空氣清淨機、飛利浦氣炸鍋、Tokuyo多功能美腿機、輝業溫感按摩墊等多項萬元家電獎品！

航港局誠摯邀請民眾一同參與「來去跳島TAIWAN Hi」主題館，也相信今年旅展的精彩可期！海運客運不僅是離島交通的重要環節，更是海洋旅遊的理想選擇。讓我們共同用Hi開啟藍色公路，航向海洋旅遊的新世界，用新的角度向臺灣的海洋說一聲「嗨」! 

更多活動資訊請上交通部航港局Facebook粉絲專頁 - https://www.facebook.com/motcmpb.gov.tw

聯絡人：航務組 杜文允科長
聯絡電話：02-8978-8020</text:p>
          </table:table-cell>
          <table:table-cell table:number-columns-repeated="252"/>
        </table:table-row>
        <table:table-row table:style-name="ro1">
          <table:table-cell table:style-name="ce15" office:value-type="string">
            <text:p>2024-10-22</text:p>
          </table:table-cell>
          <table:table-cell table:style-name="ce15" office:value-type="string">
            <text:p>航港局舉辦113年度臺北港引水人領航事故緊急應變演練，保障引水人引航作業安全</text:p>
          </table:table-cell>
          <table:table-cell table:style-name="ce21" office:value-type="string">
            <text:p>臺灣每年平均有半年受東北季風影響，為確保東北季風海象不佳期間，引水人安全登離輪引領船舶進出港，航港局特於113年10月22日舉辦「臺北港113年度引水人領航事故緊急應變演練」，除邀請相關單位協同辦理外，並廣邀各機關(構)參與演習觀摩，期能透過實際演習練熟悉緊急通報與救援標準作業流程(S.O.P)，驗證相關應變機制之有效性。

航港局參照國際海事組織(IMO)A.960(23)決議，於112年7月19日訂定發布「交通部航港局辦理引水人領航事故緊急應變演練作業要點」，北部地區部分，去(112)年已於基隆港辦理引水人事故演練，今(113)年續於臺北港辦理，本次演練主要模擬引水人於港外引領船舶，登輪時不慎發生落水事故，引水船立即採取應變通報及救援作為；另臺北港航管中心(VTS)充分運用港區內外相關機關(構)救援能量，針對引水人落水與暫停船舶進出港管制進行通報聯繫，同時引水船人員操作搜救長竿及自動體外電擊器(AED)，在最短時間內完成落水人員救援，並施行緊急心肺復甦術(C.P.R)後送救援醫療照護，確保引水人生命安全。

航港局另表示，未來將於各國際商港持續辦理相關演練，俾確保各港區航行與海上作業安全。

聯 絡 人：航港局(北航臺北航港科)李文偉科長
聯絡電話：02-89782745</text:p>
          </table:table-cell>
          <table:table-cell table:number-columns-repeated="252"/>
        </table:table-row>
        <table:table-row table:style-name="ro1">
          <table:table-cell table:style-name="ce15" office:value-type="string">
            <text:p>2024-10-17</text:p>
          </table:table-cell>
          <table:table-cell table:style-name="ce15" office:value-type="string">
            <text:p>航港局會同海保署完成擱淺蘭嶼巴貝多籍貨輪抽油作業 成功化解海洋油汙染危機</text:p>
          </table:table-cell>
          <table:table-cell table:style-name="ce21" office:value-type="string">
            <text:p>山陀兒颱風期間於10月1日擱淺於蘭嶼龍門港南側的巴貝多籍BLUE LAGOON輪，在交通部航港局會同海委會海保署等單位積極督促船東及船東互保責任保險(P&amp;I)公司在安全、效率、無污染的原則下，連日進行餘油抽除作業，已於113年10月13日順利完成所有逾300噸的殘油移除作業；為求審慎，航港局並要求打撈抽油團隊二度逐艙檢查確認所有殘油均已抽除，並由第三公正單位持續進行認證作業中，針對重油櫃部分並要求以高標準的熱水洗艙作業徹底清除可能殘留油汙。今(17)日抽油作業平台船將駛返高雄港將抽除殘油交由專業合格廢棄物清理廠商處理，並完成防污資材整補後再回到蘭嶼，接續進行重油櫃洗艙作業，並持續監測維護船體與環境狀況，加強落實防汙措施。

航港局表示，蘭嶼是太平洋上遺世的珍珠，有獨特的地形景觀及豐富多樣的生態資源，考量BLUE LAGOON輪總噸位達43,498，且殘油量逾300噸，為維護蘭嶼環境與生態，於擱淺第一時間即會同海保署以最嚴格標準，要求船東及P&amp;I保險公司儘速提出抽油計畫，並進行嚴密的污染防治及環境監測作業，除迄今已召開20次應變會議按日緊盯抽油進度外，並指派專人赴蘭嶼督促業者依計畫執行抽油及防污工作，由海事業者每日進行2至4次空拍作業並搭配人力、船舶巡查海面狀況，以確保餘油抽除作業順利進行，避免油污染事件發生。因受海象因素影響，抽油作業自10月7日展開，航港局長葉協隆並於9日赴蘭嶼現場了解督導作業進行，終於在10月13日順利完成所有餘油抽除作業。

全數殘油移除後，航港局已督促P&amp;I保險公司儘速完成第三公證作業，考量B輪總噸位達43,498，移除作業複雜度高，該局已要求船東及P&amp;I保險公司最遲應於113年12月9日前提出殘貨及船體移除計畫，在船體移除前並應持續妥善監控及維護船體及環境狀況，隨時應變處置。針對擱淺時船體斷裂處所外洩的部分殘貨，已要求P&amp;I保險公司應優先移除，海保署並已會同P&amp;I保險公司派遣之國際生態專家、國內海洋生態專家與國際船東除污聯盟(ITOPF)專家進行水下調查及研討，現正評估尋求對海洋生態保育影響最低的移除方案，以早日恢復蘭嶼美麗海岸風貌與生態環境。

航港局強調，該局已要求船東在船體與殘貨移除前仍需持續進行環境及船體監測，並提報整體環境及船體監測維護計畫，相關措施包含傾斜及位移監測、防颱穩固作業及緊急應變人力、船舶及設備整備，並將天候異常造成船體損害之緊急應變作業規劃與能量納入計畫，一旦發現異常狀況立即依計畫啟動應變。

聯 絡 人：海難救護科 蔡俊業科長
聯絡電話：02-89782563</text:p>
          </table:table-cell>
          <table:table-cell table:number-columns-repeated="252"/>
        </table:table-row>
        <table:table-row table:style-name="ro1">
          <table:table-cell table:style-name="ce15" office:value-type="string">
            <text:p>2024-10-09</text:p>
          </table:table-cell>
          <table:table-cell table:style-name="ce15" office:value-type="string">
            <text:p>航港局會同海保署積極督促蘭嶼擱淺貨輪抽油進度 要求船東於10月11日完成全數餘油抽除</text:p>
          </table:table-cell>
          <table:table-cell table:style-name="ce21" office:value-type="string">
            <text:p>交通部航港局新聞稿113年10月9日【航港局會同海保署積極督促蘭嶼擱淺貨輪抽油進度 要求船東於10月11日完成全數餘油抽除】

山陀兒颱風肆虐造成總噸位43,498的巴貝多籍BLUE LAGOON輪10月1日擱淺於蘭嶼龍門港南側，為確保人命安全及維護海洋生態環境，航港局於第一時間依海難災害防救計畫標準程序，立即成立應變小組應處，除由國搜中心協調空勤總隊及國軍救援機，成功救援全船19名船員外，並已會同海委會海保署、海巡署、臺東縣政府及蘭嶼鄉公所等單位，密集召開12次應變會議，強力督促船東及船東互保責任保險(P&amp;I)公司優先辦理324.5噸殘油之抽除作業，抽油工作已於10月7日展開，目前作業順利，截至10月9日下午5時止已抽除158噸，航港局長葉協隆並於今（9）日赴蘭嶼現場了解掌握抽油作業狀況，目前作業狀況正常，可望於10月11日抽除全數殘油，化解油汙染危機。

航港局表示，BLUE LAGOON輪殘油量多，且擱淺處多礁岩，為降低油污染風險，該局秉持爭取時效、有效防污、儘速抽油之原則，在最短時間即掌握油艙位置，並會同海保署緊急調度防污資材備便，同時督促船東及P&amp;I保險公司提出油污處理計畫，要求其儘速備妥抽油機具與人力後趕赴蘭嶼，於完成3道攔油索之嚴密油污染防線後，優先抽除殘油量達150噸之燃油櫃，其餘分布船體不同位置之殘油，亦同步進行抽除作業，以縮短整體抽油作業時間。

航港局進一步說明，BLUE LAGOON輪擱淺迄今，葉協隆局長按日召開應變會議，緊盯該輪殘油抽除作業進度，並於今(9)日趕赴蘭嶼掌握抽油作業實際狀況，對於抽油工作順利進行，慰勉現場工作人員辛勞，並感謝海保署全力協處環境生態保護工作，海巡署及蘭嶼鄉公所等在地單位，在第一時間協助人員救助與現場環境監控，使各項應變工作得以迅速有序展開，另就抽油作業期間之工安及加強防污等工作，再次提醒現場工作人員務必注意安全與油汙外洩防範措施，同時對於遠端影像監控、無人機空拍、水質監測等環境監控事項，及監控期間有異常情形發生時之緊急處置作為，確認均已建立標準作業程序，可即時應處。

為維護蘭嶼美麗的海岸環境及珍貴的海洋生態，航港局針對BLUE LAGOON輪後續處置，持續邀集相關單位召開應變會議討論，除持續追蹤掌握現階段之工作重點-殘油抽除外，並督促船東同步研議殘貨及船體移除作業及早展開，期望於明(114)年2月飛魚季開始前，完成全部船貨移除工作，早日恢復蘭嶼美麗海岸風貌與生態環境。

聯 絡 人：航安組科長蔡俊業  
聯絡電話：02-89782563</text:p>
          </table:table-cell>
          <table:table-cell table:number-columns-repeated="252"/>
        </table:table-row>
        <table:table-row table:style-name="ro1">
          <table:table-cell table:style-name="ce15" office:value-type="string">
            <text:p>2024-10-02</text:p>
          </table:table-cell>
          <table:table-cell table:style-name="ce15" office:value-type="string">
            <text:p>航港局會同海保署積極應處巴貝多籍BLUE LAGOON貨輪擱淺事故 ，避免油污衝擊海洋環境</text:p>
          </table:table-cell>
          <table:table-cell table:style-name="ce21" office:value-type="string">
            <text:p>為避免113年10月1日擱淺於蘭嶼龍門港東南側的巴貝多籍BLUE LAGOON輪(下稱B輪)污染海洋環境，航港局已於第一時間會同海保署、海巡署、臺東縣政府及蘭嶼鄉公所成立應變小組應處，除已要求該輪確認關閉油閥與油櫃，並就該輪擱淺位置研判可能污染範圍，調度防污資材備便，同時要求該輪船舶責任(P&amp;I)保險公司立即啟動污染防治作業。為爭取時效全力降低油污染風險，除針對現地疑似有少量油污水外洩部分，要求保險公司委託之海事工程業者，立即協調運用蘭嶼當地防污資材與人力，於安全無虞下，佈設岸際防污資材及清除油污水外，於今(2)日應變會議亦針對保險公司所提報之油污染緊急處置計畫進行實質審查，要求於10月4日上午前補正完備內容，目前已預計4日傍晚海象好轉時即將抽除餘油船機物資啟運至蘭嶼，以儘快展開餘油抽除作業。至該輪船體斷裂情形，經航港局與船員比對船體結構位置，已確定並非殘油儲放位置，後續航港局仍將會同海保署密切督促船東及保險公司以最短時間完成餘油抽除作業，並要求船方針對貨物清除儘速提出具體處置方案。

航港局表示，B輪殘餘約290噸油料及67,500噸殘貨，迄今該局已會同海保署等單位召開6次應變小組會議應處，現階段工作重點為油污染防治，該局已掌握該輪船體結構及殘油儲放位置，針對該輪船體中後段斷裂部分，比對船體結構圖說，與船體後段油艙間尚有貨艙區隔，初步研判油艙暫無受船體斷裂影響，惟為儘早清除殘油，航港局已會同海保署分別依商港法及海洋污染防治法規定，強烈要求P&amp;I保險公司於今日提出油污處理計畫，並立即委託海事工程業者辦理抽油及防污作業，秉持爭取時效、有效防污、儘速抽油之原則，把握颱風過後海象轉好時間，加速辦理抽油及防污作業。

為維護海洋生態環境，航港局將依照今(2)日行政院卓院長視導山陀兒颱風中央災害應變中心對於B輪油污染應積極應處、避免衝擊海域生態的指示，持續會同海保署、海巡署與臺東縣政府相關單位密切掌握船況與污染情形，並依法督促P&amp;I保險公司限期展開油污染防治工作，倘保險公司未依限辦理或未積極採取實際行動，除將依法重罰及限期改善外，航港局已將餘油抽除列為最優先工作，必要時將緊急介入處置，請海事工程業者調度機具與人力，於海象許可、安全無虞下趕赴蘭嶼展開作業，另針對該輪殘貨，亦已會同海保署查明成分及狀態，要求保險公司研提貨物移除計畫，以早日化解海洋污染危機。


聯 絡 人：海難救護科 蔡俊業科長
聯絡電話：02-89782563</text:p>
          </table:table-cell>
          <table:table-cell table:number-columns-repeated="252"/>
        </table:table-row>
        <table:table-row table:style-name="ro1">
          <table:table-cell table:style-name="ce15" office:value-type="string">
            <text:p>2024-10-01</text:p>
          </table:table-cell>
          <table:table-cell table:style-name="ce15" office:value-type="string">
            <text:p>船舶服務再升級 航港局優化資訊服務平臺新功能</text:p>
          </table:table-cell>
          <table:table-cell table:style-name="ce21" office:value-type="string">
            <text:p>航港單一窗口服務平臺（MTNet 2.0）為我國航政監理及相關業務的主要作業平臺。交通部航港局為提升各項航政管理作業流程的效率，持續檢討並規劃流程線上化，近期針對船舶服務項目，又推出了一系列的新功能，透過此一便利且可靠的資訊平臺，提供更加升級的作業服務。

針對部分地方政府就總噸位未滿20的漁船定期檢查費用予以補貼，航港局航務中心過去需採人工方式作業，年底再統一向地方政府請款。現在，MTNet已經建立了漁船補助系統，能直接產出規費繳款單並生成補助清冊，取代了以往的人工作業，大幅提升作業效率。

航港局表示，除了漁船定檢補助申請的線上化，MTNet系統亦整合國輪外輪轉換功能，連結轉籍前後的船舶紀錄，方便追蹤轉換國籍船舶的歷史資料。系統並已介接海巡署安檢系統，整合船舶進出港資料，減少現場執法人力負擔，並提升非商港如漁港、遊艇港的管制效能。另為保障商港內船舶的安全，已開發高風險船舶船東責任保險（P&amp;I）檢核及預警功能，有效降低船舶事故危害風險。

航港局致力於優化航政監理效能，導入智慧化服務，提升航行安全與民眾安心度。未來將持續檢討並推動航政業務的線上化，促進資訊化升級，構建流暢、高效的作業環境，並增進行政作業效能，為使用者提供更快捷便利的服務體驗，全面提升船舶服務品質。

聯 絡 人：船舶組船舶規劃科 黃宇欣科長
聯絡電話：02-89782625</text:p>
          </table:table-cell>
          <table:table-cell table:number-columns-repeated="252"/>
        </table:table-row>
        <table:table-row table:style-name="ro1">
          <table:table-cell table:style-name="ce15" office:value-type="string">
            <text:p>2024-09-30</text:p>
          </table:table-cell>
          <table:table-cell table:style-name="ce15" office:value-type="string">
            <text:p>航港局召開113年廉政會報並表揚廉潔楷模，內化廉能思維</text:p>
          </table:table-cell>
          <table:table-cell table:style-name="ce21" office:value-type="string">
            <text:p>「廉潔航港」是航港局施政的基石，也是提升行政效能的重要關鍵，該局於113年9月30日舉辦「113年度廉政暨機關安全維護會報」，由葉協隆局長親自主持，各一級主管均共同與會，展現對機關廉能的重視外，並邀請臺北大學公共行政暨政策學系林淑馨教授擔任外聘委員提供專業建言，期能藉此精進廉政工作的興革策進作為。

葉局長要求同仁堅守廉能自持，並內化為行政思維及工作方式，本次會議並安排「『船舶檢丈作業管理』專案稽核」、「採購評選委員利益迴避措施」及「電腦安全防護及使用規範」等專題報告，透過各單位間相互學習與研討，共同提升廉政效能。

另航港局特別於會中舉行該局113年「廉潔正直楷模」表揚活動，由葉局長親自頒獎，本年度得獎者包括維護機關權益、增加收入節省公帑的北部航務中心專員侯玫妃及東部航務中心技士晏韻慧、完善離岸風場作業流程強化內部控制的港務組專員黃靖祐、處理土地排佔作業並協助弱勢民眾以提升機關信譽的中部航務中心科員黃梓庭，以及輔導違規漁船改建、防止弊端發生的南部航務中心技士王奕超等5人，同仁積極任事，專業與廉潔表現均深獲肯定!

航港局將賡續秉持廉能行政及施政透明，讓民眾信賴有感、同仁勇於任事，貫徹守法、透明、公平與以民為本之精神為民服務，期能發揮激濁揚清之效，營造「廉能治理、公開透明」的優質航港公務環境。

聯 絡 人：政風室 張科長
聯絡電話：02-89782892</text:p>
          </table:table-cell>
          <table:table-cell table:number-columns-repeated="252"/>
        </table:table-row>
        <table:table-row table:style-name="ro1">
          <table:table-cell table:style-name="ce15" office:value-type="string">
            <text:p>2024-09-30</text:p>
          </table:table-cell>
          <table:table-cell table:style-name="ce15" office:value-type="string">
            <text:p>交通部陳世凱部長視察航港局山陀兒颱風災害應變情形，指示加強近岸船舶監控、蘇花海運備援整備，以及離島海運疏運協助三大方向</text:p>
          </table:table-cell>
          <table:table-cell table:style-name="ce21" office:value-type="string">
            <text:p>受「山陀兒」颱風逼近影響，臺灣周邊海域風浪明顯增大，最大陣風達10至12級，鄰近海域並有較大風浪，造成許多離島航線、航班停航。交通部陳世凱部長於今(30)日中午特別前往航港局災害應變中心視察了解離島旅客疏運、近岸船舶監控及蘇花海運備援整備情形，並聽取相關簡報。

陳部長聽取簡報後，首先感謝航港局同仁於此次颱風應變準備非常迅速及積極，予以慰勉外，並特別指示風災後的復航很重要但仍應以旅客、同仁安全為最優先考量；就次標準船首次實施12海浬領海域警戒區措施予以肯定，並提醒應關注颱風所帶來東北季風之影響；另針對凱米颱風擱淺處置中之6艘船舶，也請航港局再檢視目前防護措施，強化繫固，並注意避免殘油污染海洋，造成二次災害；蘇花備援及颱風前後疏運返臺作業均須加強宣導，且應將海空疏運訊息串聯同步宣導，以提供民眾完整資訊。

航港局表示，為避免鄰近海域船舶於風災期間發生擱淺情事，本次應變首度採取近岸12海浬為海域警戒區，自28日起已由海岸電台會同港務公司VTS持續推播，並協請海巡署協助勸離，以避免滯留近岸船舶發生擱淺事故；航港局同時表示，蘇花鐵公路可能因風災有中斷情形，該局已積極進行海運備援前置整備作業，於海氣象允許情形下將視需要及時啟動，並及早發布訊息，以利有需要民眾多加利用。

航港局強調，該局將依據陳部長指示事項，持續落實各項防颱應變作業及掌握海運航線疏運旅客狀況，降低「山陀兒」颱風襲台影響，並於颱風警報解除後，於確保旅客安全前提下，儘速恢復離島海運航線，提供民眾返臺或返鄉安全海運服務。

聯 絡 人：港務組 張志豪
聯絡電話：02-8978-2956</text:p>
          </table:table-cell>
          <table:table-cell table:number-columns-repeated="252"/>
        </table:table-row>
        <table:table-row table:style-name="ro1">
          <table:table-cell table:style-name="ce15" office:value-type="string">
            <text:p>2024-09-30</text:p>
          </table:table-cell>
          <table:table-cell table:style-name="ce15" office:value-type="string">
            <text:p>嶼海之光~照耀基隆溫暖你心  航港局與陽明文化館合作推出燈塔文化體驗活動</text:p>
          </table:table-cell>
          <table:table-cell table:style-name="ce21" office:value-type="string">
            <text:p>燈塔是確保船舶航行的重要標誌，也是黑夜裡指引船隻的一盞明燈，為推動燈塔文化觀光及認識航港產業，交通部航港局與陽明海洋文化藝術館合作於10月5日及6日辦理「嶼海之光~燈塔文化走讀及手作體驗」活動，即日起開放免費報名，歡迎有興趣的民眾把握機會踴躍參加！

活動兩天共分為上、下午4場次，每場次25人，參加民眾於陽明文化館集合出發，搭乘接駁專車至燈塔文物館，體驗燈塔造型蠟燭手作課程，並由國立臺北教育大學台灣文化研究所蔡昇璋助理教授，帶領民眾進行燈塔文物館及基隆燈塔的文化走讀，最後還可再回到陽明文化館參觀展覽，認識航港產業。

航港局表示，本次與陽明文化館首度合作推出燈塔文化體驗活動，希望透過文化走讀的方式，讓民眾瞭解海上守護者燈塔的知識，走訪燈塔文物館、百年市定古蹟基隆燈塔與歷史建築陽明海洋文化藝術館等基隆重要歷史場域，同時，也串聯起基隆港的西岸文化觀光景點，共同推動海洋文化。活動採試辦性質，提供民眾全程免費參加，請儘早報名，以免向隅！

聯 絡 人：航安組呂學鳳
聯絡電話：02-89786801</text:p>
          </table:table-cell>
          <table:table-cell table:number-columns-repeated="252"/>
        </table:table-row>
        <table:table-row table:style-name="ro1">
          <table:table-cell table:style-name="ce15" office:value-type="string">
            <text:p>2024-09-27</text:p>
          </table:table-cell>
          <table:table-cell table:style-name="ce15" office:value-type="string">
            <text:p>「廉潔航港 誠信啟航」交通部航港局攜手企業 培力校園（與年輕學子對話）</text:p>
          </table:table-cell>
          <table:table-cell table:style-name="ce21" office:value-type="string">
            <text:p>交通部航港局於9月27日與長榮大學攜手舉辦「113年校園廉潔與企業誠信論壇」，邀請產、官、學各界代表與長榮大學航運管理系在校生，共同探討如何透過公私部門的合作，響應「海洋反貪腐網絡（MACN）」、實現「2030永續發展目標（SDGs）」。

論壇首先由航港局局長葉協隆與長榮大學校長李泳龍共同揭幕。葉局長在致詞中強調，「環境保護、社會責任、公司治理（ESG）」與企業反貪腐議題愈來愈受到關注，追求永續經營的同時，透過制定誠信經營守則，不僅可保護企業員工，更是以實際行動落實商業倫理行為。本次論壇期望透過航運界的成功典範及專家學者的專題講座，期許學生收穫滿滿，成為未來業界優秀的中堅力量。

陽明海運於2023年簽署加入海洋反貪腐網絡（MACN）的國際組織，與其他網絡成員共同打擊航運業的貪腐行為，蔡豐明董事長特別分享在加入MACN後，如何持續強化企業法遵精神，凝聚反貪腐共識；法務部廉政署肅貪組邱智宏組長倡導揭弊者保護如何有助實踐企業永續經營理念；台灣透明組織副執行長暨國立政治大學廖興中副教授分享「如何讓年輕世代理解國際反貪腐與企業誠信的重要性」。交通部航政司盧清泉代理副司長、長榮大學航運管理系黃泰林教授及達飛高雄貨櫃碼頭周大義總經理等各界賢達近200名與會嘉賓均共襄盛舉，共同探討「廉潔與誠信：校園與企業的共贏策略」。

最後，航港局強調，廉能治理是交通產業的根基，也是企業永續發展的重要力量。身為航運主管機關，未來也將持續推動企業誠信與法令遵循，培育產業新生代，強化航運產業的競爭力與永續發展。

聯 絡 人：政風室 張逸馨科長
聯絡電話：02-89782892</text:p>
          </table:table-cell>
          <table:table-cell table:number-columns-repeated="252"/>
        </table:table-row>
        <table:table-row table:style-name="ro1">
          <table:table-cell table:style-name="ce15" office:value-type="string">
            <text:p>2024-09-27</text:p>
          </table:table-cell>
          <table:table-cell table:style-name="ce15" office:value-type="string">
            <text:p>東犬燈塔（東犬燈塔）因整修作業，自113年10月1日起園區暫時封閉</text:p>
          </table:table-cell>
          <table:table-cell table:style-name="ce21" office:value-type="string">
            <text:p>航港局為辦理東犬燈塔（東莒島燈塔）附屬建物及燈塔整修作業，自113年10月1日起封閉園區，以維安全。園區開放時間將配合整修工程進度滾動調整，並於開放前另行週知。


	


	東犬燈塔（東莒島燈塔）創建於1872年，迄今已有152年歷史，為全國第一座花崗石砌的燈塔，於97年12月11日升格為國定古蹟。惟燈塔因經年風吹雨打，燈塔附屬建物及燈塔銑鐵塔身構件有劣化情形，航港局為維護古蹟及穩定燈塔相關建物結構，將以臨時施工架包覆燈塔附屬建物及燈塔，辦理本次檢修作業。考量燈塔園區施工期間之安全性，將進行園區封閉，並於燈塔園區周邊道路設置提醒封閉告示牌。本案預計114年6月完成修復後再全面開放，並依整修作業進度滾動調整園區開放時程。


	


	航港局提醒，於燈塔整修工程進行期間，將封閉燈塔園區各入口處，若遊客要前往燈塔拍照可至北側入口處停車場，但請勿進入燈塔園區內，以維自身安全。修復期間造成不便，敬請見諒。


	


	聯 絡 人：航安組 科長 廖振傑
聯絡電話：02-89786810</text:p>
          </table:table-cell>
          <table:table-cell table:number-columns-repeated="252"/>
        </table:table-row>
        <table:table-row table:style-name="ro1">
          <table:table-cell table:style-name="ce15" office:value-type="string">
            <text:p>2024-09-27</text:p>
          </table:table-cell>
          <table:table-cell table:style-name="ce15" office:value-type="string">
            <text:p>交通部航港局113年第三次航海人員測驗榜示-「從資訊人變成航海人的追夢之旅」</text:p>
          </table:table-cell>
          <table:table-cell table:style-name="ce21" office:value-type="string">
            <text:p>113年第三次航海人員測驗榜示典禮於9月27日上午在交通部航港局舉行。本次測驗報名人數810人，全程到考人數687人，一、二等船副、管輪等類科成績合格人數一等船副70人、一等管輪(含加註)64人、二等船副10人、二等管輪9人，共計153人，合格率為22.27%。

在航運業蓬勃發展的時代，航海人員的需求日益增加，許多人懷抱夢想投入這一行業。這次測驗合格人數共153人，其中男性134人、女性19人，值得一提的是張瑞庭這位女性考生第一次參加測驗就全部合格，她也分享對於航海的熱情與挑戰經歷，展現出對於海上生活的無限期待。

張瑞庭是資訊系畢業生，自小對海洋有著強烈的嚮往，雖然未能如願進入航海相關科系，但她並未放棄這個夢想。由於對釣魚有興趣，她考取了動力小船駕照，考照期間在課堂上聽到講師分享商船船員的經驗，重燃了航海夢。隨後，她毅然決然地報考台北海洋科技大學的航海系夜二專，在30歲後重拾夢想，透過自己的努力和決心，邁向商船船員的職涯。

在學習過程中，她感受到航海專業知識的深廣與實用性，印象最深的是操作模擬機的體驗，能夠真實地感受海上環境與船舶駕駛技巧，使她更堅定自己，未來要站在駕駛臺上成為一名合格航海人。求學過程中，家人的支持也成為她追逐夢想的強大後盾，並未因她是女生而限制她的航海夢，反而鼓勵她多增廣見聞，增加閱歷，並在精神上給予莫大的鼓勵，支持她的選擇。她也不畏困難克服挑戰，而對白天上班，晚上上課的日子甘之如飴。

她建議想要進入這個行業的年輕人：「不忘初心，永不放棄。」，船員工作薪酬遠超過一般的陸地工作，不僅薪資穩定，隨著經驗的累積也有晉升機會，具長期發展潛力。她以自身經驗分享航海人員測驗的準備方法：合理的時間規劃、多做考古題，並強調與他人組成學習小組共同討論問題，可有效提升考試成績。

張瑞庭鼓勵有興趣成為航海王的年輕人勇敢追夢，以她的故事證明只要目標明確，有毅力與決心，航海夢想不再遙不可及。

航港局表示，榜單公布後，應考人可利用MTNet查詢榜單及登入帳號密碼列印成績通知單。應考人如欲複查成績，應在榜示之次日起10日內（113年9月28日起113年10月7日止），登入MTNet (網址為https://el.mtnet.gov.tw/EL03/EL030702/Index)「航海人員測驗管理子系統」之「線上申請作業」點選「成績複查申請」，依序填具資料並送出網路申請即可。

113年度第四次航海人員測驗將於113年11月23日至24日舉行，採網路報名，報名時間自113年9月28日0時起至113年10月7日下午5時止。詳情請至MTNet航海人員測驗管理子系統查詢。

聯 絡 人：船員組 林澄政 科長
聯絡電話：02-89782642</text:p>
          </table:table-cell>
          <table:table-cell table:number-columns-repeated="252"/>
        </table:table-row>
        <table:table-row table:style-name="ro1">
          <table:table-cell table:style-name="ce15" office:value-type="string">
            <text:p>2024-09-27</text:p>
          </table:table-cell>
          <table:table-cell table:style-name="ce15" office:value-type="string">
            <text:p>交通部航港局「遊艇與動力小船駕駛執照筆試補測預約系統」將於113年10月1日上線」</text:p>
          </table:table-cell>
          <table:table-cell table:style-name="ce21" office:value-type="string">
            <text:p>交通部航港局「遊艇與動力小船駕駛執照筆試補測預約系統」即將上線，額外提供友善便民的補測機制。已參加過遊艇與動力小船駕駛執照筆試及實作測驗、但筆試測驗未通過的民眾，可向航港局預約報名筆試補測，通過後即可取得駕照。

航港局表示，自113年10月1日起，符合遊艇與動力小船駕駛執照考試資格，且實作測驗及格成績於筆試補測時仍在有效期限1年內之民眾，均可預約報名筆試補測。筆試補測報名方式統一採網路預約報名，考生須於航港局MTNet航港單一窗口服務平臺（網址： https://web02.mtnet.gov.tw/ ）上申請帳號進行報名。

航港局將於每月1日公告次月份的測驗場次及地點，並於每月5日至15日開放民眾線上報名，筆試補測地點於航港局所屬各航務中心電腦教室辦理。航港局提醒，每名考生每個月雖只能報名1次補測，惟如仍未通過測驗，考生當月可再參加訓練機構所辦理之筆試場次，或是次月再向航港局報名補測。

「遊艇與動力小船駕駛執照筆試補測預約系統」的建置，簡化補測流程，提供無法配合原駕訓班補測時間民眾另一個快速且方便的選擇，相關規範及報名指引可參閱航港局全球資訊網航政監理透明專區 (網址:  https://www.motcmpb.gov.tw/Information/Detail/3d902132-c2ab-436e-acd8-2994d681b9fb?SiteId=1&amp;NodeId=10419 ) 查詢。

聯 絡 人：船員組 林澄政 科長
聯絡電話：02-89782642</text:p>
          </table:table-cell>
          <table:table-cell table:number-columns-repeated="252"/>
        </table:table-row>
        <table:table-row table:style-name="ro1">
          <table:table-cell table:style-name="ce15" office:value-type="string">
            <text:p>2024-09-23</text:p>
          </table:table-cell>
          <table:table-cell table:style-name="ce15" office:value-type="string">
            <text:p>愛要及時說出來！七美嶼燈塔明信片傳情活動即將結束敬請把握</text:p>
          </table:table-cell>
          <table:table-cell table:style-name="ce21" office:value-type="string">
            <text:p>為推動燈塔觀光，航港局於本年度4至9月推出「秘境限定遊~愛在七美嶼‧燈塔傳情意」活動即將於9月29日結束，提醒民眾趕緊把握最後一個周末例假日限定開放時間，前往七美嶼燈塔參觀，以免向隅！

1939年完工的七美嶼燈塔別名南滬燈塔，塔高8.3公尺、燈高40.8公尺、公稱光程11.3浬，其位於澎湖縣七美鄉的南角崖頂上，是日本人在臺灣興建的最後一座燈塔。七美嶼燈塔塔身為鋼筋混凝土白色圓塔結構，外觀簡潔，配有五等電燈，燈塔基座與發電機室相連，發電機室獨特的拱型窗設計別具特色，本次首度開放限定參觀活動，受到民眾熱烈迴響。

航港局表示，截至8月底，已吸引近1萬5千人參觀。還沒到七美嶼燈塔參觀的民眾，敬請把握剩下2天機會，在9月28、29日上午9點至下午6點，前往七美嶼燈塔參觀。還可索取限定發行的七美嶼燈塔手繪明信片，向最愛的親朋好友及時傳遞你的真誠情意喔！

聯 絡 人：航安組呂學鳳
聯絡電話：02-89786801</text:p>
          </table:table-cell>
          <table:table-cell table:number-columns-repeated="252"/>
        </table:table-row>
        <table:table-row table:style-name="ro1">
          <table:table-cell table:style-name="ce15" office:value-type="string">
            <text:p>2024-09-18</text:p>
          </table:table-cell>
          <table:table-cell table:style-name="ce15" office:value-type="string">
            <text:p>航港局辦理「2024藍色公路-廉潔航港、"鯨"彩飛"洋"」誠信教育活動</text:p>
          </table:table-cell>
          <table:table-cell table:style-name="ce21" office:value-type="string">
            <text:p>交通部航港局為從小建立學童廉潔觀念，並強化廉能治理與全民反貪意識，特地由政風室結合藍色公路活動，分別於7月29日、8月30日，9月20日在澎湖輪交誼廳，以及8月16日、8月23日在基隆港西2碼頭2樓候船室，舉辦「2024藍色公路-廉潔航港、"鯨"彩飛"洋"」誠信教育系列活動。

政風室同仁於活動現場，播放有關誠信的影片故事，影片內容講述男主角犯錯為了要逃避懲罰而說謊，但受到良心的譴責，終於坦然面對一切並說出實話，告訴現場觀眾誠信的重要。另為激發參與學童的熱情，現場並以有獎徵答的方式和在場大小朋友熱烈互動，傳達淺顯易懂的法治及廉能反貪理念，提升民眾支持反貪腐、反詐騙之意識，使品德教育從小扎根，奠定未來守護廉能社會之基石。整場活動生動有趣，迄今已有100餘人參與。

航港局「2024藍色公路-廉潔航港、"鯨"彩飛"洋"」活動搭配「2024澎湖輪海上嘉年華」最後1場旅程，於9月20日在澎湖輪交誼廳登場，報名資訊： https://tnc-kao.com.tw/news/show/73  歡迎家長帶著小朋友一起參加，共同寓教於樂，並感受海洋的魅力。

聯 絡 人：政風室 林雍哲
聯絡電話：02-8978-6876</text:p>
          </table:table-cell>
          <table:table-cell table:number-columns-repeated="252"/>
        </table:table-row>
        <table:table-row table:style-name="ro1">
          <table:table-cell table:style-name="ce15" office:value-type="string">
            <text:p>2024-09-18</text:p>
          </table:table-cell>
          <table:table-cell table:style-name="ce15" office:value-type="string">
            <text:p>參加餐勤人員訓練班，邁向成為海上大廚的第一步!    航港局鼓勵有意至船上擔任大廚者踴躍報名</text:p>
          </table:table-cell>
          <table:table-cell table:style-name="ce21" office:value-type="string">
            <text:p>航港局表示，為符合國際公約(MLC)規範，凡上船擔任大廚者，事前皆需完成為期2天之「餐勤人員基本知能訓練」，課程內容包含「食品和個人衛生」、「膳食健康安全與實務中毒」、「食品儲存、備料管理、環境保護」及「實用廚藝」，10月17日至18日將於中華航業人員訓練中心開班，航港局呼籲有意上船擔任大廚者把握此次機會，及早完成該項訓練，邁向成為海上大廚的第一步。

航港局進一步說明，中華航業人員訓練中心受該局委託辦理「餐勤人員基本知能訓練」，近年開班頻率依照受訓需求約為每年2至3班，今(113)年4月已開辦1班，10月17日至18日將辦理第2班，目前報名人數20人已達開班條件，名額上限40人，尚有名額，請有意願者逕洽中華航業人員訓練中心(02-2492-2118)報名。

航港局提醒，上船工作必備專業訓練證書尚有「基本安全訓練」及「保全意識」，初次上船者，建議一併安排參訓時間，以便後續至該局航務中心申領「船員服務手冊」。 

聯 絡 人：船員組 黃奕僑科長
聯絡電話：02-8978-8036</text:p>
          </table:table-cell>
          <table:table-cell table:number-columns-repeated="252"/>
        </table:table-row>
        <table:table-row table:style-name="ro1">
          <table:table-cell table:style-name="ce15" office:value-type="string">
            <text:p>2024-09-14</text:p>
          </table:table-cell>
          <table:table-cell table:style-name="ce15" office:value-type="string">
            <text:p>喀麥隆籍貨櫃船「吉娜」輪成功脫淺，保全大鵬灣潟湖生態</text:p>
          </table:table-cell>
          <table:table-cell table:style-name="ce21" office:value-type="string">
            <text:p>喀麥隆籍貨櫃船「吉娜」輪於113年7月24日擱淺於屏東縣東港鎮大鵬灣青洲濱海遊憩區，由於該地遊客眾多，航港局為了維護岸際安全及預防日後海洋油污染等問題，要求船舶所有人積極處置。所幸該地位處沙岸，且船體在擱淺後經過詳細評估，並無破損及漏油問題，為利於東北季風來臨前移除船體，航港局連日積極要求船東辦理船體移除工作，終於在113年9月14日凌晨5時20分由拖船配合潮汐，成功使難船脫離擱淺區，恢復岸際海域環境及當地景觀。

此次強颱「凱米」侵襲臺灣，共計發生8起擱淺案件，「吉娜」輪上載有9名船員（臺灣籍1人、緬甸籍8人）、約20.5噸的輕柴油，以及12個冷凍貨櫃。為避免船體長期滯留岸際，日後海象若有變化，影響岸際人員安全的同時，也恐造成環境二度危害，因此航港局在第一時間即啟動應變機制，由葉協隆局長召開34次緊急應變會議，督促船舶所有人儘速處理。在確保船員及貨品狀態無虞後，隨即展開船體安全評估，並決定採用拖帶方式移除。葉協隆局長亦至現地視察船體拖離整備狀況，特別要求業者船體移除作業以對環境影響最小為原則，在拖帶前務必隨時監控攔油索的佈設情況。在歷經動員整備，包含專業人員及設備引進、水道挖掘、船艏浮揚、轉向及拖帶等作業，9月12日先行辦理12只貨櫃卸除作業，今（14）日凌晨5時20分成功將「吉娜」輪拖離擱淺區，續由拖船拖帶進港檢修。

葉局長表示，船體能成功移除首要感謝屏東縣政府、觀光署大鵬灣國家風景區、海洋保育署及海巡署等單位的協助及支持，後續已請業者應儘速將岸際作業現場回復原狀，並持續進行海洋水質檢測，恢復當地海域環境；本次的船舶擱淺事件應變處置是政府與船舶所有人，協力合作共同應對的成功案例，航港局對船舶所有人主動負責的態度表達感謝，除「伊莉安娜」輪已於8月17日脫淺，𢓭續將持續會同相關單位積極處置其他6艘船舶船體移除作業，以早日恢復海域環境及當地景觀，免除其對周遭生態之影響。

聯 絡 人：海難救護科 蔡俊業科長
聯絡電話：02-89782563</text:p>
          </table:table-cell>
          <table:table-cell table:number-columns-repeated="252"/>
        </table:table-row>
        <table:table-row table:style-name="ro1">
          <table:table-cell table:style-name="ce15" office:value-type="string">
            <text:p>2024-09-13</text:p>
          </table:table-cell>
          <table:table-cell table:style-name="ce15" office:value-type="string">
            <text:p>強化港區大型車業者行車安全觀念，航港局響應交通安全月宣導活動，致力提升港區交通安全</text:p>
          </table:table-cell>
          <table:table-cell table:style-name="ce21" office:value-type="string">
            <text:p>響應交通安全月，交通部航港局配合交通部公路局於今（13）日在高雄市區監理所舉辦的｢大型車業者強化行車安全記者會｣，交通部陳彥伯政務次長、高雄市政府王啟川副秘書長、交通局劉建邦副局長、航港局陳賓權副局長、臺灣港務公司鄭淑惠副總經理及大型車業者均出席參與，共同響應交通安全月，宣導港區大車行車安全。

由於港區內有許多貨櫃車及連結車等大型車輛出入，大車駕駛視線死角多，加上轉彎造成的內輪差，容易造成行車風險。本次記者會活動串聯多家大型客貨運業者共同宣導正確的觀念，希望提昇駕駛及民眾對交通安全的意識。航港局於會場中特安排大型貨櫃車，邀請貴賓親自登上駕駛座，體驗駕駛的視野死角範圍，強化行車安全。航港局並呼籲大型拖板貨櫃車駕駛，進入商港管制區，一定要遵守港區作業及速限規定，轉彎及作業區起步前注意要「慢、看、停」，以維護港區作業人員安全。

另為擴大交通安全月宣傳效益，本年度交通安全月自9月16日起特別推出「全民『嘴』交通」挑戰，依指示完成交通安全月濾鏡影片錄製並上傳IG或FB限動，挑戰完成即參加抽超商禮券大禮，歡迎國人踴躍參與，以同打造安全的用路環境。更多交通安全月相關內容，請上活動網站查詢： https://roadsafetymonth.yam.com/ ，歡迎更多企業、團體、組織共同加入響應行列，傳達「人本交通 停讓文化」理念。

聯 絡 人：秘書室  李沂真科長
聯絡電話：02-89786884</text:p>
          </table:table-cell>
          <table:table-cell table:number-columns-repeated="252"/>
        </table:table-row>
        <table:table-row table:style-name="ro1">
          <table:table-cell table:style-name="ce15" office:value-type="string">
            <text:p>2024-09-10</text:p>
          </table:table-cell>
          <table:table-cell table:style-name="ce15" office:value-type="string">
            <text:p>航港局推動「強化引水安全專案」已初具成效減少港區事故數逾50%，有效提升港區航行安全</text:p>
          </table:table-cell>
          <table:table-cell table:style-name="ce21" office:value-type="string">
            <text:p>為強化船舶進出國際商港安全，並改善引水人領航作業安全，航港局自113年2月起邀集輪船商業同業公會全國聯合會、船務代理商業同業公會全國聯合會、我國籍主要航運業者、臺灣港務股份有限公司、各國際商港引水人辦事處等單位組成「強化引水安全專案」小組，針對進出港安全管理、基礎設施維護及領航作業監理等3大面向，參考國家運輸安全調查委員會的安全改善建議及海事案件的安全改善事項，提出46項具體改善措施推動辦理，並按季由航港局長葉協隆召會檢討執行成果，據航港局統計，今(113)年1~7月我國各港區的海事案件數為21件，已較去年追蹤同期情形43件明顯下降逾50%，顯示相關作為已初具成效，有效提升港區航行安全。

航港局表示，智慧航安服務建置暨發展計畫自110年成立海事中心後，透過全年24小時船舶監控及異常船舶的主動預警，有效強化船舶航行安全，近5年我國海域及我國籍船舶的海事案件數呈現持續下降趨勢，由108年234件逐步降低至112年149件，惟港區事故案件數平均每年約75件，未隨整體海事案件數下降。因此，航港局依交通部指示成立「強化引水安全專案」，邀集臺灣港務公司及其他涉船舶進出港與領航作業單位共同檢討，提出46項具體改善措施，逐步推動辦理，迄今已完成13項，113年至7月底之港區海事案件數已由去年同期的43件下降至21件，已具初步成效。

航港局進一步說明，為提升港內航安機制之改善，前已每月定期邀集各港引水人辦事處、港務公司、港勤公司、航商及代理相關公會等有關單位，召開港區航行安全會議、每季召開海事案件檢討精進會議，涉及引水人作業安全部分亦列管要求相關單位改善；針對航區航行應遵守緩輪慢行、靠泊應遵守平移平靠等事項已協調港務公司修訂各國際商港船舶交通服務指南或航行規定，並已就涉引水人領航部分發布引航程序注意事項、引水人督導考核作業要點及引水人領航事故緊急應變演練作業要點，同時協助各港引水人辦事處重新檢討自律規約，於兼顧強化船舶進出港安全效率及領航作業監理下，同步提升引水人領航作業安全。另為完備法制作業，航港局已修訂「引水人管理規則」，修正草案重點包括新增引水人執勤酒精濃度管理作為、訂定引水人執行業務期間應接受國際海事組織(IMO)建議之訓練課程，及增訂引水人未符合相關規定之行政處分等事項，目前修正草案已於113年8月23日經交通部法規會原則審議通過，可望於近期發布實施。

航行安全為海運永續發展的基礎，引水人與領航安全為維持港口正常營運的關鍵，為保障關鍵基礎設施及強化引水人領航安全，航港局在交通部指導下，會同臺灣港務公司、航運相關公會、主要航運業者及引水人辦事處持續推動「強化引水安全專案」，以安全零容忍、預防重於事後改善為原則，採滾動檢討策進作為，以建構更安全的國際商港航行環境。有關近日高雄港發生引水人因天候不佳夾傷之意外，航港局十分重視，除已掌握意外發生原因，近日將邀集相關單位召會檢討及提出改善作法，以維護引水人領航安全。


聯 絡 人：航安組陳科長文婷
聯絡電話：02-89783184</text:p>
          </table:table-cell>
          <table:table-cell table:number-columns-repeated="252"/>
        </table:table-row>
        <table:table-row table:style-name="ro1">
          <table:table-cell table:style-name="ce15" office:value-type="string">
            <text:p>2024-09-09</text:p>
          </table:table-cell>
          <table:table-cell table:style-name="ce15" office:value-type="string">
            <text:p>航港局強化中秋假期海運安全 展開固定航線載客船舶及海運客運場站抽查</text:p>
          </table:table-cell>
          <table:table-cell table:style-name="ce21" office:value-type="string">
            <text:p>交通部航港局今(9)日宣布，為因應中秋假期之運輸需求，落實航行安全督導，即刻啟動加強海運客運場站公共安全及客輪安全檢查，嚴格要求業者注重航行安全，不得超載旅客，以維護旅運安全。

航港局葉協隆局長表示，為確保中秋假期海運順暢，及強化船舶航行安全管理，航港局113年9月9日起連續3日辦理「載客船舶及海運客運場站公共安全與營運服務聯合督檢」，預計進行73艘固定航線載客船舶及海運客運場站23處重點項目查察，以維護乘船旅客安全、完善海運服務品質。

葉協隆強調，本次抽查重點將聚焦於載客船舶「開航前檢查船體外觀及結構無明顯損壞情形」、「開航前播放或示範救生衣穿著方法」、「火警警報系統」、「主機運行及排煙狀況是否正常」，海運客運場站「無障礙設備及岸接設施」、「是否有設置及使用無障礙岸接設備」、「場站無障礙設施之指標(引)是否清楚明確」、「場站之消防、災害防救等公共安全及營運服務、班次時刻表及票價表中英文標示」，若有影響航行安全缺失，將要求業者立即改善，並經複查確認始得開航。

航港局提醒，已要求業者於疏運期間，如遇天候不佳或其他不可抗力因素影響船舶航行，應於營業處、候船室等處所張貼公告，並以網路、廣播等多媒體方式對外公布。航港局並將於官網即時公告航班開停航資訊(航港局資訊網http://www.motcmpb.gov.tw/點選「為民服務」選項，於「航班表」項下查詢海運航班資訊)，提醒民眾於連假期間出遊前，查看氣象預報並確認最新航班動態，以利預先安排或調整行程。航港局也將視海象及天候狀況適時啟動海空聯繫機制，請民航局協調加派班機疏運旅客。

聯絡人、電話：
船舶組 林冠宏科長  (02)8978-6296 
航務組 杜文允科長  (02)8978-8020</text:p>
          </table:table-cell>
          <table:table-cell table:number-columns-repeated="252"/>
        </table:table-row>
        <table:table-row table:style-name="ro1">
          <table:table-cell table:style-name="ce15" office:value-type="string">
            <text:p>2024-09-03</text:p>
          </table:table-cell>
          <table:table-cell table:style-name="ce15" office:value-type="string">
            <text:p>航港局舉辦離岸風場防災實兵演習，整合立體救災能量，確保海上風場及船舶安全！</text:p>
          </table:table-cell>
          <table:table-cell table:style-name="ce21" office:value-type="string">
            <text:p>為因應中部海域離岸風場陸續建置，強化災害事故應變救援能力，航港局今(3)日上午於臺中港19號碼頭舉辦113年度離岸風場海難防災實兵演練，行政院季連成政務委員於災害防救辦公室李永福主任陪同下親臨演習現場視導，交通部由航港局葉協隆局長擔任帶隊官，整合計32個公私部門救災單位、風場開發商及港區業者參演，演習過程逼真確實，圓滿完成，過程中進行風機工作人員空中救援、風場工作船自主救援、風場漂流船舶應變救援程序及風場油汙染處置等四大災害情境演練，有效提升風場災害應變能力，驗證聯合防救能量。

行政院季政務委員致詞時除嘉許演習人員辛勞外，並提示臺灣天然環境嚴峻，防災演習應秉持從嚴、從難、無劇本之精神，充分考量颱風、海嘯及地震等天然或人為災害，研判可能遭受之威脅程度，擬訂應變計畫機制，並進行兵棋驗證，方能真正有效提升防災應變能量。航港局葉局長表示，臺灣西部海域風場持續擴增，同時也是東亞海運航線要道，風場航道交通流量大增，各項風險相對增高，航港局未來將在國家能源綠色轉型過程中，會同經濟部能源署等單位同步完善整體安全配套措施，透過海事資訊監管、災防演練等方式，防範災害事件發生，共創風電、航安及生態多贏環境。

航港局說明，今日演習計動員9船1機計200餘人參演，亦為國內執行風機平台空中吊掛救援首例，過程中必須克服海象限制及風機須停機機艙轉向等程序，深具操作風險，海保署亦協調專業除污船「麥寮海洋號」出動參演，另航港局首次籌建具智慧航安監控功能之「航港1號」巡邏艇亦投入演習，該艇具備優異的偵蒐及資訊傳輸功能，未來將持續參與各救災單位橫向協調及支援等程序，面臨災害事故將可迅速有效投入救援能量。

聯 絡 人：中部航務中心 周子軒 科長

聯絡電話：04-23690677</text:p>
          </table:table-cell>
          <table:table-cell table:number-columns-repeated="252"/>
        </table:table-row>
        <table:table-row table:style-name="ro1">
          <table:table-cell table:style-name="ce15" office:value-type="string">
            <text:p>2024-08-31</text:p>
          </table:table-cell>
          <table:table-cell table:style-name="ce15" office:value-type="string">
            <text:p>113年第三次航海人員測驗今、明2天登場</text:p>
          </table:table-cell>
          <table:table-cell table:style-name="ce21" office:value-type="string">
            <text:p>交通部航港局表示，113年第三次航海人員測驗於今(8月31日)、明兩日在華夏科技大學(新北市)及正修科技大學(高雄市)兩試區同步舉行，計有810名考生報考，較去年同期688人略有增長，顯示船員職業的吸引力持續擴大，今日將進行一等船副及二等管輪的測驗，第一節應考260人，到考人數231人，到考率88.85%。

報名人數的增長反映出更多人對航海職業的熱情與信心。成為一名船員，不僅是追逐夢想的起點，更是迎接挑戰、開啟新生活的選擇。航港局期待有更多充滿熱情活力與信心的夥伴加入航海的工作行列。

航港局特別提醒，近期地震頻繁，為確保測驗期間試場的秩序，請考生避免攜帶手機進場。如必須攜帶，請確保手機完全關機並放置於試場前後指定位置或交由陪考人員保管，以防地震告警訊息發出聲響影響考試進行。若測驗期間遇有感地震，考生應依監場人員指示進行掩蔽或疏散，以確保自身安全。

此外，航港局再次提醒考生，不得隨身攜帶具通訊功能之穿戴式裝置或器具，避免造成違規扣分之情事。

本次測驗預計9月27日榜示，考畢試題及答案將於9月2日在交通部航港局航港單一窗口服務平臺MTNet航海人員測驗系統(網址為https://el.mtnet.gov.tw/EL03/EL030201)公布。如有試題疑義，請於本次測驗結束之次日起3日內(即9月4日前)，登入「航海人員測驗系統」內之「線上申請作業」點選「試題疑義申請」，試題疑義結果亦將公布於MTNet航海人員測驗系統供考生參考，航港局也預祝所有參測考生考試順利，金榜題名。

聯 絡 人：船員組 林澄政科長
聯絡電話：02-89782642</text:p>
          </table:table-cell>
          <table:table-cell table:number-columns-repeated="252"/>
        </table:table-row>
        <table:table-row table:style-name="ro1">
          <table:table-cell table:style-name="ce15" office:value-type="string">
            <text:p>2024-08-30</text:p>
          </table:table-cell>
          <table:table-cell table:style-name="ce15" office:value-type="string">
            <text:p>航港局配合東京備忘錄執行船員薪資和船員僱傭契約(MLC)重點檢查</text:p>
          </table:table-cell>
          <table:table-cell table:style-name="ce21" office:value-type="string">
            <text:p>交通部航港局今(8/30)日表示，東京備忘錄(Tokyo MOU)自今(2024)年9月1日，展開為期3個月的港口國管制重點檢查行動 (Concentrated Inspection Campaign, CIC)。配合本次檢查主題為「船員薪資和船員僱傭契約(MLC)」，航港局於七大國際商港配置之港口國管制檢查人員(PSCO)，將同步執行MLC CIC，並預計抽查202艘外籍目標船舶，提醒船舶營運公司及船東應確保船員薪資、就業條件及船員僱傭契約符合2006年海事勞工公約(MLC)之規定，以維護船員工作權益。

航港局表示，東京備忘錄是亞太地區基於港口國監督的諒解備忘錄，其目的是促進在亞太地區營運的船舶能夠有效、一致地執行IMO等相關公約，並藉由每年訂定CIC檢查，對外籍目標船舶實施港口國管制檢查。為保障船員工作權益，加強勞僱關係，今年CIC重點檢查項目為查核船員薪資、就業條件及船員僱傭契約等要求之合規性。

航港局局長葉協隆表示，我國已連續七年榮登Tokyo MOU船旗國白名單，對降低我國船旗船舶受檢頻率，提高船隊營運效率有很大幫助，為致力與國際接軌並維持佳績。我國唯一授權之驗船機構-財團法人驗船中心同步辦理技術講習，向國籍船舶航商宣導本次MLC CIC檢查內容及應處方案，並提供該CIC檢查清單，讓航商儘早因應，共同維護船員工作權益。

航港局持續辦理港口國管制檢查員的培訓，透過相關檢查訓練，有效提升檢查員之專業及效能。於執行CIC檢查期間，如發現船員薪資、就業條件及船員僱傭契約不符合國際法規，情節嚴重者，依據商港法第60條規定，該局得將受檢之外籍船舶留置至完成改善後，始准航行。

聯 絡 人：船舶組  黃宇欣科長
聯絡電話：(02)8978-2625</text:p>
          </table:table-cell>
          <table:table-cell table:number-columns-repeated="252"/>
        </table:table-row>
        <table:table-row table:style-name="ro1">
          <table:table-cell table:style-name="ce15" office:value-type="string">
            <text:p>2024-08-28</text:p>
          </table:table-cell>
          <table:table-cell table:style-name="ce15" office:value-type="string">
            <text:p>第4屆「航港大數據創意應用競賽」數據驅動未來 探索AI航港</text:p>
          </table:table-cell>
          <table:table-cell table:style-name="ce21" office:value-type="string">
            <text:p>交通部航港局今(8/28)日舉辦第4屆「航港大數據創意應用競賽」頒獎典禮及成果發表會，頒發社會組及學生組前3名、佳作及學生組指導教授獎共高達43萬元獎金，並展現得獎作品內容，成果令人驚艷。

本競賽從110年起舉辦，4年來建立產學合作的口碑，讓本屆學生組參與隊伍數創下歷年新高！本次得獎作品自航港韌性與創新發展、智慧運輸技術及綠色航運與永續經營等面向，讓數據會說話也更活化，展現航港大數據的創新與應用。

航港局表示，人工智慧在航港業的應用已成為熱門話題，參賽者運用大數據分析與機器學習等方案，透過多面向分析及應用航港大數據，並結合時事及產業動態，增進數據的效益價值，評審團亦對這次參賽作品給予高度評價，學生組分別由來自國立高雄科技大學的「湯姆喀吐司」團隊、國立臺灣海洋大學的「Resilient Navigators of Taiwan」團隊與逢甲大學的「海港狂浪何時平」團隊獲選前3名；社會組則由來自陽明海運股份有限公司的「永續航跡」團隊、財團法人中國驗船中心的「溪鴨棒棒」團隊及環境部的「綠洋『碳』航者」團隊獲選前3名。

今日出席活動之貴賓包含中華航運學會理事長呂錦山、台灣國際物流暨供應鏈協會名譽理事長秦玉玲、社團法人台灣遊輪產業發展協會理事長曾俊鵬、中華民國船務代理商業同業公會全國聯合會秘書長包嘉源、中華民國輪船商業同業公會全國聯合會秘書長林沛樵、中華海運研究協會秘書長楊崇正及陽明海運股份有限公司資訊長暨副總經理曹德溪均致詞表示，本屆競賽組數創新高、隊伍組成具多元性、研究議題更創新、數據應用活潑化，顯示航港大數據創意應用競賽開辦到第4屆，推廣有成，且已獲各界熱烈支持與肯定。

航港局強調，透過本競賽鼓勵不同專業背景的參賽成員相互角逐競賽，達到多元跨域的人才能力整合，例如：本次有非交通部所屬的政府單位、非海運業者的資訊科技公司報名參加社會組；有12所大專院校報名學生組，科系相當多元，包含會計、運輸物流、資訊管理、人工智慧應用及供應鏈管理等；更有航運與資訊組隊，藉由夥伴間激盪創新火花，開發實用APP，成效斐然。本次前3名得獎者發表的感言，都大讚此資料庫的建置，並謝謝航港局提供此競賽平臺的機制，激發創意。未來航港局將持續舉辦「航港大數據創意應用競賽」，並期待有更多優秀人才參與，希冀為臺灣海運挹注新的活力與創意發想。

	



聯 絡 人：企劃組 陳志佩 科長
聯絡電話：02-89782842</text:p>
          </table:table-cell>
          <table:table-cell table:number-columns-repeated="252"/>
        </table:table-row>
        <table:table-row table:style-name="ro1">
          <table:table-cell table:style-name="ce15" office:value-type="string">
            <text:p>2024-08-28</text:p>
          </table:table-cell>
          <table:table-cell table:style-name="ce15" office:value-type="string">
            <text:p>航港局助海大IGF CODE課程通過國際認證成功開設 加速國籍航商綠色轉型</text:p>
          </table:table-cell>
          <table:table-cell table:style-name="ce21" office:value-type="string">
            <text:p>因應IMO規範及2050淨零排放政策，航商陸續訂購LNG或甲醇等雙燃料船，航港局積極協調我國船員訓練機構開設雙燃料船船員所需「國際船舶使用氣體或其他低閃點燃料安全章程(IGF Code)」培訓課程。自2024年8月5日開課後，一個月內IGF Code基本訓練課程培訓人數已達120人，且後續航商仍有派訓需求，航港局將持續督促我國船員訓練機構開班訓練，以完備船員於雙燃料船服務所需技能。

航港局表示，今(2024)年為我國首次開設IGF Code基本訓練課程，前置作業相當費時，包含研析STCW公約規範、參考Model course、草擬開課計畫、補助訓練設備、培育我國種子師資、取得締約國認可及媒合航商訓練需求等。

經航港局與我國船員訓練機構數次溝通與持續努力，於8月促成國立臺灣海洋大學率先培訓出雙燃料船船員，獲長榮、陽明及裕民等雙燃料船航商認同且積極包班派訓。對此，航港局亦向海大及航商表達感謝之意，願意共同為保護地球及永續環境盡一份心力。

航港局進一步說明，IGF Code基本訓練量能已起步，目前國立高雄科技大學也正積極籌備開課中，未來開課後，將有助於南部船員就近上課。此外，航港局也會賡續協助我國船員訓練機構開設IGF Code進階訓練課程，以全面補足航商培育我國雙燃料船船員需求。

IGF Code基本訓練上課天數3天，每班開課人數為20人，目前開課頻率約每週1至2次，航港局呼籲有意願參加IGF Code基本訓練課程的船員，儘早完成訓練，相關開課訊息可向海大洽詢(02-2462-2192 分機3033或3050)。

聯 絡 人：船員組 黃奕僑科長
聯絡電話：02-8978-8036</text:p>
          </table:table-cell>
          <table:table-cell table:number-columns-repeated="252"/>
        </table:table-row>
        <table:table-row table:style-name="ro1">
          <table:table-cell table:style-name="ce15" office:value-type="string">
            <text:p>2024-08-27</text:p>
          </table:table-cell>
          <table:table-cell table:style-name="ce15" office:value-type="string">
            <text:p>113年度「海員新星培育計畫」第2階段開放報名申請！</text:p>
          </table:table-cell>
          <table:table-cell table:style-name="ce21" office:value-type="string">
            <text:p>交通部航港局於111年起結合社會團體、航商、海事校院及政府部門共同合作推出「海員新星培育計畫」，廣受各界關注及好評，同時替航商招募許多優質的海員新星。113年第2階段自9月1日起開放報名申請，歡迎有興趣的青年學子們踴躍提出申請。

近年，為充足我國船員人才庫，航港局除放寬航海人員測驗學歷條件、鼓勵訓練機構辦理乙級船員訓練班、海事大學增設學士後專班等方式以補充航運人才外，亦推動「海員新星培育計畫」，透過提供學費、生活費及就業管道的方式，成為學生安心學習最堅強的後盾。如國立東港高級海事水產職業學校，目前已有6位同學獲選為小海星。

東港海事輪機科蕭主任表示，海員新星培育計畫獎學金提供學生在經濟上的支持，減輕有志從事海運人員的學生在學期間學費、生活費的負擔，使他們能更專注於學業及專業技能的養成。對學生而言，也是一種對他們努力與潛力的認可，提高學生自我信心，激發他們在學業和職業道路上持之以恆前進，且與海運公司合作的工作安排，有助於學生在畢業後工作的職涯發展，如此可以幫助學生建立職業網路和獲得實際的工作或實習機會。

航港局將持續與航商及海事院(職)校合作，除了持續宣導船員職業外，鼓勵偏鄉學子就讀航輪科系，同時也鼓勵海事院職校的在學學生們加入海員新星培育計畫的行列，為海運市場培育更多優秀的海運人才。

計畫往年資訊：可至交通部航港局臉書搜尋
計畫宣導說明會影片：可至交通部航港局YOUTUBE頻道搜尋

線上報名: 船員智慧服務平臺海員新星服務 (https://reurl.cc/97dr6a)
紙本報名申請表: 113年度海員新星培育計畫申請表檔案(pdf、word)

聯 絡 人：船員組 科長 黃奕僑
聯絡電話：02-8978-8036</text:p>
          </table:table-cell>
          <table:table-cell table:number-columns-repeated="252"/>
        </table:table-row>
        <table:table-row table:style-name="ro1">
          <table:table-cell table:style-name="ce15" office:value-type="string">
            <text:p>2024-08-21</text:p>
          </table:table-cell>
          <table:table-cell table:style-name="ce15" office:value-type="string">
            <text:p>113年第三次航海人員測驗自8月21日起開放下載測驗通知書</text:p>
          </table:table-cell>
          <table:table-cell table:style-name="ce21" office:value-type="string">
            <text:p>交通部航港局訂於8月31至9月1日舉辦113年第三次航海人員測驗，於華夏科技大學(新北市)及正修科技大學(高雄市)兩試區舉行，自即(21)日起於交通部航港局航港單一窗口服務平臺MTNet (網址為https://web02.mtnet.gov.tw/)航海人員測驗管理系統開放下載測驗通知書，參測人員請以A4空白紙張自行列印。

為使參測過程順遂，航港局提醒參測人員下載測驗通知書後，務必先行檢視相關測驗資訊(如參測日期、考場位置、試場及座位號碼等)，如參測資格為暫准報名者，請於測驗當日第1節應試前攜帶畢業(學位)證書及學分證明相關文件正本至試務辦公室辦理資格驗證。測驗當天請勿攜帶具通訊、感應、拍攝、記錄功能之裝置或設備入場(如智慧手環、手錶、眼鏡及佛珠等)，如有疑義，請配合監場人員確認及檢查，此外，本測驗僅可使用考選部公告之國家考試電子計算機之機型，其餘機型(如CASIO fx 350ES PLUS等)皆不得使用，詳細規定請參考國家考試電子計算機查詢網址 https://wwwc.moex.gov.tw/main/content/SubMenu.aspx?menu_id=162

本次測驗報名人數810人(臺北考區362人，高雄考區448人)，請考生寬估交通時間並提早出門，準備充足發揮實力，交通部航港局預祝所有參測考生考試順利，通過測驗金榜題名，早日開啟航海職業生涯。

聯 絡 人：船員組 林澄政 科長
聯絡電話：02-89782642</text:p>
          </table:table-cell>
          <table:table-cell table:number-columns-repeated="252"/>
        </table:table-row>
        <table:table-row table:style-name="ro1">
          <table:table-cell table:style-name="ce15" office:value-type="string">
            <text:p>2024-08-17</text:p>
          </table:table-cell>
          <table:table-cell table:style-name="ce15" office:value-type="string">
            <text:p>印尼籍水泥專用船「伊莉安娜」輪脫淺成功！解除海洋汙染危機</text:p>
          </table:table-cell>
          <table:table-cell table:style-name="ce21" office:value-type="string">
            <text:p>印尼籍水泥專用船「伊莉安娜」輪於113年7月24日擱淺於屏東縣枋山海岸，航港局為避免造成海洋油污染，立即要求船舶所有人積極處置。先於113年8月3日完成殘油抽除作業，並續積極督促辦理船體移除，俾利於東北季風來臨前移除船體，經航港局督促業者掌握大潮脫淺時機，順利於113年8月17日凌晨4時23分由拖船配合潮汐成功將該船拖離擱淺區，恢復岸際海域環境及當地景觀，免除其對周遭生態之影響威脅。

強颱「凱米」侵襲臺灣，計發生8起船舶擱淺案件，在航港局積極處置下，均已完成餘油抽除作業，人員均安。其中「伊莉安娜」輪上載有20名印尼籍船員，及包含重油在內總共約245噸的油品，為擱淺難船中船員人數及載油量最多者。為避免殘油外洩衝擊屏東海岸生態，航港局在第一時間啟動應變機制，由葉協隆局長召開23次緊急應變會議，督促船舶所有人儘速處理。在確保船員安全無虞，隨即展開殘油抽除作業，在進行船體安全評估後，決定採用拖帶方式移除。為免影響當地生態，葉協隆局長並至現地視察船體拖離整備狀況，特別要求業者船體移除作業以對環境影響最小為原則，避免造成當地環境二次傷害。歷經2個星期動員整備，包含專業人員及設備引進、船體艙間修補、船艏浮揚、轉向及拖帶等作業，成功將「伊莉安娜」輪拖離擱淺區，續由高港勤拖船拖帶駛往高雄港檢修。

航港局葉協隆局長表示，「伊莉安娜」船體能成功移除要特別感謝枋山地區國軍駐軍、屏東縣政府、海洋保育署及海巡署等單位的協助及支持，後續已請業者應儘速將岸際作業現場回復原狀，並持續進行海洋水質檢測，恢復當地海域環境；本次的船舶擱淺事件應變處置是政府與船舶所有人，協力合作共同應對的最佳典範，航港局對船舶所有人主動負責的態度表達感謝，同時也將持續會同相關單位積極處置其他七艘船舶船體移除作業，以早日恢復海域環境及當地景觀，免除其對周遭生態之影響。

聯 絡 人：海難救護科 蔡俊業科長
聯絡電話：02-89782563</text:p>
          </table:table-cell>
          <table:table-cell table:number-columns-repeated="252"/>
        </table:table-row>
        <table:table-row table:style-name="ro1">
          <table:table-cell table:style-name="ce15" office:value-type="string">
            <text:p>2024-08-12</text:p>
          </table:table-cell>
          <table:table-cell table:style-name="ce15" office:value-type="string">
            <text:p>小海星綻放光芒，航港局公布113年第一批海員新星獲選名單</text:p>
          </table:table-cell>
          <table:table-cell table:style-name="ce21" office:value-type="string">
            <text:p>為持續發掘海運產業人才、落實社會弱勢關懷，交通部航港局與社會團體、航商、海事校院及政府部門合作推動「海員新星培育計畫」。提供就學至就業一條龍培育，並提供學雜費、住宿費及生活津貼，讓參與學生求學及就業無後顧之憂，今(8/12)日公告113年度第一批獲選名單，計21名學生獲選。另航港局將於9月份開放第二梯次的報名申請，預計於今年12月底前公告第二波獲選名單。

「海員新星培育計畫」自111年推行至今已邁入第三年，航港局特別感謝各大航商、博幼基金會及全臺各海事院校的熱情參與，讓計畫可以持續推動下去。在各方的努力之下，已有部分計畫錄取學生陸續通過航海人員測驗，跨越了航海人生的第一個里程碑，如112年獲選的小海星–來自花蓮吉安的徐傅相榮同學。

徐傅同學分享在高中擇校時，透過親友得知航海方面的職業，最終決定就讀國立臺灣海洋大學商船學系。對未來很有規劃的他，二年級時便報名了海員新星培育計畫，希望透過此次機會在求學過程中奠定未來就業的基礎，也順利地被萬海航運錄取。在校期間，他持續精進自己的各項船員專業知識、英文能力及強健體格，希望未來能長期在航運業任職，並在工作上能學以致用、一展長才。

今(113)年6月，優秀的徐傅同學更一次通過航海人員測驗所有考科。目前他已與航商確定將於大四下上船實習，他預計利用大四上時間準備船上需要的知識及畢業相關的作業，並藉機完成自己的興趣與目標。

徐傅同學建議有志進入航運產業的同學，海員需要具備良好的體能、英語能力，船上除了需要保持良好的精神外，需要用到肌力的地方也有許多，他也妥善運用校內的健身設施，在課餘時間養成重訓的習慣；另外英文能力則是可以利用大三大四等課業不繁重時準備多益，徐傅同學表示他也幸運地在第一次考試就達到了金色證書。

未來航港局將繼續與各界攜手合作，深耕海事教育，鼓勵原偏鄉的家庭、青年學子踏入臺灣航運產業，一起在世界的舞臺發光發熱。

113年度海員新星培育計畫獲選名單(第一次公告) 

聯 絡 人：船員組 科長 黃奕僑
聯絡電話：02-8978-8036</text:p>
          </table:table-cell>
          <table:table-cell table:number-columns-repeated="252"/>
        </table:table-row>
        <table:table-row table:style-name="ro1">
          <table:table-cell table:style-name="ce15" office:value-type="string">
            <text:p>2024-08-10</text:p>
          </table:table-cell>
          <table:table-cell table:style-name="ce15" office:value-type="string">
            <text:p>TAIWAN Hi新園海洋航運園區盛大啟用，屏東迎來海運、觀光與在地經濟新活力</text:p>
          </table:table-cell>
          <table:table-cell table:style-name="ce21" office:value-type="string">
            <text:p>屏東縣新園鄉｢TAIWAN Hi新園海洋航運園區｣於今（10）日舉辦啟用典禮，蕭美琴副總統、交通部李孟諺部長、農業部黃昭欽次長、屏東縣周春米縣長、交通部航港局葉協隆局長及地方民意代表出席參與，一同見證園區啓用。

｢TAIWAN Hi新園海洋航運園區｣佔地3.7公頃，在行政院支持下核定4.311億元建設經費，興建旅客服務中心、海洋廣場、停車場、戶外景觀廁所、觀海平台等設施，結合海運運輸及休閒遊憩功能。啟用後將使鹽埔成為往返小琉球的重要港口之一。今年9月更正值東港和小琉球地區，百年傳統文化重要慶典｢三年一科迎王祭｣活動，相信啟用能讓當地鄉親和信眾感受到更便捷、舒適、高品質的海運服務。

李部長致詞時表示，｢TAIWAN Hi新園海洋航運園區｣的「Hi」有三個意涵，包括「臺灣，你好」、「臺灣，好High」，以及「臺灣的海」，園區的啟用，不僅象徵未來往來小琉球會更加的方便，更象徵園區會成為未來屏東新的觀光亮點及打卡點。

李部長進一步指出，園區的啟用可帶來的三大效益，首先在海運交通上，東港到小琉球的旅客去年有280萬人次，為全國海運客運航線中運量最高的，今年可望突破300萬人次，園區啟用後，有效增加海運運輸能量及提升服務品質。

李部長說，鹽琉線船運中心是國內第一個榮獲國際設計大獎（MUSE Design Award）肯定的海運客運中心，候船的空間更加的舒適便利，提供更好的服務、更好的體驗，民眾要出遊或是返家都會更加便利。另外，屏東縣政府實施旅客到小琉球潮間帶要收費，這也是全國的創舉，更可以提升保護海洋環境。

在交通接駁方面，李部長則指出，此次的計畫也一併改善停車環境，新建的停車場可停120輛小汽車；搭高鐵的旅客可以在左營轉搭台灣好行專車，也有多條公車路線可到達，將可推動園區停留經濟，帶動新園鄉地方經濟發展，讓旅客不僅在東港消費，還能深入體驗新園鹽埔的魅力。

最後，李部長也感謝周縣長及縣府同仁、施工團隊的努力，以及航港局團隊的協助，達成屏東地區海運交通建設重要的里程碑!將提供屏東鄉親更優質的海運客運服務，也為地區經濟注入新的成長動能，相信可以吸引更多國內外的旅客到訪屏東這個美麗的國境之南。


聯 絡 人：港務組  陳怡妃科長
聯絡電話：02-89786832</text:p>
          </table:table-cell>
          <table:table-cell table:number-columns-repeated="252"/>
        </table:table-row>
        <table:table-row table:style-name="ro1">
          <table:table-cell table:style-name="ce15" office:value-type="string">
            <text:p>2024-08-07</text:p>
          </table:table-cell>
          <table:table-cell table:style-name="ce15" office:value-type="string">
            <text:p>馬公港8號碼頭開放大客車停車 安檢與友善城市觀光雙贏</text:p>
          </table:table-cell>
          <table:table-cell table:style-name="ce21" office:value-type="string">
            <text:p>港務公司及航港局為提升澎湖馬公港旅客服務品質，港內相繼有馬公港1號碼頭新國際旅運中心、3號碼頭交通船上下岸設施及馬公港大樓客運服務設施改善等多項優化港埠設施工程進行改善中。

因適逢旅遊旺季，搭船人潮眾多，為落實港區管制安檢並兼顧友善港區周邊天后宮、中央老街等市區觀光大客車停車之需求，今(8/7)日由高雄港務分公司及航港局會同澎湖地方檢察署、澎湖縣政府及澎湖縣遊覽車商業同業公會、港警中隊現勘馬公港內通關動線新方案布置，港務公司將港區登船廊道及#5、6號碼頭岸際設置實體圍網，除可管控已通關旅客分流至各搭船的碼頭外，並區隔大客車停車於該等阻隔設施外，確保己通關的旅客及市區觀光大客車，各安置於所布劃的區分動線內。

航港局提醒市區大客車業者，為落實安檢馬公港8號碼頭後線場地僅限未載客之空車臨停，於9號碼頭進入港區時應依法配合接受保全上車進行查驗後放行，並依序停放於停車格內不得妨礙澎湖輪通關作業，臨停期間駕駛需留守於車內直至駛離港區，以確保停於港區之大客車倘遇緊急狀況可隨時應處，以有效達到港區安檢管控目的，兼顧治安及發展地方觀光，共創雙贏之作為。

聯絡人： 南部航務中心 呂世榮科長
聯絡電話： 06-9248108</text:p>
          </table:table-cell>
          <table:table-cell table:number-columns-repeated="252"/>
        </table:table-row>
        <table:table-row table:style-name="ro1">
          <table:table-cell table:style-name="ce15" office:value-type="string">
            <text:p>2024-08-04</text:p>
          </table:table-cell>
          <table:table-cell table:style-name="ce15" office:value-type="string">
            <text:p>蘇花海運備援8月4日圓滿完成任務，累計32航次載運811部車輛、乘客6,772人!</text:p>
          </table:table-cell>
          <table:table-cell table:style-name="ce21" office:value-type="string">
            <text:p>受凱米颱風影響導致東部鐵公路中斷，交通部李孟諺部長於第一時間即責成航港局立即啟動蘇花海運備援機制，緊急調度相關船舶維持東部往返北部交通，自7月28日至8月4日，航港局緊急調度新臺馬輪、澎湖輪及凱旋1號投入蘇花海運備援，以維持當地人員、車輛及物資運輸需要，連續提供8日海運運輸服務，總計開航32航次，疏運6,772人、載運各類車輛811輛(含648部小客貨車、22部大客貨車、141部機車及自行車)。今(4)日下午4時15分凱旋1號自蘇澳港開出最後1個航次，晚間6時10分於花蓮港14號碼頭完成所有旅客下船作業，圓滿達成本次風災海運備援疏運任務！

航港局表示，配合東部鐵公路復原狀況，本次緊急協調新臺馬輪及澎湖輪2艘可同時載運旅客和車輛之船舶提供運輸服務，另協調東部客船凱旋1號協助旅客運送，疏運期間總體運能可提供12,672座位數、可載各式車輛894輛，總載客率53.4%，其中澎湖輪更是首次加入蘇花備援行列，大幅增加車輛疏運量能與速度，惟因係因應風災臨時緊急調度澎湖輪，致造成高雄-馬公航線原訂位及託運車輛旅客的不便，深感抱歉，也感謝各方民眾的體諒疏運備援的急迫需要。另為提供便利民眾預訂，本次蘇花備援首次採取線上LINE預約登記方式，民眾毋須至港口現場排隊登記，後續航港局亦將持續精進相關功能，以提供更完善的服務。

航港局進一步說明，因應蘇花鐵公路受凱米颱風影響中斷，第一時間在接獲交通部李孟諺部長的指示下，該局立即啟動海運疏運備援機制，對於疏運期間各級政府與有關單位的協助表示由衷感謝，包括海洋委員會海巡署、內政部警政署港警總隊、交通部公路局、臺鐵公司及臺灣港務公司，同時要特別感謝立法院陳雪生召委、楊曜委員、連江縣王忠銘縣長、澎湖縣陳光復縣長、澎湖縣公共車船管理處的支持，以及馬祖及澎湖鄉親能夠體察與諒解備援任務的需要，也要對3家民間航運業者全港通航業公司(新臺馬輪)、台灣航業股份有限公司(澎湖輪)及帆利航運有限公司(凱旋1號)的大力支持及船員們的辛勞付出，再次表達感謝之意，本次疏運任務有賴於各相關公私部門的通力合作，才能讓蘇花海運疏運任務順利圓滿完成。

聯絡人及電話：航務組 杜文允科長 02-89788020</text:p>
          </table:table-cell>
          <table:table-cell table:number-columns-repeated="252"/>
        </table:table-row>
        <table:table-row table:style-name="ro1">
          <table:table-cell table:style-name="ce15" office:value-type="string">
            <text:p>2024-08-03</text:p>
          </table:table-cell>
          <table:table-cell table:style-name="ce15" office:value-type="string">
            <text:p>澎湖輪高雄港出港擦撞礁岩，航港局已完成臨時檢查合格，航安無虞恢復航行</text:p>
          </table:table-cell>
          <table:table-cell table:style-name="ce21" office:value-type="string">
            <text:p>澎湖輪於今（3）日下午13時30分從高雄港出港時擦撞一港口信號台下方岸際，航港局立即依標準程序要求澎湖輪返港進行臨時檢查，通知驗船中心驗船師到場，並派遣潛水人員進行水下檢查，詳加查看船底狀況，確認僅有表面輕微刮痕，船體結構安全無虞。另經航港局人員依規定程序訊問船員事故經過，確認臨時檢查合格安全無虞後，同意澎湖輪於下午4時35分恢復航行，重新開航前往澎湖馬公港。

臺航公司亦表示，澎湖輪上配有二名船長，所有船員均依規定輪值，並無過勞問題。

航港局說明，澎湖輪7月31日至8月2日支援蘇花疏運，今（3）日返回高雄港執行高雄馬公運務，於今日13時30分出港期間因未完整對準出港航道，發生局部擦撞水下礁岩，船上載有旅客315人，船員32人，無任何人員受傷及油汙外洩。航港局並補充表示，臺航公司在支援蘇花備援運務時，已特別配置二名船長在船，大副亦具有船長資格，船上船員均依照船員法規定輪值，有充分休息時間，並無因支援蘇花疏運而有造成船員過勞情形。

後續航港局將要求澎湖輪依船舶法第101-1條規定配合海事調查及提送海事報告簽證，亦會加強督促相關船舶進出港作業，確保港區航行安全。

聯 絡 人：航港局南部航務中心海技科科長陳緯恩
聯絡電話：096316691</text:p>
          </table:table-cell>
          <table:table-cell table:number-columns-repeated="252"/>
        </table:table-row>
        <table:table-row table:style-name="ro1">
          <table:table-cell table:style-name="ce15" office:value-type="string">
            <text:p>2024-08-02</text:p>
          </table:table-cell>
          <table:table-cell table:style-name="ce15" office:value-type="string">
            <text:p>蘇花海運備援延長一日至8月4日   航班時間略有調整航港局提醒旅客注意</text:p>
          </table:table-cell>
          <table:table-cell table:style-name="ce21" office:value-type="string">
            <text:p>交通部航港局考量周末假期旅運交通需求較大，協調凱旋1號再提供1日蘇花海運備援服務至8月4日，並延後花蓮港早上開航時間及調整報到時間，以利民眾搭乘。上午航班，花蓮開航時間為8時30分、蘇澳開航為上午11時；下午航班，花蓮開航為14時、蘇澳為16時30分，請旅客留意航班開航及報到時間。

航港局表示，7月28日至8月2日共6日，由新臺馬輪、澎湖輪及凱旋1號等3艘船，提供往返蘇澳花蓮共24航次，共計疏運旅客6,271人，各式車輛811部，疏運情形順暢；凱旋1號8月3日及4日每日將提供蘇澳往返花蓮各2航次海運服務。另8月4日航班訂於明(8/3)日上午8時至下午6時開放民眾登記，並沿用航港局官網原公布之LINE QR CODE，相關訊息同步公布於航港局「蘇花海運備援資訊專區」，請有需要的民眾多加利用!

航港局官網【蘇花海運備援資訊專區】
網址連結：https://pse.is/69zlu3

聯絡人及電話：
航務組：杜文允科長 02-89788020、0921201985

北部航務中心聯絡窗口(蘇澳端)：
林國斌03-9699073、洪宥祥03-9699086

東部航務中心聯絡窗口(花蓮端)：
王惟03-8509069、林淑莞03-8509031</text:p>
          </table:table-cell>
          <table:table-cell table:number-columns-repeated="252"/>
        </table:table-row>
        <table:table-row table:style-name="ro1">
          <table:table-cell table:style-name="ce15" office:value-type="string">
            <text:p>2024-08-02</text:p>
          </table:table-cell>
          <table:table-cell table:style-name="ce15" office:value-type="string">
            <text:p>花蓮海域緊急應變總動員 全面強化海難救援機制</text:p>
          </table:table-cell>
          <table:table-cell table:style-name="ce21" office:value-type="string">
            <text:p>為落實花蓮海域海難應變機制，交通部航港局東部航務中心今(2)日聯合海洋委員會海巡署東部分署、花蓮縣環境保護局、台灣中油股份有限公司東區營業處及臺灣港務股份有限公司花蓮港務分公司於花蓮港5號碼頭共同舉辦113年度「區域聯合救生救難暨海洋污染應變演練」強化海難救援機制，演練過程緊湊逼真、效果卓越。

海難演練是為提升海難事故執行能力，透過橫向聯繫協調及實際操演，建立政府與各民間機構之聯合救援機制，本次假想情境為娛樂漁船於油料補給及機艙維修期間，發生強烈地震輸油管破裂造成油品外洩、船舶爆炸火災等情境，各單位展現動員能量，救援方式採空中、海上、岸際及科技輔助等多元化救援方式，將於本次演練逐一呈現並相互結合，展現政府機關災害聯合應變能力，協同海巡署艦隊分署第六海巡隊、內政部空勤總隊、花蓮縣消防局等單位參與演練。

航港局表示，本次複合演練各單位全力積極參與，發揮有效應變處置措施，強化機關橫向連結與合作默契，於災害發生時能更加即時啟動相關應變機制，確保船舶航行安全，進而優化海運環境。

聯 絡 人：東部航務中心  蔡翰元科長
聯絡電話：03-8227576</text:p>
          </table:table-cell>
          <table:table-cell table:number-columns-repeated="252"/>
        </table:table-row>
        <table:table-row table:style-name="ro1">
          <table:table-cell table:style-name="ce15" office:value-type="string">
            <text:p>2024-08-02</text:p>
          </table:table-cell>
          <table:table-cell table:style-name="ce15" office:value-type="string">
            <text:p>凱米颱風擱淺船舶完成除油再加一，高雄茄萣油污染危機解除</text:p>
          </table:table-cell>
          <table:table-cell table:style-name="ce21" office:value-type="string">
            <text:p>颱風凱米導致蒙古籍鴻盛88(HONG SHENG 88)輪擱淺在高雄茄萣區興達港北側的防波堤，為避免惡劣海象造成該輪船體破損及燃油外洩，航港局在聯繫船東與保險公司未獲回應後，於最短時間內依商港法相關規定進行緊急應變，優先辦理該輪殘油移除作業，於8月1日下午完成70噸燃油的抽除作業，解除海洋油污染危機，目前會同高雄市環保局持續清除該輪漂流至岸際的貨櫃，以及因櫃體破損流出的貨物，並規劃船體移除作業，以儘早恢復海岸原貌。

航港局表示，鴻盛88輪是雜貨船，總噸位3,232，擱淺當時載有38只貨櫃、殘餘70噸燃油，在本次8艘擱淺船舶中噸位與剩餘油量的排名均為第2高，且擱淺位置在防波堤，葉協隆局長在應變先期階段即已指示優先處置該輪，依法促請該輪船東與保險公司應變，惟其均處於失聯狀態，為避免災害擴大造成海洋污染，航港局立即展開該輪殘油移除作業，並同步展開該輪漂流至岸際的貨櫃與外流貨物的清除工作，其中抽油作業已順利於8月1日下午完成，至貨櫃(物)的清除，在高雄市環保局及國軍8軍團的大力協助下，已完成興達港觀光漁市前方海岸線的清除工作，剩餘海岸線部分亦加速清除，以將環境影響降至最低。

航港局進一步說明，本次擱淺的8艘船舶，已完成鴻盛88、依莉安娜(IRIANA)、新利(XIN LI)、巴西亞(BASIA)及阿諾(ALANO)等5艘船舶抽油作業，至擱淺於屏東東港沙岸的吉娜(GINAN)輪，船體結構與動力均維持正常，經初步評估可採全船拖帶方式移除，不辦理抽油作業，該等船舶已抽除及可安全處置的油料已超過全部擱淺船舶剩餘油料總數的90%，海洋污染風險已大幅降低，目前持續辦理凱達(KETA)與多芬(DOLPHIN)二船的抽油作業，預計於8月10日前完成，以澈底解除本次擱淺船舶對海洋造成的油污染危機。


聯 絡 人：航安組蔡科長俊業
聯絡電話：02-89782563</text:p>
          </table:table-cell>
          <table:table-cell table:number-columns-repeated="252"/>
        </table:table-row>
        <table:table-row table:style-name="ro1">
          <table:table-cell table:style-name="ce15" office:value-type="string">
            <text:p>2024-08-01</text:p>
          </table:table-cell>
          <table:table-cell table:style-name="ce15" office:value-type="string">
            <text:p>凱米颱風導致擱淺船舶中噸位最大、剩餘油量最多的依莉安娜輪，航港局已於今日完成抽油作業</text:p>
          </table:table-cell>
          <table:table-cell table:style-name="ce21" office:value-type="string">
            <text:p>強烈颱風凱米肆虐導致8艘外籍船舶擱淺於臺南、高雄及屏東等地，為維護海洋生態環境，航港局積極督促業者優先辦理船舶殘油移除作業，繼113年7月28日完成巴西亞(BASIA)及阿諾(ALANO)等2艘船舶抽油作業後，航港局已於今(8月1日)日完成依莉安娜(IRIANA)輪245.2噸的殘油移除作業(確實數量待公證單位確認)，擱淺於興達港北側的新利(XIN LI)輪亦於7月31日完成3噸的殘油移除作業，合計該等4艘船舶已移除約280餘噸的殘油與油污水，已超過全部擱淺船舶剩餘油料總數的70%，大幅降低海洋污染風險，至其餘4艘船舶持續進行抽油作業，相關作業預計於8月10日前完成。

航港局表示，擱淺於屏東縣枋山鄉的依莉安娜輪是1艘水泥專用船，總噸位7,757，擱淺當時未載運貨物，惟殘餘約245餘噸航行所需的燃油，倘不慎洩漏，恐衝擊屏東美麗的海岸線，葉協隆局長除指派劉志鴻副局長多次赴現場勘查，與相關單位協調抽油與船體移除相關應變工作外，並於每日召開的應變會議緊盯該輪殘油移除作業進度，經屏東縣政府、海委會海保署及軍方相關單位大力協助，順利於今(8月1日)日完成抽油作業，並已展開船體拖帶移除的規劃，期儘早恢復海岸線原貌。

航港局進一步說明，目前每日邀集相關單位召開應變會議，持續追蹤8艘船舶抽油作業的執行情形，現已完成依莉安娜(IRIANA)、新利(XIN LI)、巴西亞(BASIA)及阿諾(ALANO)等4艘船舶抽油作業，並針對鴻盛88(HONG SHENG 88)輪擱淺後漂流至興達漁港附近岸際的貨櫃(物)，辦理清潔與消毒作業，亦持續辦理貨櫃(物)的移除作業，該等擱淺船舶的各項應變作業，將會同相關單位持續積極辦理，為確保作業安全，已協調相關市(縣)政府及海委會海巡署協助管制作業範圍內的人車進出，航港局呼籲民眾，為維自身安全並避免影響應變工作，請勿隨意進入相關管制範圍及接近該等擱淺船舶。


聯 絡 人：航安組蔡科長俊業
聯絡電話：02-89782563</text:p>
          </table:table-cell>
          <table:table-cell table:number-columns-repeated="252"/>
        </table:table-row>
        <table:table-row table:style-name="ro1">
          <table:table-cell table:style-name="ce15" office:value-type="string">
            <text:p>2024-07-30</text:p>
          </table:table-cell>
          <table:table-cell table:style-name="ce15" office:value-type="string">
            <text:p>航港局更新蘇花海運備援船班預約登記LINE帳號，提供8/1至8/3預約登記使用</text:p>
          </table:table-cell>
          <table:table-cell table:style-name="ce21" office:value-type="string">
            <text:p>航港局協調澎湖輪於7月31日至8月2日，及凱旋1號於7月31日至8月3日接替新臺馬輪投入蘇花海運運輸，為提高預約受理登記回應效率，航港局於7月30日晚間10時將新的預約QR CODE公告於交通部航港局官網「蘇花海運備援資訊專區」，並於明(7/31)日上午8時至下午6時開放受理次日8月1日航班，該LINE帳號係採對話式方式引導申請之民眾辦理登記，航港局官方LINE QR CODE登記與規則將一併公布於該專區。

航港局補充說明，後續8月2日至3日航班仍延續以此QR CODE受理登記，另為加速回應速度，當日僅受理次日航班登記；另因登記系統需檢核身分證字號，因此外國人部分請撥打專線電話預約登記，另民眾取得預約號後，如有取消或異動船班登記日期、搭乘人員名單等情形，亦請撥打專線電話協助取消或辦理異動作業。

北部航務中心聯絡窗口(蘇澳端)：
林國斌03-9699073、洪宥祥03-9699086

東部航務中心聯絡窗口(花蓮端)：
王惟03-8509069、林淑莞03-8509031</text:p>
          </table:table-cell>
          <table:table-cell table:number-columns-repeated="252"/>
        </table:table-row>
        <table:table-row table:style-name="ro1">
          <table:table-cell table:style-name="ce15" office:value-type="string">
            <text:p>2024-07-29</text:p>
          </table:table-cell>
          <table:table-cell table:style-name="ce15" office:value-type="string">
            <text:p>蘇花海運備援不中斷！ 航港局再協調澎湖輪於7月31日至8月2日，及凱旋1號於7月31日至8月3日接替新臺馬輪投入海運疏運，並安排澎湖輪海運配套措施</text:p>
          </table:table-cell>
          <table:table-cell table:style-name="ce21" office:value-type="string">
            <text:p>受凱米颱風影響，東部鐡公路運輸仍未全面恢復正常，航港局繼緊急調度新臺馬輪於7月28日至30日投入蘇花海運備援服務後，接續協調澎湖輪於7月31日至8月2日，及凱旋1號於7月31日至8月3日接替新臺馬輪投入蘇花海運運輸。航港局表示，澎湖輪可載運600名旅客、74台小客貨(含重機)、6台大客貨及25台機車；凱旋1號部分則可載運261名旅客，因此，澎湖輪及凱旋1號的投入，將可協助疏運更多的人員及車輛。

航港局表示，新臺馬輪7月29、30日共協助疏運旅客1,975人、車輛209部，已紓緩部分東部運輸壓力。因此，持續協調澎湖輪及凱旋1號接替新臺馬輪加入備援行列。為降低對澎湖輪原訂位旅客之影響，該局已研擬旅客、貨物及車輛替代運送配套措施方案如附件。其中，旅客部分，已協調南海之星2號船舶替航，7月31日至8月2日提供與澎湖輪原預定相同之2個往返航班；另旅客亦可改搭布袋馬公航線，往返高雄嘉義布袋港間所需車資(高鐵、客運、共乘計程車等)將予以全額補助；車輛部分，原預定7月31日至8月2日有車輛運送需求之民眾，可利用澎湖輪7月30日馬公-高雄航班，或選擇延後至8月3日至8月6日間所增加船班運送；貨物部分，已協調5家貨運公司收貨，可維持貨運物資運送服務，相關訊息均會在交通部航港局官網「蘇花海運備援資訊專區」完整揭露。

航港局說明，有關7月31日至8月3日之疏運航班，訂於每日上午8時至下午6時開放民眾至航港局官方LINE帳號登記，但為加速回應受理結果，僅受理隔日船班之需求登記，請民眾多加留意，至官方LINE登記時，亦請提供姓名、身份證字號、車號、聯絡手機、車輛種類(如大客貨、小客貨或機車)等必要資訊，若已額滿，將給予候補序號。提醒民眾視需求擇一船舶登記(澎湖輪或凱旋1號)，另登記日期、船班倘有所異動或取消，亦請於LINE帳號回復，以利有限資源可充分運用，維護旅客搭船權益。航港局並建議，有搭乘時效需求且無攜帶大型行李之旅客，可選搭凱旋1號，航行時間較快；有攜帶大型行李之旅客，則建議選擇澎湖輪。

航港局補充，有關澎湖輪及凱旋1號搭乘船舶及託運車輛相關訊息，及明(30)日上午8時開放民眾登記31日澎湖輪及凱旋1號船班之官方LINE帳號，將於今(29)日晚上22時公布於該局官網【蘇花海運備援資訊專區】（網址連結：https://www.motcmpb.gov.tw/Information?siteId=1&amp;nodeId=50066，請有需要的民眾多加利用!

聯絡人及電話：
航務組：杜文允科長 02-89788020、0921201985

北部航務中心聯絡窗口(蘇澳端)：
林國斌03-9699073、洪宥祥03-9699086

東部航務中心聯絡窗口(花蓮端)：
王惟03-8509069、林淑莞03-8509031</text:p>
          </table:table-cell>
          <table:table-cell table:number-columns-repeated="252"/>
        </table:table-row>
        <table:table-row table:style-name="ro1">
          <table:table-cell table:style-name="ce15" office:value-type="string">
            <text:p>2024-07-29</text:p>
          </table:table-cell>
          <table:table-cell table:style-name="ce15" office:value-type="string">
            <text:p>澎湖西嶼(漁翁島)燈塔 113年7月29日起園區局部封閉</text:p>
          </table:table-cell>
          <table:table-cell table:style-name="ce21" office:value-type="string">
            <text:p>航港局為辦理西嶼燈塔(漁翁島燈塔)塔身構件整修作業，將以臨時施工架包覆燈塔塔身，自113年7月29日起局部封閉園區，並於燈塔園區大門公告施工訊息，提醒參觀遊客注意安全，後續配合工程進度，將滾動調整園區開放範圍並適時公布週知。

西嶼燈塔(漁翁島燈塔)係於西元1778年興建於漁翁島（西嶼）外垵高地上，原為七級石塔，1875年由海關另建新式燈塔，塔身為圓形鐵造，是我國最早創建的西式燈塔，其於110年12月22日升格為國定古蹟，因經年風吹雨打，銑鐵塔身構件有劣化情形，航港局為維護古蹟及穩定燈塔結構，故而辦理本次檢修工程；考量燈塔園區為澎湖著名景點，為體貼遠道而來旅客兼顧遊園需求及安全，採燈塔主體周邊局部封閉方式辦理工程，園區內附屬房舍、鐵鑄霧炮、石碑及觀海平台等仍開放觀覽，遊客可於園區開放範圍依循動線參觀，預計114年6月完成修復後再全面開放。

航港局提醒，於西嶼燈塔工程進行期間，為降低對園區周邊環境影響及避免遊客誤入工區，已於園區大門公告相關施工訊息，提醒遊客注意，另亦已責成施工廠商落實環境保護及工區管理，以減少工程期間對參觀園區遊客之影響，修復期間如有造成不便，敬請見諒。

聯 絡 人：航安組 科長 廖振傑
聯絡電話：02-8978-6810</text:p>
          </table:table-cell>
          <table:table-cell table:number-columns-repeated="252"/>
        </table:table-row>
        <table:table-row table:style-name="ro1">
          <table:table-cell table:style-name="ce15" office:value-type="string">
            <text:p>2024-07-29</text:p>
          </table:table-cell>
          <table:table-cell table:style-name="ce15" office:value-type="string">
            <text:p>凱米颱風肆虐導致8艘船舶擱淺  航港局已完成2艘油污抽除作業其餘船舶預計於1週內全部完成</text:p>
          </table:table-cell>
          <table:table-cell table:style-name="ce21" office:value-type="string">
            <text:p>今年首個襲台的強烈颱風-凱米，造成臺南、高雄及屏東等地有8艘外籍船舶擱淺，航港局在第一時間會同國搜中心、空勤總隊及海巡署等單位應處，依船舶安全風險完成相關人命救援與安置，目前人員均已妥善安置，安全無虞。為維護海洋生態環境，航港局積極督促業者優先辦理船舶殘油移除作業，迄113年7月28日晚間，已完成巴西亞(BASIA)及阿諾(ALANO，又名蘇菲亞,SOPHIA)等二艘船舶計51噸之殘油與油污水移除作業(確實數量待公證單位確認)，至剩餘油料達226噸的依莉安娜(IRIANA)輪，已於今(7月29日)日展開抽油作業，其餘5艘船舶亦已於今日陸續展開抽油作業，相關作業預計於1週內完成，以化解海洋污染風險。

航港局表示，凱米颱風造成8艘船舶擱淺於南臺灣，其中3艘擱淺於臺南市、2艘淺於高雄市、3艘擱淺於屏東縣，該等船舶殘餘油料合計370餘噸，航港局依照交通部李孟諺部長指示，於確保人命優先安全無虞下，將油污染防治列為優先執行工作，葉協隆局長每日召開應變會議，密切掌握各擱淺船舶處置進度，並指示於海象轉趨穩定，兼顧相關人員登船作業安全前提下，自7月27日展開擱淺船舶周邊防污設施佈放及抽油作業，擱淺於屏東縣的巴西亞輪及擱淺於臺南市的阿諾輪，均已於7月28日晚間順利抽除殘油。今(7月29日)日則同步展開依莉安娜、鴻盛88(HONG SHENG 88)與新利(XIN LI)等船舶的抽油作業，並將接續辦理	多芬(DOLPHIN)、凱達(KETA)與吉娜(GINAN)等船抽油作業，全部抽油作業預計於8月5日完成。

為維護臺灣美麗的海岸環境及珍貴的海洋生態，航港局針對目前擱淺的8艘船舶，每日邀集相關單位召開應變會議，追蹤及檢討各船抽油作業的執行情形，目前各船均已有具體的抽油計畫及期程，對於尚有殘油待抽除的船舶，將加速辦理抽油作業，以化解海洋污染風險；另鴻盛88輪所載貨櫃已漂流至興達漁港附近岸際，櫃內所載貨物隨貨櫃破損外流，為維護環境清潔，航港局已會同高雄市政府環保局及國軍8軍團，於今(7月29日)日展開消毒及該等貨櫃與貨物清除作業，針對相關船舶漂流貨櫃，航港局亦已發布航船布告提醒往來船舶注意航安，並啟動貨櫃打撈作業。


聯 絡 人：航安組蔡科長俊業
聯絡電話：02-89782563</text:p>
          </table:table-cell>
          <table:table-cell table:number-columns-repeated="252"/>
        </table:table-row>
        <table:table-row table:style-name="ro1">
          <table:table-cell table:style-name="ce15" office:value-type="string">
            <text:p>2024-07-29</text:p>
          </table:table-cell>
          <table:table-cell table:style-name="ce15" office:value-type="string">
            <text:p>「iMarine 航港發展資料庫」Q2再升級 強化航運數據功能</text:p>
          </table:table-cell>
          <table:table-cell table:style-name="ce21" office:value-type="string">
            <text:p>交通部航港局iMarine航港發展資料庫自112年10月23日正式上線至今，使用人次成長6成頗受各界好評；為持續提供更多優質服務，於本(7)月再升級強化功能，呈現「港口比較」、「航港法令異動追蹤」、「航港小知識」、「郵輪旅客各國籍人次」，以及新設「海港自由貿易港區」，提供更全面的航運數據，歡迎大家踴躍使用。

航港局表示，在數據驅動的時代，應大幅提升系統實用性與資訊價值，航港局加值資料後提供「港口比較」，以直觀、易用的操作方式，提供多維度港口性能對比，讓使用者快速查看7大國際商港裝卸量、面積及碼頭數等關鍵資訊；「航港法令異動追蹤」即時更新並呈現最新法規異動，確保使用者掌握法規動態；「航港小知識」涵蓋ESG、碳排、新興技術等熱門話題，協助掌握行業發展趨勢；「郵輪旅客各國籍人次」視覺化呈現來臺郵輪旅客的國籍分布與郵輪進出港艘次等數據，為郵輪公司及旅遊觀光相關產業提供重要市場洞察；新設「海港自由貿易港區」展示自貿區進出口動態、各項交易價值及貨物流通量等數據，有助使用者了解貿易趨勢與市場變化。

航港局進一步表示，iMarine 航港發展資料庫將持續與各界攜手合作，提供創新、即時與高質量的航運數據，以易於理解的圖表形式提供，即使是非專業人士也能輕鬆獲取和使用這些資訊。

欲了解更多「iMarine 航港發展資料庫」嶄新功能的朋友，歡迎至網站(https://imarine.motcmpb.gov.tw/)體驗，共同感受數據整合資訊科技帶來的便利！

聯 絡 人：企劃組研究發展科 陳志佩科長
聯絡電話：02-89782842</text:p>
          </table:table-cell>
          <table:table-cell table:number-columns-repeated="252"/>
        </table:table-row>
        <table:table-row table:style-name="ro1">
          <table:table-cell table:style-name="ce15" office:value-type="string">
            <text:p>2024-07-28</text:p>
          </table:table-cell>
          <table:table-cell table:style-name="ce15" office:value-type="string">
            <text:p>新臺馬輪投入蘇花海運備援服務，首(28)日往返蘇澳花蓮各1航次，共計疏運旅客918人，車輛112部</text:p>
          </table:table-cell>
          <table:table-cell table:style-name="ce21" office:value-type="string">
            <text:p>受凱米颱風影響，東部鐵公路運輸受創，交通部李孟諺部長立即責成航港局緊急調派船舶協助東部疏運，經航港局調度新臺馬輪自本(28)日投入備援服務，首日往返蘇澳花蓮各1航次，計載運車輛112部(含小客車85部、大貨車5部、機車16部及6輛腳踏車)、旅客918人。

航港局表示，新臺馬輪可載運642名旅客、45輛小客車或18輛遊覽車，於今(28)日上午8時40分由蘇澳港開往花蓮港，並於上午11時10分抵達花蓮港，共疏運車輛52部(含小客車41部、大貨車2部、機車9部)，載運旅客386人；下午1時18分由花蓮港駛往蘇澳港，於下午4時30分抵達蘇澳港，計疏運車輛60部（含小客車44部、大貨車3部、普通機車7部、6輛腳踏車），旅客532人，當日共計疏運旅客918人，車輛112部，疏運過程一切順利，也感謝民眾的配合。

針對明(29)日及後(30)日疏運航班，航港局說明，29日訂於上午9時由蘇澳港開往花蓮港、下午2時由花蓮港返回蘇澳港，30日訂於上午10時由蘇澳港開往花蓮港、下午4時由花蓮港返回蘇澳港。提醒民眾，明(29)日航班蘇澳端人員尚有少數空位，後(30)天蘇澳及花蓮端車輛皆已登記額滿，人員尚有空位，建議持有人員候補序號或有急迫需求者，可於報到截止時間後，至現場等候，航港局將視當日報到情形，依序遞補，惟仍請有搭乘需求之民眾至航港局官方LINE帳號登記，若已額滿，將給予候補序號，詳細資訊均已公布於航港局官網【蘇花海運備援資訊專區】（網址連結：https://www.motcmpb.gov.tw/Information?siteId=1&amp;nodeId=50066），歡迎有需要往返蘇花的旅客多加運用海運運輸，該局將盡力提供完善服務，以維持人車順暢通行。

聯絡人及電話：
航務組：杜文允科長 02-89788020、0921201985

北部航務中心聯絡窗口(蘇澳端)：
鄭南田：0933-988211
蔣世堅：0975-002510


東部航務中心聯絡窗口(花蓮端)：
王惟03-8509069
林淑莞03-8509031</text:p>
          </table:table-cell>
          <table:table-cell table:number-columns-repeated="252"/>
        </table:table-row>
        <table:table-row table:style-name="ro1">
          <table:table-cell table:style-name="ce15" office:value-type="string">
            <text:p>2024-07-27</text:p>
          </table:table-cell>
          <table:table-cell table:style-name="ce15" office:value-type="string">
            <text:p>明(28)日起離島海運航線逐步恢復正常  航港局積極協調航商視需要增開航班協助疏運</text:p>
          </table:table-cell>
          <table:table-cell table:style-name="ce21" office:value-type="string">
            <text:p>受凱米颱風外圍環流影響，今(27)日基隆馬祖航線、高雄馬公航線、布袋馬公航線及小琉球航線仍因局部海象不佳停航，航港局表示，隨著離島氣海象趨穩，明(28)日除布馬航線外，其餘離島海運航線將恢復開航，航港局也將協調業者視旅客訂位及現場旅運狀況機動加開航班疏運滯留旅客。

離島海運航線航班資訊如下:
(一)馬祖航線：今(27)日因陣風超過9級、浪高超過3公尺，基隆馬祖航線停航。明(28)日陣風未超過9級，預估開航1航次。下週航班皆可正常開航。
(二)高雄馬公航線：澎湖輪將於明(28)日恢復正常開航，28、29日均開航一往返航次，單向可搭載600人。
(三)布袋馬公航線: 今明2日因馬公附近海域風浪有增強情形，風力達七級以上，仍逾布袋船舶開航標準，今明2日停航，但下週一、二海象有轉好趨勢，有機會復航，航港局將密切注意海氣象狀況，在符合開航安全標準情況下，協調航商儘速復航。
(四)小琉球航線：今(27)日東琉線、鹽琉線皆停航；明(28)日皆可全面恢復正常開航，並將視現場旅客狀況機動加班。
(五)東部航線：綠島航線目前已恢復正常開航；蘭嶼航線部分，考量今(27)日上午蘭嶼地區海象不佳，部分航班停航，明(28)日應可正常開航，將視當時海象情況適時開航。
(六)小三通航線：今(27)日金門-五通航線已恢復正常開航、金門-石井航線受泉州港口因颱風海象管制影響停航2航次；明(28)日金門-五通及金門-石井航線皆正常開航。

航港局表示，將視氣海象狀況許可持續協調各航線航商增加航班疏運，同時呼籲民眾注意各家航商航班公告資訊，並多加運用海運航班，以利行程規劃及加速返臺。

聯絡人及電話：
航務組：杜文允科長 02-89788020</text:p>
          </table:table-cell>
          <table:table-cell table:number-columns-repeated="252"/>
        </table:table-row>
        <table:table-row table:style-name="ro1">
          <table:table-cell table:style-name="ce15" office:value-type="string">
            <text:p>2024-07-26</text:p>
          </table:table-cell>
          <table:table-cell table:style-name="ce15" office:value-type="string">
            <text:p>凱米颱風來襲  滯留澎湖旅客可利用海運返臺</text:p>
          </table:table-cell>
          <table:table-cell table:style-name="ce21" office:value-type="string">
            <text:p>受凱米颱風海象不佳影響，往來布袋到澎湖馬公的布馬線航班自7月24日(三)至27日(六)全面停航，造成許多旅客滯留澎湖無法返臺，航港局已協調航商在海象許可時儘速復航，並視旅客需要機動增班，紓解民眾返臺需求。

航港局表示，經評估海象最快可於7月28日(日)下午1時起恢復航行，已協調布馬航線營運船隻全數出航，包括滿天星1號、滿天星2號、太吉之星2號、太吉之星3號、凱旋8號、雲豹輪和藍鵲輪，共8個航班，提供旅客返臺搭乘需要。除上述8個航班外，已協調航商視現場旅客人數及訂位狀況機動增加航班。

航港局強調，目前澎湖海象仍多變化，提醒有搭乘需求之民眾注意航班異動訊息，以提早因應搭乘規劃並訂位。有搭乘需求之旅客，相關訂票與航班訊息可上官網或電洽:
聯合訂位中心:(06)9277995
百麗航運股份有限公司:(06)9268910
澎湖輪網路訂位網址：https://tnc-kao.com.tw/


聯絡人： 南部航務中心 科長 呂世榮
聯絡電話： 06- 9248108</text:p>
          </table:table-cell>
          <table:table-cell table:number-columns-repeated="252"/>
        </table:table-row>
        <table:table-row table:style-name="ro1">
          <table:table-cell table:style-name="ce15" office:value-type="string">
            <text:p>2024-07-26</text:p>
          </table:table-cell>
          <table:table-cell table:style-name="ce15" office:value-type="string">
            <text:p>凱米颱風重創蘇花鐵公路運輸，航港局緊急啟動海運備援機制，將於本周日(28日)投入新臺馬輪協助疏運旅客及車輛</text:p>
          </table:table-cell>
          <table:table-cell table:style-name="ce21" office:value-type="string">
            <text:p>受凱米颱風影響，蘇花鐵公路多處發生坍方及土石流，尤其和仁至崇德路段有3處嚴重坍方，連帶影響台鐵搶修進度，交通部李孟諺部長立即責成航港局緊急調派船舶協助東部疏運，經航港局協調，已緊急調度新臺馬輪(可載運45部小客車及642名旅客)，預計本周日(28日)投入疏運。

航港局表示，受凱米颱風外圍環流影響，今(26)日及明(27)日因海象不佳、未達適航條件，為爭取疏運時效，已緊急協調新台馬輪於海象緩和之際，於本周日(28日)啟動海運備援，並訂於明(27)日開始受理民眾登記。其中，蘇澳往花蓮預計28日上午8點開航，請預約民眾提早1個半小時前報到(即上午6:30)；花蓮往蘇澳預計下午1:30開航，亦請民眾提早1個半小時前報到(即中午12:00)。

航港局並說明，為提供便民服務，本次預約採至航港局官方LINE帳號登記，民眾毋須至港口現場登記，請有需要之民眾至官方LINE登記，如有問題，亦可撥打蘇澳端或花蓮端服務專線詢問，另於蘇澳港旅客服務中心及航港局東部航務中心(花蓮市港口路15號)亦有專人提供諮詢服務。

航港局進一步說明，目前已規劃7月28日至7月30日共3日之疏運航班，每日將開放6台大客貨、30台小客車、8台機車及候補10台小客貨預約登記，請有需要之民眾多加利用，至官方LINE登記時，亦請註明登船日期，並提供姓名、身份證字號、車號、聯絡手機、車輛種類(如大客貨、小客貨或機車)等必要資訊，車輛及人員搭乘順序將依登記順序安排，另因船舶運能及車輛限制，依登記情形調整；另登記車輛應由駕駛隨行，不接受僅運送車輛而無隨行駕駛之情形。

航港局說明，有關新臺馬輪搭乘船舶及託運車輛相關訊息，以及LINE官方登記帳號，將於今(26)日下午6時前公布於該局官網【蘇花海運備援資訊專區】（網址連結：https://www.motcmpb.gov.tw/Information?siteId=1&amp;nodeId=50066），有需要的民眾可多加利用；另7月29日後之航班，受花蓮港潮汐影響，恐與7月28日開航時間不同，請民眾留意。海運疏運相關問題並可電洽該局聯絡同仁（電話如下）提供協助，航港局在海運方面將盡力提供民眾最大協助，以早日完成風災復原工作。


聯絡人及電話：
航務組：杜文允科長 02-89788020

北部航務中心聯絡窗口(蘇澳端)：
鄭南田：0933-988211
蔣世堅：0975-002510


東部航務中心聯絡窗口(花蓮端)：
王惟03-8509069
林淑莞03-8509031</text:p>
          </table:table-cell>
          <table:table-cell table:number-columns-repeated="252"/>
        </table:table-row>
        <table:table-row table:style-name="ro1">
          <table:table-cell table:style-name="ce15" office:value-type="string">
            <text:p>2024-07-25</text:p>
          </table:table-cell>
          <table:table-cell table:style-name="ce15" office:value-type="string">
            <text:p>凱米颱風造成多起海事案件，交通部李孟諺部長視察航港局指示優先確保人員安全並妥善處理油污染防治</text:p>
          </table:table-cell>
          <table:table-cell table:style-name="ce21" office:value-type="string">
            <text:p>受「凱米」颱風侵襲影響，臺灣周邊海域風浪明顯增大，最大陣風達11至13級，浪高達6米，又遇大潮期間，周邊海域船舶易遭強風吹襲接近岸際，造成多起擱淺海事案件。交通部李孟諺部長於今(25)日中午12時許特別前往航港局災害應變中心視察了解各海事案件應變情形，聽取航港局長葉協隆及相關同仁簡報處置狀況，目前6起海事案件中，5艘擱淺船舶之人員、船體均安，油閥均已關閉，暫無油汙染風險，該局南部航務中心並已發布航船布告，週知附近海域船舶注意安全，至於高雄港一港口西南方15海浬傾斜棄船之坦尚尼亞籍「福順輪」貨輪，目前尚由基隆海岸電台及附近船舶持續呼叫聯繫中。

李部長特別指示航港局，確保人員安全為海事案件處理原則第一要務，有關於高雄外海遇險之坦尚尼亞籍「福順輪」貨輪，基於人道救援立場，仍應透過各種方式盡全力積極營救，其他船舶亦應持續與船方保持密切聯繫，確保人員安全；此外，相關船舶都存有一定數量油料，提醒航港局會同相關單位後續處置時務必以確保人命安全及油污染防治列為優先工作，並應預先掌握海氣象變化狀況，把握海象轉好時機及時進行殘油抽除及船舶拖救作業，同時對於航港局於第一時間迅速成立應變小組應處，表示慰勉之意。

航港局表示，受「凱米」颱風侵襲影響，截至今(25)日中午12時，共計發生6起海事案件，包括多哥籍「蘇菲亞」貨輪擱淺於安平港附近(距岸約1.88海浬)、印尼籍水泥專用船「伊莉安娜」輪擱淺於屏東下寮外海約0.63海浬、坦尚尼亞籍貨輪「新利輪」於高雄茄萣岸際擱淺、蒙古籍「巴西亞」貨輪、喀麥隆雜貨船「吉娜輪」擱淺於屏東東港岸際，以及坦尚尼亞籍「福順輪」貨輪於高雄港一港口西南方15海浬傾斜棄船等案，該局除於第一時間通報運安會、國搜中心、海巡署及海保署等相關單位外，並立即成立相關應變小組，今(25)日上午7時由局長葉協隆召開第一次應變會議，掌握各海事案件船舶狀況及擬定後續處置作為重點。該局後續將遵照李部長指示原則，以確保人命安全及油污染防治列為優先工作，同時持續掌握海氣象變化狀況，把握海象轉好時機及早進行殘油抽除及船舶拖救作業，並定時會同相關單位召開應變會議積極處置各海事案件。依目前掌握海象狀況，最快週日海象有可能好轉，該局將及早做好準備，以期於最短時間對各案件船舶做好妥適處置，以確保海上人命安全，有效化解海洋汙染危機。


聯 絡 人：航安組 蔡俊業
聯絡電話：02-89782563</text:p>
          </table:table-cell>
          <table:table-cell table:number-columns-repeated="252"/>
        </table:table-row>
        <table:table-row table:style-name="ro1">
          <table:table-cell table:style-name="ce15" office:value-type="string">
            <text:p>2024-07-24</text:p>
          </table:table-cell>
          <table:table-cell table:style-name="ce15" office:value-type="string">
            <text:p>歌詩達莎倫娜郵輪受颱風影響變更行程 部分旅客延遲下船經協調後平和落幕</text:p>
          </table:table-cell>
          <table:table-cell table:style-name="ce21" office:value-type="string">
            <text:p>受凱米颱風影響提前返台於今(24)日上午停靠高雄港的歌詩達莎倫娜郵輪，因百餘位旅客不滿意船方補償方案延遲下船，交通部航港局立即於上午11時邀集高雄市政府消保官、港務警察、觀光署委請品保協會及船方代表登船與旅客進行協商，已獲歌詩達公司善意回應並與旅客達成協議，該公司承諾將於兩週內邀集消費者代表、13家代理旅行社共同協商，表達訴求旅客並已於今日上午12點07分全數下船，由旅行社安排遊覽車接駁旅客返回基隆、台北、台中及高雄左營高鐵後平和落幕。

歌詩達莎倫娜號(COSTA SERENA)原訂於7月21日至25日行駛基隆–石垣島那霸–基隆航程，載運旅客3389人，因受凱米颱風影響變更行程至日本那霸，並縮短行程由原訂五天縮短至四天，返台港口因應颱風動向並變更為高雄港，該郵輪於今(24)日上午7時順利靠泊高雄港，船方原已承諾提供旅客團費以4天收取(退1天差額)，並退給旅客消費抵用金100美元之補償方案，靠港後大多數旅客搭乘船方安排之接駁車輛離港，但仍有167位旅客不滿意船方補償方案而延遲下船，經航港局緊急會同相關單位登船與4名旅客代表協商後，順利達成協議，並安排船上旅客依序下船返家。

航港局表示，旅客反映訴求包括:本次團費退費50%、原船東承諾的補貼方案不變、此次從高雄港離開的旅客至定點後的返家交通補貼，以及由歌詩達公司於兩週內主動召集13家旅行社針對此事召開會議。本案後續航港局將會同觀光署督促歌詩達公司及13家旅行社積極處理，以保障消費者合理權益。

聯絡人：南部航務中心 楊貴森
連絡電話：07-2620531</text:p>
          </table:table-cell>
          <table:table-cell table:number-columns-repeated="252"/>
        </table:table-row>
        <table:table-row table:style-name="ro1">
          <table:table-cell table:style-name="ce15" office:value-type="string">
            <text:p>2024-07-22</text:p>
          </table:table-cell>
          <table:table-cell table:style-name="ce15" office:value-type="string">
            <text:p>航港局更新凱米颱風海運航線停航資訊 籲請民眾多加留意</text:p>
          </table:table-cell>
          <table:table-cell table:style-name="ce21" office:value-type="string">
            <text:p>受凱米颱風影響，綠島航線7月23日（星期二）、7月24日(星期三) 停航，蘭嶼航線7月23日（星期二）至7月25日(星期四)皆停航，小琉球及布袋馬公航線7月24日（星期三）及7月25日(星期四)停航。航港局提醒正在離島旅遊之民眾留意凱米颱風路徑及航班資訊，適時調整旅程規劃，以免因航班變動影響返臺時間。

航港局表示，今(22)日臺東往返綠島航線加開3航次，綠島往臺東16:30航班停航1航次，於綠島避風；明（23）日馬公往高雄加開1航次，24日(星期三)高雄往馬公航線停航，25日(星期四)無航班，26日(星期五)馬公往高雄停航。

另金門小三通金門-石井航線於24日、26日因受泉州石井港施工全日停航，提醒有搭乘需求之民眾注意航班異動訊息。

相關資訊航港局除已事先連繫離島縣政府協助宣導當地旅遊旅客知悉外，並同時督促業者儘速通知受停航航班影響之訂位旅客調整航班及早因應。

航港局將持續關注凱米颱風動態並更新航班訊息，請民眾多加注意航班資訊公告。


聯 絡 人：航務組科長 杜文允
連絡電話：(02)8978-8020</text:p>
          </table:table-cell>
          <table:table-cell table:number-columns-repeated="252"/>
        </table:table-row>
        <table:table-row table:style-name="ro1">
          <table:table-cell table:style-name="ce15" office:value-type="string">
            <text:p>2024-07-21</text:p>
          </table:table-cell>
          <table:table-cell table:style-name="ce15" office:value-type="string">
            <text:p>受凱米颱風影響，綠島及蘭嶼海運航線23、24日停航 航港局呼籲民眾注意航班資訊，提早返臺，以免滯留</text:p>
          </table:table-cell>
          <table:table-cell table:style-name="ce21" office:value-type="string">
            <text:p>受凱米颱風影響，7月23日（星期二）及7月24日(星期三)除綠島、蘭嶼航線因海象不佳，業者已提前公告全數停航外，其餘離島海運航線皆正常開航。航港局呼籲民眾在凱米颱風影響期間，提早返臺以免滯留。 



	航港局表示，明(22)日離島海運航線皆正常開航，因臺東綠島航線23日起停航2日，已協調業者明(22)日增班疏運，並同時督促業者儘速通知受停航航班影響之訂位旅客，及早因應。 



	另金門小三通金門-石井航線於明(22)日、24日、26日因受泉州石井港施工全日停航，提醒有搭乘需求之民眾注意航班異動訊息。 


	航港局將持續關注凱米颱風動態並更新航班訊息，請民眾多加注意航班資訊公告。 



	新聞聯絡人：航港局航務組科長杜文允 


	聯絡電話：02-8978-8020</text:p>
          </table:table-cell>
          <table:table-cell table:number-columns-repeated="252"/>
        </table:table-row>
        <table:table-row table:style-name="ro1">
          <table:table-cell table:style-name="ce15" office:value-type="string">
            <text:p>2024-07-15</text:p>
          </table:table-cell>
          <table:table-cell table:style-name="ce15" office:value-type="string">
            <text:p>臺日攜手合作 基隆-石垣客貨運航線預計114年中開航</text:p>
          </table:table-cell>
          <table:table-cell table:style-name="ce21" office:value-type="string">
            <text:p>為推動基隆-石垣航線於明年開航，日本石垣市中山義隆市長率相關人員於7月15日偕同華岡集團洪郁航總經理拜會航港局，並由航港局葉協隆局長、陳賓權副局長會同觀光署林信任副署長及港務公司林健明高級研究員代表接見。日方對於該航線將於114年中開航展現積極態度，葉局長表示樂見本航線之開闢，並將會同相關單位盡力協助，相信透過此航線之發展，將有助於促進臺日航運發展及觀光交流，共創雙贏。

航港局表示，日本沖繩縣石垣市正在規劃開闢基隆至石垣海運客貨運固定航線，並將與我業者華岡集團合作經營。據了解，華岡集團將與日本企業共同成立船舶運送業，合作經營基隆與石垣間客貨運固定航線，預計投入營運之「PANSTAR DREAM」渡輪，目前由韓國所有，航行於釜山至大阪間，日方規劃購入該船進行修整後投入基隆至石垣航線，預計114年中開航，每周固定航行3趟次。「PANSTAR DREAM」輪為RO-RO客貨船，總噸位達2萬1,688噸，可載運545位乘客、70輛轎車及150輛8噸卡車(或同等體積、重量之貨物)，該船客艙均為臥艙，船上並設有餐廳、桑拿、娛樂室等，可提供旅客舒適搭乘空間，充足的載貨、載車空間更可提供完善物流服務。

航港局進一步說明，石垣島物資現多自日本沖繩、九州、本州或四國等地輸入，倘此航線開闢，可藉由基隆與石垣間航程距離短的優勢，進而達成臺灣出口物品輸往石垣島，增加我國產品外銷機會，促進貿易發展機會。

觀光客運部分，2023年石垣島之旅客入境人數約118萬人，約有93%來自日本本州、四國、九州、沖繩等地，透過此航線亦可吸引日本國內旅客經由石垣轉赴臺灣旅遊，為臺灣帶來觀光效益，同時提供臺灣民眾前往日本旅遊多一項選擇，創造雙向旅遊發展。另外，鄰近基隆之蘇澳港旅運中心已於6月30日正式啟用，旅運中心旁的11號碼頭可提供3萬級郵輪停靠，且通關效率可達每小時480人，因此葉局長也於會中建議日方評估增靠蘇澳港，以提供更多元豐富的航程。後續航港局也將就船舶靠泊之泊位、固定航線登記等相關事宜積極予以協助，以期航線順利開航。

聯 絡 人：航務組 曾敬文科長
聯絡電話：02-8978-6283</text:p>
          </table:table-cell>
          <table:table-cell table:number-columns-repeated="252"/>
        </table:table-row>
        <table:table-row table:style-name="ro1">
          <table:table-cell table:style-name="ce15" office:value-type="string">
            <text:p>2024-07-12</text:p>
          </table:table-cell>
          <table:table-cell table:style-name="ce15" office:value-type="string">
            <text:p>「來去跳島TAIWAN Hi」夏季旅展船遊套票特惠，帶您享受藍色公路海洋之旅</text:p>
          </table:table-cell>
          <table:table-cell table:style-name="ce21" office:value-type="string">
            <text:p>為了迎接夏日旅遊旺季，交通部航港局將於7月12日至7月15日在2024年臺北國際夏季旅展中，引領民眾共同體驗「來去跳島TAIWAN Hi」的魅力！

在2024臺北國際夏季旅展中，交通部航港局為了迎接即將到來的澎湖輪海上嘉年華，以澎湖輪為設計靈感規劃「來去跳島TAIWAN Hi」主題館，透過實體展館拉近民眾與藍色公路的距離，讓民眾更加瞭解海洋觀光中海運客運航線資訊及船遊模式，增加民眾對海的興趣，揪大家好好放鬆玩一夏！

交通部航港局表示，臺灣四面環海，擁有多元而豐富的海洋資源，為了推廣臺灣的海洋魅力，以及提升船運服務，今年除了特別促成澎湖輪與澎湖縣政府以及交通部觀光署澎湖國家風景區管理處的合作，配合澎湖當地觀光時令及節慶活動，推出「澎湖輪海上嘉年華」之外，因適逢馬祖東湧燈塔120周年，也特別與連江縣政府及東引鄉公所等單位，共同籌劃「東湧燈塔120周年慶祝活動」系列活動，加上7月啟用的鹽琉船運中心，除了提升海運客運環境服務品質，更擘劃海上運輸與海洋觀光新品牌「TAIWAN Hi」。期望藉由串聯航、港、船、遊等四大面向，打造全新的海洋觀光及營運模式，將臺灣的海推向國際舞台。

「來去跳島TAIWAN Hi」主題館今年結合多家航運業者，共同打造藍色公路豐富遊程：大福、台灣航業、全港通、百麗、長杰、凱旋、詠傑、龍鴻、藍白等航運業者紛紛祭出優惠拼買氣，準備迎接暑假的到來，包含購買布袋馬公單人經濟艙來回船票50元折價券，憑券現折船票500元、小琉球來回船票加上機車24小時每人只要666元，雙人最低只要999元，澎湖輪限定四天三夜住宿加機車自由行最低只要5699元，除此之外，現場更提供超過20組的免費船票以及超過17組旅展限定優惠吸引民眾目光，提升民眾船遊離島的意願。

除了邀集航商推出更勝以往的優惠之外，今年來去跳島TAIWAN Hi主題館為了吸引買氣，更祭出夏季旅展滿額抽，只要於旅展期間在來去跳島TAIWAN Hi主題館(B618)消費滿500元，就可以參加抽獎有機會獲得Dyson、Philips、Tokuyo及洗脫烘滾筒洗衣機等豪華獎品。為了讓民眾更加廣泛的了解「TAIWAN Hi」，航港局除了邀請業者與民眾分享藍色公路的美景以及行程特色之外，更透過「享Hi雞蛋糕」、「航Hi知識王」、「來Hi玩扭蛋」等遊戲與民眾互動，邀請現場民眾共同感受跳島旅遊及藍色公路的魅力，還有機會獲得TAIWAN Hi雞蛋糕、TAIWAN Hi手工皂等限量商品。相信今年旅展TAIWAN Hi主題館將會精彩可期。

海運客運不只是離島交通運輸的一環，更是夏日海洋旅遊的首選，交通部航港局誠摯邀請民眾共同參與，用Hi開啟藍色公路 航向海洋旅遊新世界!

更多活動資訊請上活動官方網站及FB粉絲專頁查看
TAIWAN Hi官方網站
https://www.taiwanhi.com.tw/
交通部航港局Facebook粉絲專頁
https://www.facebook.com/motcmpb.gov.tw


聯 絡 人：航務組 杜文允科長
聯絡電話：02-8978-8020</text:p>
          </table:table-cell>
          <table:table-cell table:number-columns-repeated="252"/>
        </table:table-row>
        <table:table-row table:style-name="ro1">
          <table:table-cell table:style-name="ce15" office:value-type="string">
            <text:p>2024-07-10</text:p>
          </table:table-cell>
          <table:table-cell table:style-name="ce15" office:value-type="string">
            <text:p>航港局核備海大IGF Code基本訓練課程並獲新加坡認可 近期將開班訓練</text:p>
          </table:table-cell>
          <table:table-cell table:style-name="ce21" office:value-type="string">
            <text:p>為緩解航商培育我國雙燃料船船員需求，航港局指導我國船員訓練機構-國立臺灣海洋大學籌備開課計畫，經積極指派師資至國外進修完訓，且該校於2024年7月獲新加坡認可，近期即將開班訓練，可望完備船員於雙燃料船服務所需技能。

有鑑於全球氣候變化，國際海事組織(IMO)針對船舶溫室氣體排放訂定目標與措施，要求2030年國際航線船舶，應至少使用5%-10%(淨)零排放技術或燃料，2050年實現溫室氣體淨零排放。因應IMO規範及2050淨零排放政策，國內國際航線航商包含裕民、陽明、長榮等，已陸續訂購LNG或甲醇等雙燃料船，並持續針對氫氣、氨氣等替代燃料船探討購建之可行性。又因航商營運雙燃料船之趨勢，根據STCW公約規範，於雙燃料船服務之船員需事先完成「國際船舶使用氣體或其他低閃點燃料安全章程(IGF Code)」專業訓練。

航港局進一步說明，為緩解航商培育我國雙燃料船船員需求，我國船員訓練機構國立臺灣海洋大學(海大) 2022年即率先籌備開課計畫，包含課程內容、教材編撰、設備、師資遴聘等，海大也依照該局建議，積極指派師資至其他訓練機構進修IGF Code訓練課程，充實其專業知能，並已如期完訓。

航港局指出，我國非STCW公約締約國，為使我國船員取得船員專業訓練證書獲締約國認可，我國船員訓練機構大多與其他締約國合作課程認證，海大該IGF Code基本訓練計畫已於2024年7月獲新加坡認可，並經航港局同意開課，預計近期將正式開班，請有意願參加IGF Code基本訓練課程之船員，密切追蹤海大開課訊息(02-2462-2192 分機3033或3050)。

聯 絡 人：船員組 黃奕僑科長
聯絡電話：02-8978-8036</text:p>
          </table:table-cell>
          <table:table-cell table:number-columns-repeated="252"/>
        </table:table-row>
        <table:table-row table:style-name="ro1">
          <table:table-cell table:style-name="ce15" office:value-type="string">
            <text:p>2024-07-04</text:p>
          </table:table-cell>
          <table:table-cell table:style-name="ce15" office:value-type="string">
            <text:p>基隆港舉辦大型客船與港口災害防救演習，47個機關團體投入參演歷年最大!</text:p>
          </table:table-cell>
          <table:table-cell table:style-name="ce21" office:value-type="string">
            <text:p>交通部與基隆市政府本(4)日於基隆港共同舉辦「113年度基隆港大型客船與港口災害防救演習」，演習情境以「新臺馬輪」搭載300名
乘客於基隆港外海發生機艙起火的海難事故為主軸，結合直升機吊掛救援、啟動大量旅客逃生系統、娛樂漁船協助接駁、大量傷患後送
及安置、油污染應變處理、無人機攻擊等複合型災害，並由航港局、臺灣港務股份有限公司基隆港務分公司及基隆市政府整合中央、地
方與民間共47個機關(構)投入，交通部航港局葉協隆局長親自擔任帶隊官，行政院災害防救辦公室及國土安全辦公室均派員指導，是基
隆港近年來最大規模的演習，演習過程緊湊逼真，歷時3小時圓滿結束，強化港市在救災體系的應變機制。


	


	

交通部表示，本次演習動員中央、地方及民間救災能量，總計投入直升機1架、船艦10餘艘、車輛23輛及300多人參與演習，演習的目的以驗證同年6月4日辦理之兵棋推演「海難救援應變」、「船舶油污染應變」及「港口保全應變」等緊急應變的實兵演習，並統合及檢視各機關之應變標準作業程序(S.O.P)，以災害整備預防的概念，當有災害發生時，各機關(構)能即時啟動應變機制，將人民生命及財產的損失減少到最低。

交通部航港局為落實全方位災害防救整備，演習秉持「從嚴、從難、求精、求實」之原則，務實探討各項防災及救災議題，以基隆至馬祖定期航線之「新臺馬輪」肩負臺灣-馬祖離島重大運務，設定為演習救難之主軸，為離島航線旅客運輸更增添一層保障。

臺灣四面環海，海運是經濟運輸的重要支柱，期望透過本次實兵演習，提升各機關(構)緊急應變能力，並結合公私部門總能量，組建精實之災防及救災應變團隊，強化商港在災害防救體系的應變機制，為我國港口及旅客建構最強的防護網。

聯 絡 人：北部航務中心 趙榮坤 科長
聯絡電話：02-89783515</text:p>
          </table:table-cell>
          <table:table-cell table:number-columns-repeated="252"/>
        </table:table-row>
        <table:table-row table:style-name="ro1">
          <table:table-cell table:style-name="ce15" office:value-type="string">
            <text:p>2024-07-04</text:p>
          </table:table-cell>
          <table:table-cell table:style-name="ce15" office:value-type="string">
            <text:p>臺東海域聯合搜救暨海洋油污染應變總動員</text:p>
          </table:table-cell>
          <table:table-cell table:style-name="ce21" office:value-type="string">
            <text:p>為落實臺東海域海難應變機制，交通部航港局東部航務中心今(4)日與海洋委員會海巡署東部分署、臺東縣環境保護局、臺灣中油股份有限公司油品行銷事業部東區營業處於臺東海濱公園共同舉辦「113年區域聯合搜救暨海洋油污染應變演練」，搜救應處能量全面動員，演練過程緊湊逼真、效果卓越。


	


	應變演練是為提升海難事故執行能力，透過橫向聯繫協調及實際操演，建立政府與各民間機構之聯合救援機制，本次設計情境為遊客不慎落海、客船因機械故障維修時不慎起火及油污染應處等情境，各單位以「早期預警」、「緊密掌握」、「迅速反應」、「周延處理」為原則，其中情境包含察覺案件、通報啟動機制、搜救計畫擬定、遇險人員救助、遇險船舶處置及公共關係應處整備等，協同海巡署艦隊分署第十五海巡隊、內政部空勤總隊、臺東縣消防局等單位參與演練。


	

航港局表示，本次複合演練各單位全力積極參與，發揮有效應變處置措施，強化機關橫向連結與合作默契，於災害發生時能更加即時啟動相關應變機制，提升船舶航行安全及海洋環境保護。

聯 絡 人：東部航務中心  蔡翰元科長
聯絡電話：03-8227576</text:p>
          </table:table-cell>
          <table:table-cell table:number-columns-repeated="252"/>
        </table:table-row>
        <table:table-row table:style-name="ro1">
          <table:table-cell table:style-name="ce15" office:value-type="string">
            <text:p>2024-07-04</text:p>
          </table:table-cell>
          <table:table-cell table:style-name="ce15" office:value-type="string">
            <text:p>航港局5度完成STCW公約品質標準獨立評估作業結果顯示我國各項作業符合STCW公約強制性規定</text:p>
          </table:table-cell>
          <table:table-cell table:style-name="ce21" office:value-type="string">
            <text:p>海運是個高度國際化的行業，為確保我國現行船員測驗、訓練及發證事項皆依循「航海人員訓練、發證及當值標準國際公約」(International Convention on Standards of Training, Certification and Watchkeeping for Seafarers, STCW)規範履行。另依據公約規定，各國每5年必需對於執行海事教育、訓練、測驗、適任能力評估及發證業務之行政單位進行獨立評估，確保各項作業係經品質標準制度予以監督。

為因應航運實務變遷及STCW公約2010年修正案，近年船員法規與行政措施配合做了許多調整，我國雖非STCW公約締約國，但為確保船員順利航行於國際，自2004年起依據公約規定，每5年執行履約文件編修並進行品質標準獨立評估。

航港局表示，品質標準獨立評估作業是我國履行STCW公約重要工作項目，因此委託國際專業驗證機構挪威商立恩威國際驗證(股)台灣分公司辦理，主要由國內具有STCW公約及海事專業知能的資深專家學者組成評估小組，親赴海事相關單位進行現場評估，並將查核結果彙編為獨立評估報告，作為他國認可我國船員適任能力的依據。

航港局指出，獨立評估作業結果顯示我國各項作業符合STCW公約強制性規定，為完備我國之海事教育、海事訓練、船員適任能力評估、發證、證書加簽及證書重新生效等業務之公約審查程序，本次(第5次)獨立評估作業完成後，委託驗船中心辦理「履約文件符合聲明書」及「品質標準獨立評估符合聲明書」，請該中心再次逐一比對STCW公約規範，該中心已於6月12日核發符合聲明書，並於6月28日將履行成果提送IMO知悉，充分展現我國全面履行STCW公約作為，使我國核發之航海人員適任證書獲國際認同與接受，以利國家航運發展。

聯 絡 人：船員組 黃奕僑科長
聯絡電話：02-8978-8036</text:p>
          </table:table-cell>
          <table:table-cell table:number-columns-repeated="252"/>
        </table:table-row>
        <table:table-row table:style-name="ro1">
          <table:table-cell table:style-name="ce15" office:value-type="string">
            <text:p>2024-07-02</text:p>
          </table:table-cell>
          <table:table-cell table:style-name="ce15" office:value-type="string">
            <text:p>「閃耀雙甲子．東引展風華」東湧燈塔120週年，生日快樂</text:p>
          </table:table-cell>
          <table:table-cell table:style-name="ce21" office:value-type="string">
            <text:p>東湧燈塔(正式名稱為東引島燈塔)於113年7月1日迎來建塔點燈120週年的歷史里程碑，交通部航港局與觀光署、連江縣政府及東引鄉公所為這值得紀念的一天，結合燈塔歷史文化與在地旅遊資源，擴大舉辦「閃耀雙甲子，東引展風華」東湧燈塔120週年慶祝活動，一同祝福東湧燈塔生日快樂!

東湧燈塔120週年生日(7月1日)當天活動由清晨配合新臺馬輪進港時間於海上施放的絢爛煙火秀揭開序幕，上下午於東引鄉公所各舉辦一場燈塔主題羊毛氈夜燈手作工作坊活動，參加活動的遊客跟著Wool’s老師親手做出自己心目中的夢幻燈塔；接著舉辦〈守燈塔的家族:東湧燈塔的故事〉繪本導讀，作者陳翠玲分享了許多東湧燈塔的故事及童年趣事，與現場聽眾共度一個愉快的下午茶時間；傍晚時分眾人為120歲的東湧燈塔獻上祝福，並舉辦點燈儀式；晚間於忠誠門廣場舉辦燈塔之夜音樂會，由「弦外之音團」國內知名之大提琴家張正傑老師、次女高音翁若珮老師及鋼琴家謝婉玲老師，以及新弦獎得主NEMO徐毓翎及樂團Corner Style街角風情，為觀眾帶來多首精彩絕倫的音樂演出，最後結合晚間盛大的煙火秀，慶祝活動完美落幕。

航港局局長葉協隆表示，東湧燈塔不僅引導無數船隻的航行安全，更是見證我國海洋交通發展和歷史變遷的重要文化資產，而東引鄉在地觀光資源豐富，於今日舉辦的「閃耀雙甲子．東引展風華」東湧燈塔120週年慶祝活動，即是在兩者相互結合下，共創馬祖及東引觀光旅遊的新價值，創造燈塔與離島觀光的新玩法。此外，航港局也將持續致力於燈塔的修復與保護工作，並盡可能地保留其各自的歷史文化特色，未來也將持續與觀光署、地方政府等單位合作，攜手推動燈塔觀光和在地文化旅遊發展，為燈塔的永續保護和利用開創了新的可能性，創造豐富多樣且長期的觀光綜效。

雖然東湧燈塔120周年生日已圓滿落幕，但至10月底還有一連串豐富的系列活動，包括「東引印象」明信片集章活動、特色藝文展覽以及抽獎活動等，相關訊息均發布於活動粉絲專頁「東引漫遊計畫Roaming DongYin」(https://www.facebook.com/profile.php?id=100067961971427)，有興趣的民眾請持續關注。

後續航港局將持續規劃，將燈塔的歷史人文以多樣的方式讓民眾認識，並以燈塔為中心，延伸觀光的觸角到周邊地區，以不同的面貌帶來新的觀光體驗，並創造更大的在地觀光價值，期望與東湧燈塔永恆之光一同邁向下一個120週年!


聯 絡 人：航安組呂學鳳
聯絡電話：02-89786801</text:p>
          </table:table-cell>
          <table:table-cell table:number-columns-repeated="252"/>
        </table:table-row>
        <table:table-row table:style-name="ro1">
          <table:table-cell table:style-name="ce15" office:value-type="string">
            <text:p>2024-06-28</text:p>
          </table:table-cell>
          <table:table-cell table:style-name="ce15" office:value-type="string">
            <text:p>「閃耀雙甲子．東引展風華」7月1日東湧燈塔120周年慶</text:p>
          </table:table-cell>
          <table:table-cell table:style-name="ce21" office:value-type="string">
            <text:p>東引島燈塔，舊名東湧燈塔，即將在7月1日迎來120週年生日，為慶祝這特別的日子，交通部航港局攜手觀光署、連江縣政府及東引鄉公所等單位，共同籌劃了「閃耀雙甲子，東引展風華」東湧燈塔120週年慶祝活動，邀請大家到國之北疆，親自體驗東湧燈塔的歷史文化以及東引島的美麗風采。

主活動將提前自6月30日下午4時於忠誠門廣場開始，有匯聚東引美食、風格文創等各類風格的市集展售，晚間安排有星空音樂會；7月1日生日當天上午、下午於東引鄉公所R樓各有一場手作工作坊活動，接著下午3時在東引鄉公所R樓舉辦〈守燈塔的家族:東湧燈塔的故事〉繪本導讀，現場並設有輕食餐點區，歡迎共度一個愉快的下午茶時間。

活動當天(7月1日)傍晚時分將在各位來賓的祝福下，舉辦東湧燈塔120週年慶祝點燈儀式，晚間於忠誠門廣場舉辦燈塔之夜音樂會，特別邀請到「弦外之音團」國內知名之大提琴家張正傑老師、次女高音翁若珮老師及鋼琴家謝婉玲老師，將以其卓越的音樂技巧和深厚的表演經驗，演繹多首精彩的曲目，新弦獎得主NEMO徐毓翎及樂團Corner Style街角風情也將為各位帶來一系列音樂演出，最後結合晚間盛大的煙火秀，為這值得紀念的一天獻上美好的回憶。

除生日當天的主活動外，為使更多人能參與這難得的120周年慶，系列活動策劃一連串豐富的旅遊體驗，自7月至8月底，有興趣的民眾可至活動粉絲專頁「東引漫遊計畫Roaming DongYin」所發布東引推薦遊程貼文，留言並分享後，有機會參加抽獎；「東引印象」明信片集章活動，於基隆西岸碼頭候船室、新臺馬輪大廳、東引遊客中心及東湧燈塔展覽室等4處設有特色明信片集章點，民眾完成4處集章後，於活動粉絲專頁貼文下方分享留言，就可取得抽獎資格。另外自6月30日起在東湧燈塔展覽室、中路老街、林家公館及水下考古博物館設置的特色藝文展覽也將持續至10月底，民眾至任一展點拍照並於社群媒體分享，可於東引遊客中心換得木質燈塔明信片，數量有限，敬請把握。

航港局表示，為推動燈塔人文歷史保存，並結合在地資源，推廣燈塔文化，本次活動以東引島的精神指標-東湧燈塔作為核心，串聯藍色公路、東引鄉歷史人文及觀光資源，為離島旅遊帶來人潮，創造多樣豐富且長期的觀光綜效，系列活動的內容並將適時公布於活動粉絲專頁 (https://www.facebook.com/profile.php?id=100067961971427) 「東引漫遊計畫Roaming DongYin」，請大家持續關注，並邀請大家同遊東引島。

聯 絡 人：航安組呂學鳳
聯絡電話：02-89786801</text:p>
          </table:table-cell>
          <table:table-cell table:number-columns-repeated="252"/>
        </table:table-row>
        <table:table-row table:style-name="ro1">
          <table:table-cell table:style-name="ce15" office:value-type="string">
            <text:p>2024-06-28</text:p>
          </table:table-cell>
          <table:table-cell table:style-name="ce15" office:value-type="string">
            <text:p>交通部航港局113年第二次航海人員測驗榜示，航海人員測驗合格證明電子化正式上線</text:p>
          </table:table-cell>
          <table:table-cell table:style-name="ce21" office:value-type="string">
            <text:p>113年第二次航海人員測驗榜示典禮於6月28日上午在交通部航港局舉行。本次測驗報名人數729人，全程到考人數617人，一、二等船副、管輪等類科成績合格人數一等船副50人、一等管輪(含加註)38人、二等船副9人、二等管輪10人，共計107人，合格率為17.34%。

因應數位科技普及化，為落實服務型數位政府之目標，自本次測驗起測驗合格者全面改發電子合格證明，不再發放紙本證明。合格考生於測驗榜示後，可於「航港單一窗口服務平臺MTNet&gt;航海人員測驗管理子系統&gt;線上合格證明&gt;執照申請(EL03-08-01)」完成申請並繳交規費(依繳費管道不同須3~7日入帳時間)，經航港局確認繳費後，考生僅需登入「MTNet航海人員測驗管理子系統&gt;線上報名申請&gt;線上列印(EL03-06-04)」即可下載電子檔，不受時間及次數限制，並可自行儲存、列印。此外，不僅是新申請的考生可以享受這項方便的新措施，曾經申請核發過合格證明的考生也一併受惠，自即日起到MTNet就可以下載電子檔。

航港局表示，現行作業從考生申請到製作完成以掛號寄發，人工作業時間約1~2日（視繳費入帳時間而定），再經郵局投遞成功可能再需2-5天，也有代收或遺失的風險，推動測驗合格證明電子化可經由MTNet下載，不僅提高效率，減少作業時間，申請過程更加便利，為考生提供更快速、方便的服務，也有助提升航港局的服務效率。

另外，榜單公布後，應考人可利用MTNet查詢榜單及登入帳號密碼列印成績通知單。應考人如欲複查成績，應在榜示之次日起10日內（113年6月29日起113年7月8日止），登入MTNet (網址為https://el.mtnet.gov.tw/EL03/EL030702/Index )「航海人員測驗管理子系統」之「線上申請作業」點選「成績複查申請」，依序填具資料並送出網路申請即可。

113年度第三次航海人員測驗將於113年8月31日至9月1日舉行，詳情請至MTNet (https://el.mtnet.gov.tw/EL03/EL030201/Index) 航海人員測驗管理子系統查詢。報名時間自113年6月29日0時起至113年7月8日下午5時止，採網路報名。


聯 絡 人：船員組 呂云馨 簡任技正
聯絡電話：02-89782642</text:p>
          </table:table-cell>
          <table:table-cell table:number-columns-repeated="252"/>
        </table:table-row>
        <table:table-row table:style-name="ro1">
          <table:table-cell table:style-name="ce15" office:value-type="string">
            <text:p>2024-06-11</text:p>
          </table:table-cell>
          <table:table-cell table:style-name="ce15" office:value-type="string">
            <text:p>澎湖輪海上嘉年華遊程盛大啟動，體驗澎湖美好時光</text:p>
          </table:table-cell>
          <table:table-cell table:style-name="ce21" office:value-type="string">
            <text:p>標榜著創新海上旅遊項目的「澎湖輪海上嘉年華遊程」即將正式啟動，交通部航港局今(11)日召開記者會宣布，澎湖輪將結合澎湖在地元素，提供多元的搭乘體驗，創造愉快搭船時光。行政院南部聯合服務中心陳慧玲副執行長、航政司韓振華司長、航港局葉協隆局長、澎湖縣劉美凡副處長、交通部觀光署澎湖國家風景區管理處洪志光處長、台灣航業股份有限公司仇忠林總經理、雄獅旅行社洪碧玲副總經理、山富旅行社趙明璋副總經理等眾多貴賓和媒體朋友們一起出席記者會，共同見證了這一重要時刻。

澎湖輪自去年9月開航以來，類郵輪的外觀和內裝設計展現了新的船舶美學，因為令人驚豔的船舶設計，吸引很多國人搭乘澎湖輪，這次的「澎湖輪海上嘉年華遊程」是創新的海上旅遊項目，將澎湖的觀光元素與交通船結合，讓旅客在航程中就能開始享受澎湖的美好。台航公司與旅行社合作，配合澎湖當地觀光時令及節慶活動，推出「澎湖輪海上嘉年華遊程」，並包括第1梯次7月26日至29日吉貝花火節，第2梯次8月30日至9月2日的澎湖追風音樂燈光節，第3梯次9月20日至24日的101K跳島自行車嘉年華等三大遊程，在船上並結合了澎湖在地的表演團體、餐飲業者以及創生團體提供多項體驗活動，更為豐富的遊程，為離島交通觀光創造了另一種可能性。

航港局葉協隆表示，台航公司與旅行社合作分別於7月、8月及9月推出了三個梯次、不同主題的「澎湖輪海上嘉年華遊程」，吸引不同族群的遊客前來澎湖觀光。旅客可於星期五晚上從高雄搭乘澎湖輪夜航出發，參加旅行社設計的澎湖當地旅遊及節慶活動，星期一下午再搭乘澎湖輪返回高雄，既節省住宿費，又只需請一天假，即可享受4天3夜的完美旅程。此次嘉年華遊程不僅融合了澎湖在地的文化和美食，還提供了觀星活動、午夜電影、精油薰香體驗、音樂派對、園遊會擺攤、街頭藝人表演、互動闖關遊戲、說故事及手作DIY藝品等豐富多彩的活動，讓旅客在搭船過程中便能享受假期的樂趣。

本次雄獅旅行社及山富旅行社配合澎湖地區節慶活動推出的3梯次遊程主題分別為第1梯次7月26日至29日，結合7月28日舉辦吉貝花火節，第2梯次8月30日至9月2日，結合8月30日揭幕的澎湖追風音樂燈光節，第3梯次9月20日至24日，結合9月22日舉辦101K跳島自行車嘉年華。旅行社目前安排遊程景點包括澎湖遊客中心、林投公園、南寮古厝、風櫃聽濤、雙曲橋、池西岩瀑、二崁古厝、跨海大橋、咾咕石公園、菓葉灰窯、奎壁山、天后宮、四眼井、中央街、順承門、澎湖郵便局、篤行十村、鎖港鎮風塔、施公祠、萬軍井、潘安邦故事館、張雨生紀念館、通樑古榕、大菓葉柱狀玄武岩等內容相當豐富，旅客可至網紅景點打卡並深度探索澎湖地區歷史文化，有興趣的旅客可至雄獅旅行社、山富旅行社官網購買套裝或自由行遊程，若只想體驗船上活動的旅客可至台航公司官網購買船票!


聯 絡 人：船舶組  華學文視察
聯絡電話：02-89782878</text:p>
          </table:table-cell>
          <table:table-cell table:number-columns-repeated="252"/>
        </table:table-row>
        <table:table-row table:style-name="ro1">
          <table:table-cell table:style-name="ce15" office:value-type="string">
            <text:p>2024-06-10</text:p>
          </table:table-cell>
          <table:table-cell table:style-name="ce15" office:value-type="string">
            <text:p>馬祖地區因天候因素影響機場航班正常起降，航港局：今（10)日增開「臺馬之星」船班，呼籲民眾可多加利用</text:p>
          </table:table-cell>
          <table:table-cell table:style-name="ce21" office:value-type="string">
            <text:p>今(10)日馬祖地區因天候因素影響航班正常起降，航港局表示，連江縣政府已於今（10）日上午9時宣布增開「臺馬之星」航班，預計10日中午12時由基隆開往南竿後，於同日晚間9時30分由南竿開往基隆，請有需求的旅客，可以多加利用，除透過「馬祖海上交通訂位購票系統」（https://matsuebs.com/）訂票外，也可在現場購票。

另航港局提醒民眾，本次增開的船班，往、返程均不停靠東引，請規劃自東引前往基隆的旅客，提早返回南竿候船。明（11）日(二)另已排定上午6時30分由東引開航至南竿（9時30分）再返回基隆的「新臺馬輪」，目前尚有362個座位，若不急於收假日返臺的旅客，也可選擇順延搭乘11日上午返臺船班。

聯 絡 人：航務組 鄧明宗科長
聯絡電話：02-8978-6295</text:p>
          </table:table-cell>
          <table:table-cell table:number-columns-repeated="252"/>
        </table:table-row>
        <table:table-row table:style-name="ro1">
          <table:table-cell table:style-name="ce15" office:value-type="string">
            <text:p>2024-06-09</text:p>
          </table:table-cell>
          <table:table-cell table:style-name="ce15" office:value-type="string">
            <text:p>馬祖地區因天候因素影響部分航班正常起降，海運船班尚有座位，民眾可多加利用</text:p>
          </table:table-cell>
          <table:table-cell table:style-name="ce21" office:value-type="string">
            <text:p>依據氣象預報資料顯示，自9日起至11日間，馬祖地區可能因天候因素影響航班正常起降，海運部分則預估均可正常開航。航港局表示，目前9日晚間21時30分由南竿開往基隆之「臺馬之星」航班床位艙位雖已客滿，但仍有約40個座位可供民眾返臺；另外，10日上午9時30分「新臺馬輪」返臺船班，目前訂位亦已達9成，尚剩餘約50個座位，呼籲民眾可以提早規劃利用。

另外，為因應10日(一)收假日民眾返臺需求，航港局已事先與連江縣政府協調，縣府將視天候及機場航班狀況，於10日(一)上午9時宣布是否加開返臺船班，請旅客多加留意。倘決定增開，將由「臺馬之星」於10日中午12時自基隆開往南竿，晚間9時30分再由南竿開往基隆，有需要搭乘的旅客，屆時可透過「馬祖海上交通訂位購票系統」（https://matsuebs.com/）或現場購買等方式訂位購票，歡迎多加利用。

聯 絡 人：航務組 鄧明宗科長
聯絡電話：02-8978-6295</text:p>
          </table:table-cell>
          <table:table-cell table:number-columns-repeated="252"/>
        </table:table-row>
        <table:table-row table:style-name="ro1">
          <table:table-cell table:style-name="ce15" office:value-type="string">
            <text:p>2024-06-07</text:p>
          </table:table-cell>
          <table:table-cell table:style-name="ce15" office:value-type="string">
            <text:p>船遊網東部航線訂票資料無法讀取，航港局已立即協調業者應變處理，確保旅客權益不受影響</text:p>
          </table:table-cell>
          <table:table-cell table:style-name="ce21" office:value-type="string">
            <text:p>端午連假前東部航線訂票系統「船遊網」因訂票資料無法讀取，可能對旅客取票造成影響，航港局於接獲通報即於6月5日召開會議，要求各家船舶運送業者重新鍵入資料，目前已有超過90%的旅客資料完成，其他尚未完成資料重建之旅客可參考業者網頁公告，持訂單截圖、銀行扣款明細或信用卡刷卡紀錄等其他證明文件報到取票，無法提供資料者，搭船當日將由業者於現場派專人協助，航港局已請業者採從寬認定原則辦理，現場也會控留船班10%座位，連假期間每日均派2位同仁在現場督導業者，旅客權益不會受損、也不會有重複付費之情況發生。

聯絡人：東部航務中心胡家華科長
聯絡電話：03-8509-018</text:p>
          </table:table-cell>
          <table:table-cell table:number-columns-repeated="252"/>
        </table:table-row>
        <table:table-row table:style-name="ro1">
          <table:table-cell table:style-name="ce15" office:value-type="string">
            <text:p>2024-06-05</text:p>
          </table:table-cell>
          <table:table-cell table:style-name="ce15" office:value-type="string">
            <text:p>郵輪靠泊艘次成長近5成 航港局續以4大面向培育我國郵輪人才</text:p>
          </table:table-cell>
          <table:table-cell table:style-name="ce21" office:value-type="string">
            <text:p>疫情後郵輪產業逐漸復甦，郵輪靠泊數量持續增加，交通部航港局表示，依目前郵輪預報資料顯示今(113)年將靠泊482艘次，相較去(112)年327艘次大幅成長47%，進出港旅客今年有望達81.6萬人次，顯見郵輪人才培育需求大為增加，航港局將持續以「放寬參與國際郵輪就業規定」、「推廣在校取證」、「跨校合作」及辦理「餐勤人員基本知能訓練班」等4大面向培育人才並協助國人登輪工作。

航港局指出，為讓更多國內優秀的海事、觀光及休閒人才能上國際郵輪工作，105年及106年間已完成法規鬆綁，對於想至郵輪旅客或事務部門工作者，在還未取得船員服務手冊前，即可先參加「基本安全訓練(包含人員求生技能訓練、防火及基礎滅火訓練、基礎急救訓練、人員安全及社會責任訓練)」及「安全意識」2項船員專業訓練，取得合格證明後，再至航港局各航務中心申請船員服務手冊。

航港局說明，此2項船員專業訓練上課天數約11天，費用約1萬3千元，因各訓練機構船員專業訓練自費班開課時間及費用略有不同，詳細報名資訊請洽訓練機構。

航港局進一步表示，106年起即輔導海洋觀光、餐飲等系所將郵輪工作所需船員訓練融入學校課程，使學生能在校取證。目前計有臺灣海洋大學(海洋觀光管理系)、高雄科技大學(海洋休閒管理系)及台北海洋科技大學（餐飲管理系、旅遊管理系）等3校辦理。

除推廣海事校院觀光或餐飲科系融入課程外，航港局亦協調國立高雄餐旅大學與國立高雄科技大學合作辦理「郵輪產業人才培訓」，高餐學生於大二選修完成後也能在校取證，據以結合高餐觀光及餐飲專業與高科大船員培訓專業，讓更多學生上郵輪服務。

如國人有意願在船上擔任大廚，航港局提醒，因需符合國際公約(MLC)規範，除需取得前述2項船員專業訓練證書外，還需完成「餐勤人員基本知能訓練」，上課天數2天，費用6千元，內容包含「食品和個人衛生」、「膳食健康安全與實務中毒」、「食品儲存、備料管理、環境保護」及「實用廚藝」。

今年4月中華航業人員訓練中心已開班，後續是否再開班需視登記人數是否已達到開班下限，如有開班需求，航港局將儘速核備，請有意願者逕洽中華航業人員訓練中心登記，實際費用及開班與否則以訓練機構公布為主。

郵輪人才培育之船員訓練機構聯絡資訊：
(一)財團法人中華航業人員訓練中心02-2492-2118。
(二)國立臺灣海洋大學02-2462-2192 分機3033或3050。
(三)台北海洋科技大學02-2810-9999分機2621。
(四)國立高雄科技大學07-8100-888 分機 25913或25910。


聯 絡 人：船員組 黃奕僑科長
聯絡電話：02-8978-8036</text:p>
          </table:table-cell>
          <table:table-cell table:number-columns-repeated="252"/>
        </table:table-row>
        <table:table-row table:style-name="ro1">
          <table:table-cell table:style-name="ce15" office:value-type="string">
            <text:p>2024-06-04</text:p>
          </table:table-cell>
          <table:table-cell table:style-name="ce15" office:value-type="string">
            <text:p>「閃耀雙甲子．東引展風華」東湧燈塔120週年慶祝系列活動即將啟動</text:p>
          </table:table-cell>
          <table:table-cell table:style-name="ce21" office:value-type="string">
            <text:p>東引島燈塔，又名東湧燈塔，這座守護我國北疆的燈塔，即將迎來120週年的慶祝活動。為慶祝這一里程碑，交通部航港局攜手觀光署、連江縣政府及東引鄉公所等單位，共同籌劃了一系列精彩活動，向公眾展現東湧燈塔的歷史魅力與美麗風采。

為了宣揚東湧燈塔的獨特魅力，航港局於113年6月4日上午10時，舉辦「閃耀雙甲子，東引展風華」東湧燈塔120週年慶祝活動宣傳記者會，主場活動將於7月1日在東引島盛大舉辦，於東引遊客中心有手作工作坊、忠誠門有市集展售、傍晚於東湧燈塔舉辦120週年慶祝點燈儀式，續於忠誠門舉辦燈塔之夜音樂會，為這值得紀念的一天獻上美好的回憶。

本活動結合線上、線下及當地旅遊資源，提供民眾多元參與管道，策劃一系列豐富的旅遊體驗，如即將到來的6月11日，將於活動粉絲專頁「東引漫遊計畫Roaming DongYin」發布老照片徵集活動，有興趣的民眾可透過分享貼文，或於貼文下方留下老照片及心得，及有機會抽1組活動T-shirt、斜背帆布袋及漁夫帽；此外於基隆西岸碼頭候船室、新臺馬輪大廳、東引遊客中心及東湧燈塔展覽室，皆設有特色明信片集章點，民眾完成4點集章後，於活動粉絲專業貼文下方分享留言，也有機會取得抽獎資格。而7月至8月底可透過活動粉絲專頁所發布的遊程推廣貼文，留言並分享後，將提供5組燈塔獨家導覽遊程含來回船票的抽獎機會，機會難得，敬請期待。

且為呈現給所有有興趣的民眾完整遊程體驗，於東湧燈塔展覽室、中路老街、林家公館及水下考古博物館設置特色藝文展覽，該等系列活動將持續至10月底，民眾至任一展點拍照，並於社群媒體分享，可於東引遊客中心換得木質燈塔明信片；而自6月29日至7月1日配合新台馬輪進港，清晨將施放低空煙火，迎接蒞臨東引遊客；此外，7月底至8月底基隆候船室將配合「仲夏藍色鯨奇:海上導覽活動」，設計海洋教育、小朋友燈塔DIY互動導覽布展，以及「遊馬祖攻略」宣傳背板，提供遊客有關馬祖、東引的旅遊資訊，以歡迎各位遊客的蒞臨。

航港局局長葉協隆表示，東湧燈塔除了作為東引島的精神指標，也與當地居民有著深厚且緊密的聯繫，120年來，燈塔守護著北疆，也承載了人們對於歷史記憶和傳統情感的連結。此次活動期望以東湧燈塔為核心，結合東引鄉歷史人文及觀光資源，與各主辦單位為鄉里帶來豐富的觀光人潮，並創造多樣豐富且長期的觀光綜效。

航港局誠摯地邀請大家一起來參與「東湧燈塔120週年慶祝活動」，共遊國之北疆－東引島。


聯 絡 人：航安組科長呂學鳳
聯絡電話：02-89786801</text:p>
          </table:table-cell>
          <table:table-cell table:number-columns-repeated="252"/>
        </table:table-row>
        <table:table-row table:style-name="ro1">
          <table:table-cell table:style-name="ce15" office:value-type="string">
            <text:p>2024-06-03</text:p>
          </table:table-cell>
          <table:table-cell table:style-name="ce15" office:value-type="string">
            <text:p>航港局便民服務又一樁 即日起商港服務費新增至超商繳納</text:p>
          </table:table-cell>
          <table:table-cell table:style-name="ce21" office:value-type="string">
            <text:p>為了提升商港服務費繳費的便利性，交通部航港局宣布商港服務費繳納單113年6月3日起將新增超商繳納管道，自該日起核發新繳納單將新增超商條碼，民眾收到有超商條碼之繳費單，即可至超商繳費，全台1.4萬家超商提供24小時無休服務，歡迎民眾多加使用!

航港局表示，民眾現行繳納商港服務費，可持繳費單到32家代收銀行、農會、郵局辦理臨櫃繳費，或是利用ATM轉帳。亦可藉由台灣票據交換所嗶嗶繳(BeePay)進行網路轉帳，或是開通由授權帳戶自動扣款等方式。為提供民眾更彈性及多元的繳費管道，本次新增超商繳費管道，民眾可持繳費單就近至全台四大超商門市（7-11、全家、OK、萊爾富）繳納商港服務費，無需受限於銀行的營業時間或再準備讀卡機設備。

商港服務費為政府對港口後續擴充與建設之重要經費來源，凡進出商港的船舶、離境旅客、及船舶所裝卸之貨物都須收取。繳納義務人包括相關航運業者及貨主，如對自身單據資訊想進一步了解都可透過商港服務費查詢系統專網(https://public-cpd.mtnet.gov.tw/public-cpd) 或專線服務電話0800-022-120洽詢。

航港局提醒，新增超商繳費金額上限為兩萬元，超過此金額的繳費單超商將無法代收，民眾可採用其他繳費管道，另超商繳費須由繳納人自行負擔每筆8元的手續費。於6月3日前核發之繳納單因無超商繳費條碼，無法至超商進行繳納。呼籲繳納義務人，請多注意單據上之繳納期限，即時完成繳納，避免逾期致衍生其他額外費用。


聯 絡 人：港務組 張志豪科長
聯絡電話：02-8978-2956</text:p>
          </table:table-cell>
          <table:table-cell table:number-columns-repeated="252"/>
        </table:table-row>
        <table:table-row table:style-name="ro1">
          <table:table-cell table:style-name="ce15" office:value-type="string">
            <text:p>2024-06-01</text:p>
          </table:table-cell>
          <table:table-cell table:style-name="ce15" office:value-type="string">
            <text:p>113年第二次航海人員測驗今、明2天登場</text:p>
          </table:table-cell>
          <table:table-cell table:style-name="ce21" office:value-type="string">
            <text:p>交通部航港局表示，113年第二次航海人員測驗於今(6月1日)、明兩日假華夏科技大學(新北市)及正修科技大學(高雄市)兩試區辦理，計有742名考生報考，首日測驗類別為一等船副及二等管輪，第一節應考200人，到考人數169人，到考率84.5%。

本次測驗報名人數742人，與去年同期706人略增，也反映船員職業的吸引力與魅力正在擴大。成為一名船員，不僅是追逐夢想的開始，更是面對挑戰、踏上新生活的選擇，期待更多熱情洋溢、充滿信心的夥伴加入航海的行列。

航港局提醒，近日地震頻繁，測驗期間，為避免手機因地震告警訊息發出聲響影響試場秩序，請考生避免攜帶手機進場，請將手機交給陪考人員保管，若仍需攜帶入場應試，請務必將手機完全關機並放在試場前後指定位置，避免影響測驗進行。測驗期間如遇有感地震，請依監場人員指示進行掩蔽或疏散，維護自身安全。

另航港局再次提醒考生，不得隨身攜帶具通訊功能之穿戴式裝置或器具，避免造成違規扣分之情事。

本次測驗預計6月28日榜示，考畢試題及答案將於6月3日在交通部航港局航港單一窗口服務平臺MTNet航海人員測驗系統(網址為https://el.mtnet.gov.tw/EL03/EL030201)公布。如有試題疑義，請於本次測驗結束之次日起3日內(即6月5日前)，登入「航海人員測驗系統」內之「線上申請作業」點選「試題疑義申請」，試題疑義結果亦將公布於MTNet航海人員測驗系統供考生參考，航港局也預祝所有參測考生考試順利，金榜題名。

聯 絡 人：船員組 呂云馨科長
聯絡電話：02-89782642</text:p>
          </table:table-cell>
          <table:table-cell table:number-columns-repeated="252"/>
        </table:table-row>
        <table:table-row table:style-name="ro1">
          <table:table-cell table:style-name="ce15" office:value-type="string">
            <text:p>2024-05-30</text:p>
          </table:table-cell>
          <table:table-cell table:style-name="ce15" office:value-type="string">
            <text:p>「航港1號」參與海上聯合巡弋，守護海域安全</text:p>
          </table:table-cell>
          <table:table-cell table:style-name="ce21" office:value-type="string">
            <text:p>端午節將屆，航港局為維護中部海域及彰化風場航道航行安全，今(30)日結合海巡署中部分署、財政部關務署臺中關等執法單位舉行海上聯合巡弋及擴大威力掃蕩誓師大會，並動員所屬「航港1號」巡護船首次參加海上巡護勤務，展現共同維護中部海域安全之決心。

航港局指出，為配合國家綠色能源發展離岸風電政策，航港局已於離岸風機密集設置的彰化外海規劃風場航道供船舶安全航行，並於113年4月30日籌建完成100噸級「航港1號」巡護船，進駐臺中港投入航道巡護，該船配備全方位攝影監視及先進夜視系統，可立即掌握各種數據及影像，透過衛星迅速回傳航港局海事中心，可充分掌握航道運行狀態，另亦可因應海難災害事件，迅速進駐現場提升海難應變能力。本次亦為該船成軍後首次參與聯合巡弋，並與同屬100噸級海巡署艦隊分署臺中海巡隊「PP-10080」巡防艇、財政部關務署臺中關「海格號」緝私艇共同巡守中部海域，未來將不遺餘力共同打擊不法力量，維護海上航行安全。

航港局強調，具高科技設備的「航港1號」巡護船未來將扮演彰化風場航道巡護重要角色，並持續擴大與各友軍單位橫向合作，確維航道通行安全，防範海難事件發生。

聯 絡 人：航港局中部航務中心  科長周子軒
聯絡電話：04-23690677</text:p>
          </table:table-cell>
          <table:table-cell table:number-columns-repeated="252"/>
        </table:table-row>
        <table:table-row table:style-name="ro1">
          <table:table-cell table:style-name="ce15" office:value-type="string">
            <text:p>2024-05-28</text:p>
          </table:table-cell>
          <table:table-cell table:style-name="ce15" office:value-type="string">
            <text:p>端午節前航港局加強載客船舶及海運客運場站抽查，另提醒旅客留意假期天候與航班資訊</text:p>
          </table:table-cell>
          <table:table-cell table:style-name="ce21" office:value-type="string">
            <text:p>因應端午連續假期，航港局將於6月7日起至6月11日止啟動端午節海運交通疏運計畫。本次端午假期海運疏運期間預計提供臺灣本島與離島間9條航線，總計開航1,129航次，預估可提供253,710人次之運能；至金馬小三通4條航線，預計開航130個航次，預估可提供33,140人次之運能。

為保障連假疏運期間旅運安全，航港局已於今(113)年5月22日起連續3日赴馬祖福澳港、金門水頭碼頭、屏東東港、塩埔漁港及臺東富岡漁港等場站辦理「載客船舶及海運客運場站公共安全與營運聯合督檢作業」，針對載客船舶「開航前播放或示範救生衣穿著方法」、「主機運行及排煙狀況是否正常」，以及海運客運場站「場站之消防、災害防救等公共安全及營運服務、班次時刻表及票價表中英文標示」、「是否有設置及使用無障礙岸接設備」等項目進行查察，並持續督導業者改善相關缺失、加強落實安全管理。

疏運期間如遇天候不佳或其他不可抗力因素影響客船航行，航港局已要求業者應於營業處、候船室等處所張貼公告，並以網路、廣播等多媒體方式對外公布，提醒民眾於連續假期出遊前，先參考氣象預報並確認最新航班動態，以利預先安排或調整行程。

航港局說明，亦將於官網即時公告航班開停航資訊(航港局資訊網http://www.motcmpb.gov.tw/點選「為民服務」選項，於「航班表」項下查詢連假海運疏運資訊公告)，並視民眾交通旅運需求適時協調業者加開航班，致力提供民眾優質海運服務。

聯 絡 人：航務組 鄧明宗科長
聯絡電話：02-8978-6295</text:p>
          </table:table-cell>
          <table:table-cell table:number-columns-repeated="252"/>
        </table:table-row>
        <table:table-row table:style-name="ro1">
          <table:table-cell table:style-name="ce15" office:value-type="string">
            <text:p>2024-05-28</text:p>
          </table:table-cell>
          <table:table-cell table:style-name="ce15" office:value-type="string">
            <text:p>臺灣榮獲東京備忘錄白名單七連霸，排名大躍升</text:p>
          </table:table-cell>
          <table:table-cell table:style-name="ce21" office:value-type="string">
            <text:p>交通部航港局今(28)日表示，東京備忘錄(TOKYO MOU)已於5月公告最新的海運管理績效年報，本次共計62個國家列入評比，我國再次榮登東京備忘錄「白名單」國家，已是連續第7年獲得白名單之肯定，排名更由去年的第22名一口氣進步至第14名。美國海岸巡防隊並同步頒布最新年報，我國亦列為零留置之優良船旗國。

東京備忘錄為世界上9個港口國管制合作策略聯盟組織之一，針對到訪東京備忘錄國際港口之外籍船進行港口國管制檢查，主要目的為消弭次標準船所帶來潛在之海事安全及海洋污染風險，我國位處東京備忘錄管制範圍，所以東京備忘錄的成績最能體現我國國輪的管理績效。另美國身為世界第一大經濟體，世界各國透過海運與美國往來非常頻繁，美國海岸巡防隊(USCG)也發展出其專屬的船舶檢查及評比機制，獨立於其他港口國管制組織，到訪美國港口的外籍船舶均由美國海岸巡防隊依船舶風險評估結果實施抽查。

航港局強調，在後疫情時代全球經濟持續復甦，9成以上的國際貿易商品都是靠海上運輸，海運對我國的經濟發展至關重要，航港局積極關注國籍船舶於全球海域航行安全及環保等議題，積極辦理國際海事組織頒布之國際公約內國法化作業，並持續精進我國國輪管理效能，善盡國際公約責任，以維持東京備忘錄及美國海岸巡防隊的優異成績，攜手我國優良航商及驗船中心共同提升國際海運市場競爭力。

聯 絡 人：船舶組  黃宇欣科長
聯絡電話：02-89782625</text:p>
          </table:table-cell>
          <table:table-cell table:number-columns-repeated="252"/>
        </table:table-row>
        <table:table-row table:style-name="ro1">
          <table:table-cell table:style-name="ce15" office:value-type="string">
            <text:p>2024-05-23</text:p>
          </table:table-cell>
          <table:table-cell table:style-name="ce15" office:value-type="string">
            <text:p>航港局辦理「113年度全國引水人第1場在職訓練」強化引航安全及提升服務品質</text:p>
          </table:table-cell>
          <table:table-cell table:style-name="ce21" office:value-type="string">
            <text:p>為持續精進引水人引航知能，航港局於5月23日及24日，在新北市八里區福朋喜來登酒店舉辦「113年度全國引水人第1場在職訓練」，由該局副局長劉志鴻擔任主持人，邀請專家學者講授駕駛台資源管理與資訊交流、事故預防、疲勞管理及大型船舶操縱要領等課程，以利引水人於引航前能注意疲勞管理，並於引航中參考以往事故之安全改善建議，透過駕駛台資源管理與船舶駕駛團隊緊密合作，及善用船舶操控既能協助船舶安全靠泊或順利出港，另本次會議亦透過引水人經驗分享及意見交流，凝聚強化航安之共識，俾提升引航服務品質。

航港局表示，為落實國際海事組織(IMO)A.960(23)決議案所提引水人須熟練與更新知識之工作，自108年起每年舉辦2場引水人在職訓練，課程除針對近期曾發生的引航事故，藉由事故原因分析及安全改善建議，尋求精進引航安全的作法外，並持續強化引水作業所需專業技能；本年度第1場次在職訓練邀請台灣省引水人聯合辦事處方信雄主任講授「駕駛台資源管理(BRM)與船長、引水人資訊交流(MPX)」，並安排運安會官文霖次席調查官講授「運安會水路事故調查及事故預防」、中央警察大學蔡奇呈教授講授「身體保健與疲勞管理制度」及臺北港引水人辦事處吳天壽主任講授「大型船舶操縱要領與參考案例」，以確保引水人熟悉引航所需專業職能，並維持健康體能。

航港局進一步說明，引水人引航作業為港埠營運重要一環，引領船舶安全進出我國港口，過程中須協調港口航管中心、拖船等協作單位，以使船舶順利靠泊碼頭，完成相關經濟活動，引航作業的安全與效率攸關國家海運發展競爭力，航港局將持續辦理全國引水人在職訓練，並維持雙方溝通管道，協助引水人與港埠相關單位之意見交流，以利維護引航安全及確保各商港船舶進出之順暢。

聯 絡 人：航安組陳文婷科長
聯絡電話：02-89783184</text:p>
          </table:table-cell>
          <table:table-cell table:number-columns-repeated="252"/>
        </table:table-row>
        <table:table-row table:style-name="ro1">
          <table:table-cell table:style-name="ce15" office:value-type="string">
            <text:p>2024-05-22</text:p>
          </table:table-cell>
          <table:table-cell table:style-name="ce15" office:value-type="string">
            <text:p>航海人員測驗自5月22日起 開放下載測驗通知書</text:p>
          </table:table-cell>
          <table:table-cell table:style-name="ce21" office:value-type="string">
            <text:p>交通部航港局訂於6月1至2日舉辦113年第二次航海人員測驗，於華夏科技大學(新北市)及正修科技大學(高雄市)兩試區舉行，自即(22)日起於交通部航港局航港單一窗口服務平臺MTNet (網址為https://web02.mtnet.gov.tw/)航海人員測驗管理系統開放下載測驗通知書，參測人員請以空白紙張自行列印。

為使參測過程順遂，航港局提醒參測人員下載測驗通知書後，務必先行檢視相關測驗資訊，如參測資格為暫准報名者，請於測驗當日第1節應試前攜帶畢業證書或學分證明相關文件正本至試務辦公室辦理資格驗證。另外，請勿攜帶具通訊、感應、拍攝、記錄功能之裝置或設備入場(如智慧手環、手錶、眼鏡及佛珠等)，如有疑義，請配合監場人員確認及檢查，另本測驗僅可使用考選部公告之國家考試電子計算機之機型，其餘機型(如CASIO fx 350ES PLUS等)皆不得使用，國家考試電子計算機查詢網址 https://wwwc.moex.gov.tw/main/content/SubMenu.aspx?menu_id=162

本次測驗報名人數742人(臺北考區338人，高雄考區404人)，請考生寬估交通時間並提早出門，準備充足發揮實力，交通部航港局預祝所有參測考生考試順利，通過測驗金榜題名，早日開啟航海職業生涯。

聯 絡 人：船員組 呂云馨 科長
聯絡電話：02-89782642</text:p>
          </table:table-cell>
          <table:table-cell table:number-columns-repeated="252"/>
        </table:table-row>
        <table:table-row table:style-name="ro1">
          <table:table-cell table:style-name="ce15" office:value-type="string">
            <text:p>2024-05-01</text:p>
          </table:table-cell>
          <table:table-cell table:style-name="ce15" office:value-type="string">
            <text:p>「海員新星培育計畫」5 月1 日再次啟航！交通部航港局鼓勵學子成為人生航道的掌舵手</text:p>
          </table:table-cell>
          <table:table-cell table:style-name="ce21" office:value-type="string">
            <text:p>為促進我國海運產業人才培育，交通部航港局於111年起結合社會團體、航商、海事校院及政府部門共同合作推出「海員新星培育計畫」，廣受各界關注及好評，同時替航商招募許多優質的海員新星，爰113年續辦「海員新星培育計畫」，於5 月1 日開跑，申請時間至5月31日，歡迎有興趣的青年學子們踴躍提出申請。

航港局表示「海員新星培育計畫」提供就學至就業一條龍輔導；除學雜費、住宿費外，更加碼生活津貼，每年補助最高可領10萬到18萬元。除此之外，也鼓勵輔導家庭的家長轉換跑道，擔任船員，透過乙級船員訓練班密集訓練合格後，即可上船工作，增加工作機會，改善家庭環境。

113年「海員新星培育計畫」持續攜手長榮海運、陽明海運、萬海航運、裕民航運、光明海運等航商提供獎助名額。並透過海事校院、教育部協助宣傳計畫及與財團法人博幼社會福利基金會合作辦理船員宣導說明會，鼓勵莘莘學子加入計畫，成為自己人生航道的掌舵手。

同時，為提供更便利的報名方式，航港局於船員智慧服務平臺新設立海員新星培育計畫專區，利用線上報名系統的優點，免除紙本申請因資料不全而需來回補件之不便性，提高申請案件高效優質的服務。

近年，因應全球能源轉型的趨勢及預期貨運需求增加，各大航商紛紛開始建造新船，預估航運市場景氣、供需皆呈現成長，勢必造成後續船員的需求量增加，因此對於航運人才的需求大幅提升，展現「海員新星培育計畫」的重要性。

此外，航港局今年將擴展海事人才培育範圍，預定邀集我國離島運輸航商攜手培育船員，透過國內航線經營業者招募有意向之民眾，由本局補助乙級船員訓練費用方式，鼓勵年輕學子加入航運產業並上船服務，永續經營國內航線


計畫往年資訊：可至交通部航港局臉書搜尋
計畫宣導說明會影片：可至交通部航港局YOUTUBE頻道搜尋

線上報名: 船員智慧服務平臺海員新星服務 (https://reurl.cc/97dr6a)
紙本報名申請表: 113年度海員新星培育計畫申請表檔案 (pdf附件)


聯 絡 人：船員組 科長 黃奕僑
聯絡電話：02-8978-8036</text:p>
          </table:table-cell>
          <table:table-cell table:number-columns-repeated="252"/>
        </table:table-row>
        <table:table-row table:style-name="ro1">
          <table:table-cell table:style-name="ce15" office:value-type="string">
            <text:p>2024-04-30</text:p>
          </table:table-cell>
          <table:table-cell table:style-name="ce15" office:value-type="string">
            <text:p>交通部林國顯次長親臨航港1號交船典禮，勉勵善用科技守護航安</text:p>
          </table:table-cell>
          <table:table-cell table:style-name="ce21" office:value-type="string">
            <text:p>交通部航港局智慧航安監控船「航港1號」今(4/30)日在中信造船股份有限公司高鼎廠舉行交船典禮，由交通部林國顯次長、韓振華司長、航港局葉協隆局長、中信造船公司韓碧祥董事長、海洋保育署黃向文署長、船舶暨海洋產業研發中心邱逢琛董事長、驗船中心謝謂君董事長、關務署高雄關張淑娟副關務長、臺灣港務股份有限公司高雄港務分公司張展榮副總經理、高雄市政府海洋局黃登福局長等齊聚一堂共襄盛舉，並對航港1號順利如期如質交船表示熱烈的祝賀之意。

交通部林國顯次長致詞時表示，很高興今天可以見證航港1號的交船，並表示佩服韓董事長努力的精神，同時恭喜航港1號係由台灣民間最大造船廠中信造船廠進行承造，並說明臺灣海峽是全球最忙碌的海域之一，超過半數的貨櫃船都必須經過此處，每年更有14萬艘次的船舶在臺灣周邊航行，因航港1號配有360度環景高倍率攝影機及夜視系統，一但有海事發生，航港1號就可以立即掌握各種數據及影像，提供予應變中心，最後說明海事安全需要海巡、海關及海洋局等跨單位進行協助，並期許船員要精實技能，並祝大家平安順逐。

航港局葉協隆局長致詞說明，智慧航安係航港局近年的努力方向，為持續規劃建置我國海事中心智慧航安資訊平臺系統，航港1號的完成，更是智慧航安升級計畫中相當重要的一環，隨著海事中心及VTS系統、AIS及電子海圖等設備完成建置，我們也在新船導入創新科技，目前分別為五大功能，第一個是360度環景高倍率監控系統、第二是AR擴增實境、第三是人員偵測距離可達一公里的夜視系統，第四個是具有雷達偵測油汚功能，第五個則是有衛星通訊系統可與在台灣海事中心作連線，未來有狀況即可與指揮所作即時通報，並說明航港1號會在海域的第一線守護台灣。

中信造船公司韓董事長表示第一次承造交通部的船舶，感到非常高興，並陳述高雄港從港務局時代至現在的轉變，以及高雄港對台灣經濟之影響，最後也很感謝大家的幫忙，並祝現場來賓各位身體健康。

未來「航港1號」將派駐於臺中港，以確保彰化風場航道的順利運作。新船的巡查任務不僅能夠確保航道全線航路標識的正常運作，同時亦能及時蒐集違規案件，新船除了日常巡查之外，在海難事件發生時將可隨即配合搜救任務，即時蒐集現場資訊，以提升海難應變的效率，使人命安全及財物損失降到最低。隨著航港1號的啟用將為臺灣海域的航行安全帶來重大的改變，彰化風場航道的順暢與安全更是可得到全面性的保障。


聯 絡 人：船舶組  王焌驊技正
聯絡電話：02-8978-2639</text:p>
          </table:table-cell>
          <table:table-cell table:number-columns-repeated="252"/>
        </table:table-row>
        <table:table-row table:style-name="ro1">
          <table:table-cell table:style-name="ce15" office:value-type="string">
            <text:p>2024-04-18</text:p>
          </table:table-cell>
          <table:table-cell table:style-name="ce15" office:value-type="string">
            <text:p>「iMarine 航港發展資料庫」推出嶄新功能，即時掌握灣靠臺灣航線與船舶動態</text:p>
          </table:table-cell>
          <table:table-cell table:style-name="ce21" office:value-type="string">
            <text:p>交通部航港局iMarine航港發展資料庫(已於112年10月23日正式上線，頗受各界好評)為持續提供更多優質服務，於本(4)月推出嶄新功能，呈現「行經臺灣貨櫃航線灣靠港口圖」、「30大貨櫃航商資訊」及其他各種航港資訊-「泊靠時間分析」與「船舶即時資訊AIS」，即時掌握臺灣航港動態，歡迎大家來使用。

航港局表示，在數據驅動的時代，即時掌握資訊是關鍵因素，該局加值資料後提供「行經臺灣貨櫃航線灣靠港口圖」，以視覺化方式動態呈現當下與未來灣靠臺灣航線及港口灣靠順序，同時提供航線船舶、週運能及航行頻率等資訊，即時讓使用者航線布局參考；且提供「30大貨櫃航商資訊」，呈現國籍航商於世界貨櫃航商之運能佔比與排名、新船訂購統計現況及使用新能源船比率資訊等。航港局亦表示，臺灣作為全球航運重要樞紐之一，推出這些極具價值的資料，將有助於產、官及學界洞察航港市場趨勢。

此外， iMarine航港發展資料庫更是積極擴充資料來源，加值呈現「泊靠時間分析」，提供臺灣4大國際商港最近24小時港口泊靠的艘數，及進港到實際泊靠碼頭的平均時間分析，讓航商業者可直觀了解港口流量；「船舶即時資訊AIS」，即時呈現臺灣周邊海域的船舶軌跡內容。

航港局進一步表示，iMarine 航港發展資料庫已往前邁出重要的一步，將持續與各界攜手合作，提供創新、即時與高質量的航運數據，以易於理解的圖表形式提供，即使是非專業人士也能輕鬆獲取和使用這些資訊。

欲了解更多「iMarine 航港發展資料庫」嶄新功能的朋友，歡迎至網站(https://imarine.motcmpb.gov.tw/)體驗，共同感受數據整合資訊科技帶來的便利！

聯 絡 人：企劃組研究發展科 陳志佩科長
聯絡電話：02-89782842</text:p>
          </table:table-cell>
          <table:table-cell table:number-columns-repeated="252"/>
        </table:table-row>
        <table:table-row table:style-name="ro1">
          <table:table-cell table:style-name="ce15" office:value-type="string">
            <text:p>2024-04-12</text:p>
          </table:table-cell>
          <table:table-cell table:style-name="ce15" office:value-type="string">
            <text:p>交通部航港局新聞稿113年4月12日【八里渡輪受困沙洲，航港局要求確保船舶適航性，新北市政府已勒令業者停駛並要求提出檢討報告】</text:p>
          </table:table-cell>
          <table:table-cell table:style-name="ce21" office:value-type="string">
            <text:p>交通部航港局新聞稿113年4月12日【八里渡輪受困沙洲，航港局要求確保船舶適航性，新北市政府已勒令業者停駛並要求提出檢討報告】

關於新北市順風航業經營「淡水－八里」藍色公路渡輪航線，10日發生渡輪擱淺事故，航行範圍為淡水河水域，由新北市政府本於小船經營管理機關權責核可航線及航行水域，目前市府已下令該航線營運全面暫停，要求業者針對事故提出檢討報告(含事故原因說明、改善方案、以及未來因應及預防措施)，提報市府交通局審查，確認檢討報告完成後才予以恢復航線營運。經濟部水利署第十河川分署則針對淡水河、大漢溪持續進行疏濬，自2015年蘇迪樂颱風以來，已疏濬200萬立方以上。

交通部航港局基於航政機關權責，已依船舶法第74條規定函文順風航業辦理船舶臨時檢查，未檢查合格前禁止航行，並已啟動海事調查蒐集當時相關監控影像資訊。另航港局也協助補助新北市政府辦理淤積原因調查，後續建議由新北市政府依調查結果自行或洽有關主管機關採取適當方式辦理清淤改善作業。於未改善前倘八里渡輪小船不適合航行該水域，市府應要求限制該等小船航行範圍或時間。

聯 絡 人 及 電 話：港務組 科長 陳怡妃  (02)8978-6832</text:p>
          </table:table-cell>
          <table:table-cell table:number-columns-repeated="252"/>
        </table:table-row>
        <table:table-row table:style-name="ro1">
          <table:table-cell table:style-name="ce15" office:value-type="string">
            <text:p>2024-04-12</text:p>
          </table:table-cell>
          <table:table-cell table:style-name="ce15" office:value-type="string">
            <text:p>交通部航港局新聞稿113年4月12日新聞稿-「悠遊高美，來去燈塔住 1 晚!」 高美燈塔旅宿園區開幕試營運 </text:p>
          </table:table-cell>
          <table:table-cell table:style-name="ce21" office:value-type="string">
            <text:p>交通部航港局持續推動新型態燈塔觀光，高美燈塔旅宿園區今(12)日在交通部部長王國材、蔡其昌委員代表、航政司司長韓振華、臺中市政府文化局副局長施純福、觀光旅遊局副局長陳育正、交通部觀光署旅遊推廣組組長黃怡平、王立任議員代表、楊典忠議員代表、高西里洪曜南里長、臺灣港務股份有限公司臺中港務分公司陳中龍副總經理等貴賓共同見證下開幕試營運，高美燈塔園區為全國首座提供住宿之燈塔園區，住宿空間規劃有 1 間 4 人親子房、1 間雙人套房及5 間青旅雅房，園區引進在地商家提供輕食餐飲與文創展覽，結合地方特色發展新型態的燈塔觀光，並為全臺首座可開放民眾參觀燈塔本體內部之燈塔，未來在高美燈塔上看夕陽也將成為來高美濕地必遊的一大特色。

      部長王國材在致詞時指出，高美燈塔是臺中海線指標性的歷史建築和地標，紅白相間的塔身非常具有特色，園區成功復育的珍貴植物「綬草」，在每年 4 月前後會綻放粉紫色的美麗花朵，極具觀光潛力，高美溼地在臺中市政府長期努力下，早已是臺灣國際級的觀光景點，希望本次高美燈塔旅宿園區的啟用，能與溼地周邊及海線地區的觀光發展！

      航港局局長葉協隆表示，航港局在交通部的協助與督導下，高美燈塔園區在符合文資法規下全面整建，將園區打造成可以住宿、餐飲、展覽的多元空間，而開放登塔參觀更是一大亮點，讓遊客可以在制高點一覽海線美景，本次高美燈塔的旅宿規劃，航港局很高興可以與國內外有多間旅店的小鹿文娛股份有限公司一起合作，在以人為本的前提下，融入在地特色及創意體驗，讓住宿不僅僅是住宿，更可以感受到滿滿的臺中海線人文氣息，創造一趟無可取代的燈塔旅行。

      葉協隆進一步提到，為宣傳推廣高美燈塔住宿園區的開幕，交通部觀光署也提供可愛吉祥物「喔熊嗨熊頸枕」，只要在活動期間內住宿並加入會員就有機會可以獲得可愛又實用的頸枕，即可兌換領取，數量有限，請民眾把握機會。

      王國材表示，每座燈塔園區各具特色，今年航港局提出的「燈塔觀光微笑曲線」，每季都有新亮點，包含志工說故事、AR 沉浸式體驗，以及東引島燈塔 120 週年慶等多元、有深度的燈塔觀光活動，將燈塔由一座冰冷的建築物，轉化為有故事、有溫度、有感動的景點，未來大家到燈塔，可停下腳步，享受慢活，欣賞燈塔美景。

聯 絡 人：航安組呂學鳳
聯絡電話：02-89786801</text:p>
          </table:table-cell>
          <table:table-cell table:number-columns-repeated="252"/>
        </table:table-row>
        <table:table-row table:style-name="ro1">
          <table:table-cell table:style-name="ce15" office:value-type="string">
            <text:p>2024-04-09</text:p>
          </table:table-cell>
          <table:table-cell table:style-name="ce15" office:value-type="string">
            <text:p>蘇花海運備援8日圓滿完成任務，累計10航次載運586部車輛、乘客782人!</text:p>
          </table:table-cell>
          <table:table-cell table:style-name="ce21" office:value-type="string">
            <text:p>因應0403地震導致東部鐵公路受損，交通部航港局於4月4-6日及8日緊急調度臺北快輪及新臺馬輪投入蘇花海運備援，總計開航10航次，疏運782人、載運各類車輛586輛。昨(8)日晚間6時35分新臺馬輪自花蓮港開出最後一個航次運送人員及車輛，晚間9時50分於蘇澳港12號碼頭完成所有旅客及車輛下船作業，圓滿達成本次震災海運備援疏運任務!

航港局表示，昨(8)日由新臺馬輪執行最後二航次疏運任務，下午2時5分由蘇澳港開往花蓮港，計疏運車輛27部（含小客車25部、1部普通機車），旅客47人；晚間6時35分由花蓮港駛往蘇澳港，計疏運車輛42部（含小客車31部、5部遊覽車、1部大貨車、3部小貨車、2部普通機車），旅客78人，當日共計疏運旅客125人，車輛68部。經該局統計，4月4-6日及8日啟動蘇花海運備援機制，總計4天開航10航次，疏運人員782人、載運各類車輛586輛(含501部小客車、7部遊覽車、20部大貨車、30部小貨車、1部重機車、26部普通機車及1輛腳踏車)，對蘇花公路中斷搶修期間東部交通維持有效發揮疏運功能。

航港局進一步表示，0403震災造成蘇花公路中斷後，交通部王國材部長隨即指示該局啟動海運疏運備援機制，該局立即緊急協調調度船舶提供蘇澳花蓮間人車海運疏運服務，對於疏運期間各政府有關單位及民間航運業者億洋航運公司(臺北快輪)及全港通航業公司(新臺馬輪)的大力協助及投入，再次表達感謝之意，有賴於相關公私部門的通力合作，才能圓滿完成本次海運疏運備援任務。

聯 絡 人：航務組 杜文允

聯絡電話：02-89788020</text:p>
          </table:table-cell>
          <table:table-cell table:number-columns-repeated="252"/>
        </table:table-row>
        <table:table-row table:style-name="ro1">
          <table:table-cell table:style-name="ce15" office:value-type="string">
            <text:p>2024-04-06</text:p>
          </table:table-cell>
          <table:table-cell table:style-name="ce15" office:value-type="string">
            <text:p>蘇花海運備援明(7)日暫停服務，8日再由新臺馬輪提供最後一日疏運備援，期滿足民眾往來蘇花人車交通需求</text:p>
          </table:table-cell>
          <table:table-cell table:style-name="ce21" office:value-type="string">
            <text:p>因應0403地震導致東部公路尚未全面回復通車，航港局於今(6)日持續安排新臺馬輪提供蘇花海運疏運服務。明(7)日因適逢清明連續假期收假日，新臺馬輪須執行既定的臺馬間運務，並考量蘇花公路預計於今（6）日18時搶通，故暫停提供蘇花海運備援服務，至後天(8日)，經交通部航港局協調連江縣政府及全港通航業公司，在王忠銘縣長鼎力協助下，新臺馬輪將再支援最後一天海運疏運服務，期能滿足民眾往來蘇花人車交通需求。


	 


	航港局表示，今(6)日上午9時由蘇澳港往花蓮港，計疏運車輛35部（含小客車30部，3部小貨車， 2部普通機車），旅客67人；下午預計1時30分由花蓮港往蘇澳港，登記計車輛61部（含小客車54部、普通機車7部），旅客145人。全日預估疏運旅客212人，車輛96部。經該局統計自4月4日啟動蘇花海運備援機制至6日，3天總計開航8航次，預估疏運647人、載運各類車輛514輛(含447部小客車、遊覽車2部、19部大貨車、23部小貨車、1部重機車、21部普通機車及1輛腳踏車)。


	 


	航港局進一步說明，因應蘇花公路受0403震災影響中斷，在交通部王國材部長的指示下，即時啟動海運疏運備援機制，該局緊急協調調度船舶運送人員及車輛，對於疏運期間各政府有關單位的協助表示感謝，包括海洋委員會海巡署、內政部警政署港警總隊、交通部公路局、臺鐵公司及臺灣港務公司，同時要特別感謝連江縣王忠銘縣長及立法院陳雪生召委的支持，以及馬祖鄉親的體諒，在清明連假期間，讓新臺馬輪可以投入蘇花海運備援行列，也要對2家民間航運業者億洋航運公司(臺北快輪)及全港通航業公司(新臺馬輪)的大力幫忙及辛勞，表達最誠摯的謝意，才能讓蘇花海運疏運任務順利進行。


	 


	航港局說明，有關4月8日新臺馬輪搭乘船舶及託運車輛相關訊息已整理如下附表(開航時間係配合花蓮港潮汐情形安排)，並已公布於該局官網【因應0403地震 蘇花海運備援資訊專區】（網址連結：https://www.motcmpb.gov.tw/Information?siteId=1&amp;nodeId=50039），有需要的民眾可多加利用，海運疏運相關問題並可電洽該局聯絡同仁（電話如下）提供協助，航港局在海運方面將盡力提供民眾最大協助，以早日完成震災復原工作。


	 


	交通部航港局【因應0403地震 蘇花海運備援資訊專區】網址https://www.motcmpb.gov.tw/Information?siteId=1&amp;nodeId=50039


	 


	


	 


	聯 絡 人：航務組 杜文允 科長

聯絡電話：02-89788020</text:p>
          </table:table-cell>
          <table:table-cell table:number-columns-repeated="252"/>
        </table:table-row>
        <table:table-row table:style-name="ro1">
          <table:table-cell table:style-name="ce15" office:value-type="string">
            <text:p>2024-04-05</text:p>
          </table:table-cell>
          <table:table-cell table:style-name="ce15" office:value-type="string">
            <text:p>新臺馬輪及臺北快輪今(5)日持續提供蘇花海運備援服務</text:p>
          </table:table-cell>
          <table:table-cell table:style-name="ce21" office:value-type="string">
            <text:p>因應0403地震導致東部公路尚未全面回復通車，航港局於今(5)日持續安排新臺馬輪及臺北快輪提供蘇花海運疏運服務。截至今（5）日上午10點為止，登記由花蓮港往蘇澳港車輛計200部，旅客375人，蘇澳港往花蓮港計車輛82部（其中4部為大貨車，1部重型機車，1部普通機車），旅客128人，合計旅客503人，車輛282部。

航港局表示，明(6)日因臺北快輪有兩岸既定運務，無法再協助疏運，新臺馬輪則可再協助至6日，週日(7日）是否提供蘇花海運備援服務，將視蘇花公路復原狀況及船班調度情形再行評估，若有航班服務，將儘早公布，以利民眾參考運用，相關訊息將公布於航港局官網【因應0403地震 蘇花海運備援資訊專區】。

交通部航港局【因應0403地震 蘇花海運備援資訊專區】網址https://www.motcmpb.gov.tw/Information?siteId=1&amp;nodeId=50039
 
聯 絡 人：航務組 杜文允
聯絡電話：02-89788020</text:p>
          </table:table-cell>
          <table:table-cell table:number-columns-repeated="252"/>
        </table:table-row>
        <table:table-row table:style-name="ro1">
          <table:table-cell table:style-name="ce15" office:value-type="string">
            <text:p>2024-04-04</text:p>
          </table:table-cell>
          <table:table-cell table:style-name="ce15" office:value-type="string">
            <text:p>行政院鄭文燦副院長與交通部王國材部長赴花蓮港關心蘇花海運備援作業，感謝民眾配合並慰勉工作同仁辛勞</text:p>
          </table:table-cell>
          <table:table-cell table:style-name="ce21" office:value-type="string">
            <text:p>因應昨(3)日上午7：58發生規模7.2地震，導致東部鐵公路中斷，交通部隨即啟動海運備援機制，行政院鄭文燦副院長在交通部王國材部長及林國顯次長的陪同下，親自於今(4)日下午3時至花蓮港關心海運疏運情形，並慰勞現場工作人員辛勞。鄭文燦副院長表示，今天投入備援的臺北快輪，總計疏運車輛164輛，其中包含小客車148輛、大貨車8輛及小貨車8輛，另外也特別強調，除了臺北快輪外，明(5)日新臺馬輪也會加入疏運，新臺馬輪除了航速較快，約二個半小時即可抵達外，同時也可載運旅客和車輛，更是一艘船況很好、很新的船舶，相信可以讓民眾搭乘起來更加舒適，另外，本次的蘇花海運疏運服務是因應震災緊急應變，是完全免費提供民眾服務。

鄭文燦副院長並表示，這次震災的應變處理和復原工作相當迅速，今日東部鐵路已恢復運作，感謝民眾的配合，也認為在應變過程中，提供海運服務是相當必要的，可以提供民眾往來東部地區另一個選擇。因此，也要感謝航港局、港務公司及公路局同仁的辛勞投入，在整體海運疏運的作業安排方面，提供相當完善及貼心的服務!

航港局並補充說明，有關民眾反映臺北快輪未接受機車託運部分，係因該船舶設備限制，無法穩固繫固機車所致，明（5）日投入的新臺馬輪即可收受機車託運，如有託運需要，可洽航港局人員提供協助。

聯 絡 人：航務組 杜文允
聯絡電話：02-89788020</text:p>
          </table:table-cell>
          <table:table-cell table:number-columns-repeated="252"/>
        </table:table-row>
        <table:table-row table:style-name="ro1">
          <table:table-cell table:style-name="ce15" office:value-type="string">
            <text:p>2024-04-04</text:p>
          </table:table-cell>
          <table:table-cell table:style-name="ce15" office:value-type="string">
            <text:p>交通部林國顯次長視察蘇花海運備援，新臺馬輪明後天也將投入疏運，可同時載運旅客及車輛</text:p>
          </table:table-cell>
          <table:table-cell table:style-name="ce21" office:value-type="string">
            <text:p>因應昨（3）日上午7：58發生規模7.2地震，導致東部鐵公路中斷，交通部隨即啟動海運疏運備援機制，林國顯次長偕同航港局葉協隆局長，特別於今(4)日上午9時親自到蘇澳港視察蘇花海運備援情形，並慰勉工作人員及同仁的辛勞，請大家持續堅守崗位，發揮備援功效，維持人車順暢。航港局表示，截至今（4）日上午十點為止，登記由花蓮港往蘇澳港車輛計113部，蘇澳港往花蓮港計63部（其中3部為大貨車），共計176部，已於9：30準時開航前往花蓮港，預計下午1:30抵達花蓮。

航港局並強調，考量民眾需求，明(5)日除台北快輪仍提供服務外，已另協調可同時載運車輛及旅客的新臺馬輪加入疏運，新臺馬輪可載運642名旅客、45輛小客車或18輛遊覽車，預計5日上午9:30自蘇澳港開航，下午2:30自花蓮港返回蘇澳港，6日則預訂於上午9時自蘇澳港開航，下午1時30分自花蓮港返回蘇澳港，民眾可自由選擇，若以台北快輪託運車輪的民眾，亦可選擇搭乘新臺馬輪或利用鐵路接駁。相關航班資訊規劃如附件。

航港局進一步表示，歡迎有需要往返蘇花的旅客多加運用海運備援，該局將盡力提供完善服務，以維持人車順暢通行。


聯絡人及電話：
航務組：杜文允科長 02-89788020</text:p>
          </table:table-cell>
          <table:table-cell table:number-columns-repeated="252"/>
        </table:table-row>
        <table:table-row table:style-name="ro1">
          <table:table-cell table:style-name="ce15" office:value-type="string">
            <text:p>2024-04-03</text:p>
          </table:table-cell>
          <table:table-cell table:style-name="ce15" office:value-type="string">
            <text:p>因應0403地震東部鐵公路中斷，航港局緊急啟動海運車輛疏運備援機制託運車輛，旅客已安排臺鐵加開列車疏運</text:p>
          </table:table-cell>
          <table:table-cell table:style-name="ce21" office:value-type="string">
            <text:p>今（3）日上午7：58發生規模7.2地震，導致台9線蘇花公路158K下清水橋斷橋無法通行，東部鐵路礁溪與鳳林間停駛，交通部王國材部長立即責成航港局緊急調派船舶協助東部疏運，航港局已緊急調台北快輪(可載運230部小客車)投入疏運。

航港局表示，台北快輪已於今(3)日中午13時30分自臺北港開航至蘇澳港整備，執行車輛載運；至旅客部分，已協調臺鐵公司明(4)日加開列車協助託運車輛民眾搭乘，並另協調公路局安排接駁車輛接送民眾往返蘇澳新站至蘇澳港，以及花蓮火車站至花蓮港間。車輛寄送登記領取號碼牌及開航資訊如下：
1.蘇澳港部分：今(3)日下午3時於蘇澳港旅運中心(11號碼頭)開放車輛登記。
2.花蓮港部分：今(3)日下午3時於花蓮港警總隊值班櫃台(花蓮市港口路13號)開放車輛登記。
3.台北快輪預計明(4)日上午9時30分自蘇澳港開航，預計下午1時30分抵達花蓮港；明(4)日下午3時自花蓮港開航，預計晚上7時抵達蘇澳港。

航港局表示5日以後若有需求，將協調其他船舶投入備援疏運。


聯絡人及電話：
航務組：杜文允科長 02-89788020
北部航務中心：鄭南田技正03-9699157
蘇澳端：蔣世堅技正 03-9699085
花蓮端：林子琪 03-8509160
        林淑莞 03-8230172</text:p>
          </table:table-cell>
          <table:table-cell table:number-columns-repeated="252"/>
        </table:table-row>
        <table:table-row table:style-name="ro1">
          <table:table-cell table:style-name="ce15" office:value-type="string">
            <text:p>2024-04-01</text:p>
          </table:table-cell>
          <table:table-cell table:style-name="ce15" office:value-type="string">
            <text:p>清明前夕金門連日濃霧，航港局4/1、4/2啟動海運備援B計畫專船疏運</text:p>
          </table:table-cell>
          <table:table-cell table:style-name="ce21" office:value-type="string">
            <text:p>清明節即將到來，金門不少鄉親上週提早返鄉掃墓，昨(3/31)日金門尚義機場因濃霧影響，僅到站2班次、離站2班次、取消31架次航班，影響鄉親行程規劃，欲從臺灣前往金門的鄉親也受到影響，民航局已協調立榮航空加開航班及軍機協助疏運，但仍有旅客滯留機場，經陳玉珍立法委員今日協調民航局及航港局，啟動金門海運備援B計畫，由備援船舶雲豹輪於今明2天各1航次執行疏運。

航港局表示，本次備援船舶為「雲豹輪」高速客船，船舶噸位916噸、乘客定額552人，布袋-金門預計航行約4小時，航班資訊如下：

今日(4/1)約下午3時30分「藍鵲輪」自嘉義布袋港發船，至馬公改由「雲豹輪」執行，預計下午7時30分抵達金門水頭碼頭。

明日(4/2)預計配合金門尚義機場情況，於下午2時前自金門水頭碼頭返回嘉義布袋港。

今日上午民航局已統計西部各航空站有轉搭專船需求之民眾，計有臺北、臺中、臺南航空站共約90名旅客登記，民航局已安排遊覽車送往嘉義布袋港，餘座位嘉義布袋港現場將開放有需要的民眾自行前往港口登記候補。

航港局另提醒民眾，中央氣象署預報今(4/1)、明(4/2)兩天金門易有局部霧或低雲影響能見度，請明(4/2)日有需要旅客於金門航空站聯合補位櫃臺登記繳費，船票金額成人新臺幣1,000元，3歲以上未滿12歲兒童、65歲以上年長者、身心障礙者及其陪伴者1人等船票500元，未滿3歲兒童酌收保險費用100元。航港局將安排接駁車將返臺旅客送往嘉義高鐵站轉乘返家。


聯 絡 人：航務組 杜文允
聯絡電話：02-89788020</text:p>
          </table:table-cell>
          <table:table-cell table:number-columns-repeated="252"/>
        </table:table-row>
        <table:table-row table:style-name="ro1">
          <table:table-cell table:style-name="ce15" office:value-type="string">
            <text:p>2024-03-29</text:p>
          </table:table-cell>
          <table:table-cell table:style-name="ce15" office:value-type="string">
            <text:p>基隆燈塔慶生獻禮，航港局4月下旬推出燈塔志工服務</text:p>
          </table:table-cell>
          <table:table-cell table:style-name="ce21" office:value-type="string">
            <text:p>為推廣燈塔文化，提升觀光服務品質，航港局在今年首度成立燈塔志工服務隊，以基隆燈塔、燈塔文物館及三貂角燈塔為服務地點，並特別選在4月份歡慶基隆燈塔114歲生日，正式對外提供志工服務。

航港局表示，基隆燈塔於1900年4月1日點燈啟用，已歷經一世紀歲月的洗禮，今年初在航港局用心努力的整建修復後，開放民眾免費參觀並推出AR智慧導覽服務。有鑑於民眾參觀燈塔導覽服務需求日增，航港局除陸續建置燈塔智慧導覽服務外，並在今年初完成燈塔志工招募及訓練，4月下旬將開始提供燈塔志工導覽服務。

航港局進一步說明，民眾參觀基隆及三貂角燈塔時，如有導覽需求，可逕洽燈塔值班室登記，志工將於值勤時間整點時刻提供導覽服務；燈塔文物館目前則限團體申請參觀導覽，並請先洽航港局預約登記。歡迎有興趣的民眾，一同來燈塔聽志工說故事。

聯 絡 人：航安組 呂學鳳科長
聯絡電話：02-8978-6801</text:p>
          </table:table-cell>
          <table:table-cell table:number-columns-repeated="252"/>
        </table:table-row>
        <table:table-row table:style-name="ro1">
          <table:table-cell table:style-name="ce15" office:value-type="string">
            <text:p>2024-03-29</text:p>
          </table:table-cell>
          <table:table-cell table:style-name="ce15" office:value-type="string">
            <text:p>愛在七美嶼‧燈塔傳情意~4至9月周末限定開放</text:p>
          </table:table-cell>
          <table:table-cell table:style-name="ce21" office:value-type="string">
            <text:p>為推動燈塔觀光，航港局繼年初開放基隆燈塔後，推出「秘境限定遊~愛在七美嶼‧燈塔傳情意」活動，於3月30日至9月29日每周六、日及國定假日的上午9時至下午6時限定開放七美嶼燈塔！

1939年完工的七美嶼燈塔位於澎湖縣七美鄉的南角崖頂上，別名南滬燈塔，是日本人在臺灣興建的最後一座燈塔；塔高8.3公尺、燈高40.8公尺、公稱光程11.3浬。七美嶼燈塔塔身為鋼筋混凝土白色圓塔結構，外觀簡潔，配有五等電燈，燈塔基座與發電機室相連，發電機室獨特的拱型窗設計別具特色，但因園區腹地不大且存在高低落差，為確保遊客安全，平時並無對外開放。

航港局表示，本次為推動燈塔觀光、慶祝七美新遊客中心落成，並響應澎湖縣政府舉辦的海上花火節，特別安排此次「愛在七美嶼‧燈塔傳情意」限定開放活動。入園參觀民眾可親洽值班室現場工作人員，免費索取航港局限定發行七美嶼燈塔手繪明信片，每人限領一張，每日限量100張。

民眾只要將話語心意寫好，填妥寄/收件人及地址後，便可將明信片交給工作人員，免費代為寄送，讓您在燈塔見證下守護情意綿延。屆時遊客除了來七美欣賞浪漫璀璨煙火外，也別忘了到七美嶼燈塔走走，俯瞰美麗的海岸風光，感受當地的漁村文化。

航港局歡迎大家把握這難得的機會，前往七美嶼燈塔，也特別提醒前來參訪的遊客，進入燈塔園區時，請遵循園區內的安全指示，同時留意高低落差，注意自身安全。

聯 絡 人：航安組呂學鳳科長
聯絡電話：02-89786801</text:p>
          </table:table-cell>
          <table:table-cell table:number-columns-repeated="252"/>
        </table:table-row>
        <table:table-row table:style-name="ro1">
          <table:table-cell table:style-name="ce15" office:value-type="string">
            <text:p>2024-03-29</text:p>
          </table:table-cell>
          <table:table-cell table:style-name="ce15" office:value-type="string">
            <text:p>交通部航港局113年第一次航海人員測驗榜示 航海家族-兄弟同行的航海旅程</text:p>
          </table:table-cell>
          <table:table-cell table:style-name="ce21" office:value-type="string">
            <text:p>113年第一次航海人員測驗榜示典禮於3月29日上午在交通部航港局舉行。本次測驗報名人數858人，全程到考人數759人，一、二等船副、管輪等類科成績合格人數一等船副96人、一等管輪118人、二等船副12人、二等管輪7人，共計233人，合格率為30.70%，而本次整體合格率也較前次23.61%上升7.09%。其中一等管輪合格率37.11%較前次22.36%大幅提升了14.75%，合格人數達118人。

來自臺中梧棲的李家豪，他的父親是港口橋式起重機操機員，家裡三兄弟從小在父親的陪伴下看大船裝卸貨櫃的壯觀景象，對航港工作產生濃厚的興趣，他跟哥哥及弟弟都投考海事院校，目前分別就讀臺灣海洋大學商船學系、高雄科技大學航運技術系及台北海洋科技大學航海系，家豪跟哥哥都已經通過航海人員測驗，弟弟今年是第一次參測! 李家三兄弟一起向航海道路邁進。

李家豪在基隆海事求學時，學校安排到育英二號14天海上航行體驗期間，他心中已確定未來走向航海道路。海洋大學期間的海事知識積累，使李家豪對航海的熱情日益增長，110年間他先通過了二等船副航海人員測驗，111年又順利通過了一等船副測驗。談到通過航海人員測驗的技巧，家豪分享認真學習及充分準備是通過測驗的關鍵，同時也建議考生在遇到問題時，應即時向老師和同學尋求幫助，共同進步。

關於未來航海的工作方向，李家豪說散裝船相對於貨櫃船裝卸貨物的頻率較低，可以在海上享有較為寧靜的生活，希望未來能夠有機會到散裝船上實習，進一步了解散裝船的工作日常及特性。他認為航海是一種生活方式和精神追求，對他來說是個人成長歷程，也是三兄弟一起築夢之旅。李家豪鼓勵對未來迷茫的年輕人，可以選擇航海科系並成為船員，航海工作可以走遍世界每個角落，探索旅程的樂趣，正等著年輕人追求。此外，航輪科系畢業生還可以選擇多種航海相關職業，例如航輪教師、航政公務員、VTS及船公司內勤等，可以選擇的職業面向非常多元，不會有所侷限。

航港局表示，榜單公布後，應考人可利用MTNet查詢榜單及登入帳號密碼列印成績通知單。應考人如欲複查成績，應在榜示之次日起10日內（113年3月30日起113年4月8日止），登入MTNet (網址為 https://el.mtnet.gov.tw/EL03/EL030702/Index )「航海人員測驗管理子系統」之「線上申請作業」點選「成績複查申請」，依序填具資料並送出網路申請即可。

113年度第二次航海人員測驗將於113年6月1日至2日舉行，採網路報名，報名時間自113年3月30日0時起至113年4月8日下午5時止。詳情請至MTNet ( https://el.mtnet.gov.tw/EL03/EL030201/Index )航海人員測驗管理子系統查詢。

	


	聯 絡 人：船員組 呂云馨 科長
聯絡電話：02-89782642</text:p>
          </table:table-cell>
          <table:table-cell table:number-columns-repeated="252"/>
        </table:table-row>
        <table:table-row table:style-name="ro1">
          <table:table-cell table:style-name="ce15" office:value-type="string">
            <text:p>2024-03-28</text:p>
          </table:table-cell>
          <table:table-cell table:style-name="ce15" office:value-type="string">
            <text:p>航港局為提升航行安全，辦理布袋至澎湖航線開航前「客船緊急應變模擬演練」</text:p>
          </table:table-cell>
          <table:table-cell table:style-name="ce21" office:value-type="string">
            <text:p>嘉義布袋至澎湖客船航線每年航季旅客人次高達60萬人以上，交通部航港局為強化航行安全，今（28）日辦理「113年布袋商港客船緊急應變及救援能量模擬演練」。
本次演練由海有航運股份有限公司所屬之「太吉之星2號」客船進行消防滅火、海難通報機制、旅客疏散、緊急撤離、旅客安置、聯防互助機制、協助身心障礙者逃生等各項演練。海有公司事前的應變整備齊全，演練過程真實逼真，全體船員熟稔各項演練項目之操作，展現面對客船緊急狀況發生時之整備、應變及復原措施等能力。航港局同時邀集多家布袋至澎湖航線客船航商、臺灣港務股份有限公司高雄港務分公司、高雄港務警察總隊、海巡署布袋安檢所及嘉義縣消防局等單位一同參與，本次演練獲得各單位的肯定，並針對演練過程提供改善精進建議。
航港局表示，嘉義布袋至澎湖客船航線旅客人次逐年增加，航港局為確保人船航行安全，每年均會擇一客船辦理「布袋商港客船緊急應變及救援能量模擬演練」，本次演練有助於提升客船航行安全暨船員緊急應變能力，讓旅客的生命財產，獲得更多的安全保障。

聯絡人： 南部航務中心科長 蔡惠喻
聯絡電話： 06-3000275</text:p>
          </table:table-cell>
          <table:table-cell table:number-columns-repeated="252"/>
        </table:table-row>
        <table:table-row table:style-name="ro1">
          <table:table-cell table:style-name="ce15" office:value-type="string">
            <text:p>2024-03-27</text:p>
          </table:table-cell>
          <table:table-cell table:style-name="ce15" office:value-type="string">
            <text:p>航港局放寬跳島航線獎助，郵輪載客至離島觀光即可申請</text:p>
          </table:table-cell>
          <table:table-cell table:style-name="ce21" office:value-type="string">
            <text:p>為推動海洋觀光發展，提高國際郵輪靠泊臺灣離島的誘因，交通部航港局將延長跳島航線推廣獎助至114年底，國際郵輪跳島航線由原需跳2個以上臺灣離島放寬為1個離島即可申請獎助；另外，也同步修訂國內客船的跳島獎助作法，以擴大獎助效益，促進臺灣郵輪及客船市場更為穩定及長期的發展。

航港局局長葉協隆表示，為了吸引更多郵輪靠泊臺灣的離島，及推動我國客船經營跳島航線，已於113年3月26日修訂發布「交通部航港局推動跳島航線推廣獎助要點」，針對不同的郵輪噸位及郵輪靠泊離島的次數，設定相對應的獎勵金發放基準表，並採用累加方式給予獎勵金。以總噸位5,000的探索型郵輪為例，靠泊1個離島每航次可申請30萬元，2個離島每航次總計可申請60萬元；另針對具有臥艙的客船，修正為靠泊2個離島每航次即可申請10萬元，3個離島總計可申請40萬元，停靠越多離島獎助金額越高，每案獎助以400萬元為上限。希望透過獎勵金積極爭取全球各地區郵輪來臺離島停靠，並鼓勵國內客船業者經營跳島航線，以振興臺灣郵輪與客輪相關產業經濟，活絡離島地區觀光。

航港局進一步說明，除靠泊獎勵外，另提供航線行銷推廣獎助，對於境外旅客搭乘郵輪跳島航線或客船跳島航線業務的行銷規劃、產品發展、消費者推廣、主題宣傳或試航活動，將依實際支出金額之80%予以獎助，每案獎助以200萬元為上限。 

交通部航港局近期將依跳島航線推廣獎助規定受理獎助案件申請，審查通過之申請案將依預算額度分配獎助金，獎助期間至114年底，希望業者積極規劃臺灣離島跳島航線，期望帶領民眾體驗臺灣多元的島嶼風貌，為臺灣海運客運與藍色公路注入成長新動能!


	聯絡人：航務組 杜文允科長


	聯絡電話：02-8978-8020</text:p>
          </table:table-cell>
          <table:table-cell table:number-columns-repeated="252"/>
        </table:table-row>
        <table:table-row table:style-name="ro1">
          <table:table-cell table:style-name="ce15" office:value-type="string">
            <text:p>2024-03-22</text:p>
          </table:table-cell>
          <table:table-cell table:style-name="ce15" office:value-type="string">
            <text:p>航港局與觀光署聯手出擊 東部水域遊憩安全升級</text:p>
          </table:table-cell>
          <table:table-cell table:style-name="ce21" office:value-type="string">
            <text:p>為促進水域遊憩安全度及提升國內旅遊體驗，交通部航港局今(22)日與交通部觀光署花東縱谷國家風景區管理處於花蓮觀光熱門景點鯉魚潭共同舉辦「113年鯉魚潭水域航安演練與講習暨生態原生種魚類放流活動」，透過業者互助救援演練，並邀請專家學者對客、貨船及遊艇業者航安講習，以強化水域遊憩安全。

航港局東部航務中心與交通部觀光署花東縱谷國家風景區管理處為提升水域安全，自前(111)年起首次於花蓮鯉魚潭攜手辦理救援演練，模擬載客小船於航行時，遭遇主機失火、乘客落水、船舶失去動力等實境狀況，駕駛採取之緊急處置及業者啟動聯防互助機制，展現對事故之應處能力，內容充實且反應良好，獲業者及相關單位肯定。今年邁入第三年，本次演練協同交通部觀光署花東縱谷國家風景管理處、花蓮縣政府、壽豐消防分隊、壽豐鄉公所及花蓮鯉魚潭商圈發展協會等單位參與，亦邀集轄區內遊艇業者及載客小船業者共同觀摩，演練過程逼真，成效良好。另邀請國立臺灣海洋大學商船學系薛朝光教授，對相關人員就消防滅火、救生及群眾管理課題講授，提高人員急救、消防、防止污染等專業知識及觀念，於狀況發生時即時應處，降低人員傷亡。

航港局表示，辦理演練及航安講習之目的，除強化航行安全外，亦凝聚業者向心力以提升互助觀念，精進船舶航行人員緊急應變能力，創造旅客及業者間雙贏的環境，為水域旅遊提供更全面的安全保障，致力於提供一個更安全、更具吸引力的東部水域活動景點。

聯 絡 人：東部航務中心科長蔡翰元
聯絡電話：03-8227576</text:p>
          </table:table-cell>
          <table:table-cell table:number-columns-repeated="252"/>
        </table:table-row>
        <table:table-row table:style-name="ro1">
          <table:table-cell table:style-name="ce15" office:value-type="string">
            <text:p>2024-03-22</text:p>
          </table:table-cell>
          <table:table-cell table:style-name="ce15" office:value-type="string">
            <text:p>基隆燈塔3月23日再次開放參觀</text:p>
          </table:table-cell>
          <table:table-cell table:style-name="ce21" office:value-type="string">
            <text:p>交通部航港局宣布，基隆燈塔完成園區入口聯檢站上部建築物拆除工程，訂於3月23日重新開放參觀。 
 
航港局表示，基隆市定古蹟-基隆燈塔於西元1900年建造完成，迄今已逾百年，為維護及活化文化資產並結合基隆在地景點發展觀光，於112年完成「市定古蹟基隆燈塔修復再利用工程」，增設公共廁所、休憩平台及史蹟解說站後開放參觀，位於園區入口的聯檢站因已廢棄且不具文資價值，經完成文資評估程序後，航港局已完成拆除工程，訂於3月23日重新開放參觀。

歡迎喜愛基隆燈塔的遊客們，跟著AR虛擬導覽員「燈塔職人-阿守」的介紹，一同體驗燈塔歷史風貌、飽覽基隆商港風情及遠眺汪洋中的基隆嶼，來趟充滿知性的輕旅行。


聯 絡 人：航安組 科長 廖振傑
聯絡電話：02-8978-6810</text:p>
          </table:table-cell>
          <table:table-cell table:number-columns-repeated="252"/>
        </table:table-row>
        <table:table-row table:style-name="ro1">
          <table:table-cell table:style-name="ce15" office:value-type="string">
            <text:p>2024-03-20</text:p>
          </table:table-cell>
          <table:table-cell table:style-name="ce15" office:value-type="string">
            <text:p>航港局強化清明連假海運安全 展開固定航線載客船舶及海運客運場站抽查</text:p>
          </table:table-cell>
          <table:table-cell table:style-name="ce21" office:value-type="string">
            <text:p>交通部航港局今(20)日宣布，為因應清明連續假期之運輸需求，已協調業者加派航班疏運旅客，並啟動加強海運客運場站公共安全及客輪安全檢查，嚴格要求業者注重航行安全，不得超載旅客，以維護旅運安全。

航港局葉協隆局長表示，為確保清明連假海運順暢，及強化船舶航行安全管理，航港局113年3月20日起連續3日辦理「載客船舶及海運客運場站公共安全與營運服務聯合督檢」，預計進行79艘固定航線載客船舶及海運客運場站23處重點項目查察，以維護乘船旅客安全、出遊愉快，臺灣本島與離島間9條航線預計開航582航次，提供147,836人次之運能，滿足民眾海上運輸需求。

葉協隆強調，本次抽查重點將聚焦於載客船舶「開航前檢查船體外觀及結構無明顯損壞情形」、「開航前播放或示範救生衣穿著方法」、「火警警報系統」、「主機運行及排煙狀況是否正常」，海運客運場站「場站岸接設施」、「登離船之機械式棧橋」，若有影響航行安全缺失，將要求業者立即改善，並經複查確認始得開航。

航港局提醒，已要求業者於疏運期間，如遇天候不佳或其他不可抗力因素影響船舶航行，應於營業處、候船室等處所張貼公告，並以網路、廣播等多媒體方式對外公布。航港局並將於期間在官網即時公告航班開停航資訊 (航港局資訊網http://www.motcmpb.gov.tw/ 點選「為民服務」選項，於「航班表」項下查詢海運航班資訊)，提醒民眾於連假期間出遊前，查看氣象預報並確認最新航班動態，以利預先安排或調整行程。航港局也將視海象及天候狀況適時啟動海空聯繫機制，請民航局協調加派班機疏運旅客。

聯絡人、電話：
船舶組 林冠宏科長  (02)8978-6296  
航務組 杜文允科長  (02)8978-8020</text:p>
          </table:table-cell>
          <table:table-cell table:number-columns-repeated="252"/>
        </table:table-row>
        <table:table-row table:style-name="ro1">
          <table:table-cell table:style-name="ce15" office:value-type="string">
            <text:p>2024-03-19</text:p>
          </table:table-cell>
          <table:table-cell table:style-name="ce15" office:value-type="string">
            <text:p>航港局辦理布袋商港航安講習，提升航行安全專業知能</text:p>
          </table:table-cell>
          <table:table-cell table:style-name="ce21" office:value-type="string">
            <text:p>交通部航港局今(19)日辦理「113年度布袋商港航行安全講習」，本次講習邀請布袋商港在港航商16家及其船員約60餘人，透過專家學者、港公司及航港局共同授課，有助提升航行安全專業知識及建立船舶安全觀念。

航港局表示，本次邀請高雄科技大學蔡教授育明講授航行安全管理基本認知、船舶安全與應急管理、航行前的準備工作、航程中的操作等。高雄港務分公司講師吳偵猷說明布袋商港VTS管制措施相關規定、航道水域及助航標誌及管制重點宣導等。另航港局為降低布袋港進出港船舶擱淺風險，使航商及船員落實NSM制度評鑑重點，指派業務承辦人解說法規各項要求、航商及船員各自職責，並強調航程計畫作為NSM制度重要性。

航港局表示，布袋商港具特殊海氣象，夏季常受西南氣流影響，初次進港貨船或新更換之船員較不熟悉布袋港水域船舶操船特性，爰針對布袋商港客船及貨船之航商及船員，加強辦理航行安全教育訓練，俾利航商及船員了解布袋港水文特性及各項航行安全管制措施，並加強NSM制度標準化，以落實船舶安全管理。本次講習聘請外部學者，並由港公司及航港局從各方面深入淺出講授，提升布袋港航商及船員的安全專業知能，在面對船上各種可能發生的安全風險下，能有效應對，以降低意外事故發生機率，共同確保布袋港之航行安全。   


聯絡人:南部航務中心科長蔡惠喻
電話:06-3000275</text:p>
          </table:table-cell>
          <table:table-cell table:number-columns-repeated="252"/>
        </table:table-row>
        <table:table-row table:style-name="ro1">
          <table:table-cell table:style-name="ce15" office:value-type="string">
            <text:p>2024-03-18</text:p>
          </table:table-cell>
          <table:table-cell table:style-name="ce15" office:value-type="string">
            <text:p>富貴角燈塔3月18日起進行局部修繕暫停開放1週</text:p>
          </table:table-cell>
          <table:table-cell table:style-name="ce21" office:value-type="string">
            <text:p>交通部航港局宣布，富貴角燈塔辦理局部修繕工程自3月18日起進行施工暫停開放一週，預計3月26日完工後重新開放參觀。

航港局表示，富貴角燈塔於西元1962年重建為八角形混凝土結構燈塔，塔身外觀漆成黑白平行相間條紋，為北海岸的重要觀光景點及四極點燈塔（北）。園區內部份建物有老化危安疑慮，將辦理局部修繕工程，為利工程進行並確保遊客安全，工程期間將暫停開放參觀，所須工期約1週，俟3月26日完工後重新開放，造成喜愛富貴角燈塔遊客的不便，尚請見諒。

聯 絡 人：航安組呂學鳳
聯絡電話：02-89786801</text:p>
          </table:table-cell>
          <table:table-cell table:number-columns-repeated="252"/>
        </table:table-row>
        <table:table-row table:style-name="ro1">
          <table:table-cell table:style-name="ce15" office:value-type="string">
            <text:p>2024-03-02</text:p>
          </table:table-cell>
          <table:table-cell table:style-name="ce15" office:value-type="string">
            <text:p>基隆燈塔113年3月4日起進行廢棄建物拆除，暫停開放3週</text:p>
          </table:table-cell>
          <table:table-cell table:style-name="ce21" office:value-type="string">
            <text:p>交通部航港局宣布，基隆燈塔因需辦理園區入口聯檢站上部建築物拆除工程，自3月4日起進行施工暫停開放三週，預計3月下旬完工後重新開放參觀。

航港局表示，基隆市定古蹟-基隆燈塔於西元1900年建造完成，迄今已逾百年，112年完成「市定古蹟基隆燈塔修復再利用工程」，增設公共廁所、休憩平台及史蹟解說站後於今年1月10日開放參觀，成為航港局第22處開放參觀燈塔。但位於園區入口的聯檢站因已廢棄且不具文資價值，經完成文資評估程序後需辦理拆除工程，為利工程進行並確保遊客安全，工程期間將暫停開放參觀，所須工期約3週，俟3月下旬拆除工程完工後重新開放，造成喜愛基隆燈塔遊客的不便，尚請見諒。

     
聯 絡 人：航安組 科長 廖振傑
聯絡電話：02-8978-6810</text:p>
          </table:table-cell>
          <table:table-cell table:number-columns-repeated="252"/>
        </table:table-row>
        <table:table-row table:style-name="ro1">
          <table:table-cell table:style-name="ce15" office:value-type="string">
            <text:p>2024-03-02</text:p>
          </table:table-cell>
          <table:table-cell table:style-name="ce15" office:value-type="string">
            <text:p>113年第一次航海人員測驗今、明2天登場</text:p>
          </table:table-cell>
          <table:table-cell table:style-name="ce21" office:value-type="string">
            <text:p>交通部航港局表示，113年第一次航海人員測驗於今(3月2日)、明兩日於華夏科技大學(新北市)及高雄正修科技大學兩試區辦理，計有858名考生報考，首日測驗類別為一等船副及二等管輪，第一節應考299人，到考人數264人，到考率88.29%。

本次測驗報名人數達858人，較去年同期777人，成長10.4%，證明船員職業的魅力與吸引力不斷擴大。成為一名船員，不僅是追求夢想的開始，更是勇敢面對未知、挑戰自我極限的生活選擇，在航海的世界裡，將不斷學習、成長，探索無盡的大海與各種文化的交融。船員生涯並非只是一份工作，而是一場豐富精彩的旅程，一段充滿挑戰與成長的人生體驗。隨著航運業的蓬勃發展，我們期待更多有熱情和勇氣的夥伴加入我們的行列，共同譜寫屬於航海人的輝煌篇章！

近期國內流感與新冠疫情持續上升，航港局提醒參測人員於測驗期間，如有發燒或呼吸道症狀，建議自主配戴口罩，以維護試場其他考生及監場人員之健康。另航港局再次提醒考生：不得隨身攜帶具通訊功能之穿戴式裝置或器具，避免造成違規扣分之情事。

交通部航港局表示，本次測驗預計3月29日榜示，考畢試題及答案將於3月4日在交通部航港局航港單一窗口服務平臺MTNet航海人員測驗系統(網址為https://el.mtnet.gov.tw/EL03/EL030201)公布。如有試題疑義，請於本次測驗結束之次日起3日內，即3月6日前，登入「航海人員測驗系統」內之「線上申請作業」點選「試題疑義申請」，試題疑義結果亦將公布於MTNet航海人員測驗系統供考生參考，航港局也預祝所有參測考生考試順利，金榜題名。

聯 絡 人：船員組 呂云馨科長
聯絡電話：02-89782642</text:p>
          </table:table-cell>
          <table:table-cell table:number-columns-repeated="252"/>
        </table:table-row>
        <table:table-row table:style-name="ro1">
          <table:table-cell table:style-name="ce15" office:value-type="string">
            <text:p>2024-03-01</text:p>
          </table:table-cell>
          <table:table-cell table:style-name="ce15" office:value-type="string">
            <text:p>航港局舉辦「航港十二年 智慧新紀元」局慶活動  展示施政成果與未來展望</text:p>
          </table:table-cell>
          <table:table-cell table:style-name="ce21" office:value-type="string">
            <text:p>交通部航港局今(1)日於該局9樓大禮堂舉辦「航港十二年 智慧新紀元」局慶活動，慶祝航港局成立12周年，並藉此宣布該局「智慧航安2.0計畫」正式啟動，為全面提升航行安全開啟新的篇章。交通部林國顯次長、祁前次長文中、航政司韓振華司長、臺灣港務公司李賢義董事長、驗船中心謝謂君董事長、長榮海運張衍義董事長、陽明海運鄭貞茂董事長及海運相關公(工)協會、海事院校等海運界產官學重量級貴賓蒞臨會場，增添活動光采。局慶活動除邀請新航運合唱團演唱外，並播放航港局施政回顧影片。交通部前次長祁文中特別於會中致贈由夫人張美珍女士繪製的畫作「航港一號」，祝福航港局在航運航安業務上，能夠永續發展，一帆風順。活動現場也展示歷年豐碩施政成果與未來願景，期待海運產業能航向世界、讓世界看見臺灣。

交通部林國顯次長於致詞時表示，十二年前，交通部為提升臺灣港口的國際競爭力，促進航港政策及建設的永續發展，將原來的各個港務局的航運港政業務予以整合，涉及公權力的航政監理業務成立航港局負責，並由港務公司統籌港埠的經營管理，完成「政企分離」現代化的航港體制改革；十二年來，航港局積極營造優質航運環境，建立完善的管理體制，在航運政策的推動上有卓越成效，屢獲國際肯定，尤其海運是臺灣經濟發展的重要命脈，因為有航港局及海運業界努力不懈持續耕耘，才能讓臺灣的海運發展在全球占有一席之地，讓臺灣經濟不斷地持續成長，打造更優質的發展環境，林國顯特別讚許航港局現任局長及歷任首長的領導以及所有同仁的努力，讓全世界都看到臺灣堅強的海運實力。

航港局局長葉協隆表示，航港局是臺灣的航政監理機關，接軌國際守護航安、促進航運永續發展，維護離島交通平權，以及建構海洋觀光環境，是航港局的四大核心使命。過去十二年來，航港局積極推動我國航運與港埠發展，逐步展現出具體成果，在接軌國際守護航安方面，已連續六年獲得東京備忘錄白名單船旗國的肯定；尤其近年致力推動智慧航安計畫，建置海事中心及彰化風場VTS中心，進行全方位的航安監控，整合跨部會救援能量，強化風場航道通報機制。在促進航運永續發展方面，國籍航商船隊總載重噸在全球位居第八位，實力雄厚，尤以疫情期間全球缺艙塞港的時候，在各大航商與該局平穩小組平台的協力運作下，使台灣的出口貿易創下連續26個月正成長的紀錄。此外，為實現交通部「偏鄉交通平權」的政策理念，航港局除了新闢固定航線、補助汰換老舊客船及改善旅運設施，更於去(112)年完成了新臺馬輪及澎湖輪購建計畫，大幅提升離島海運服務品質，也成功打造「TAIWAN Hi」藍色公路優質品牌，從航港船遊四大面向努力優化臺灣的藍色公路旅遊環境，積極推廣遊艇活動、燈塔觀光以及跳島郵輪。

航港局於本次活動中向國人展現其多年來努力的成果，也向海運業界清晰傳達未來航港工作展望，秉持航政機關使命，持續推動智慧航安升級計畫，發揮創意、善用科技，並積極落實「優化離島交通、深化智慧航安、推廣海洋觀光、優化航港系統」等四大主軸工作，逐步達成「人本航港．海運好行」與「優質環境．航運永續」的願景及目標。


聯 絡 人：李沂真 科長
聯絡電話：02-8978-6884</text:p>
          </table:table-cell>
          <table:table-cell table:number-columns-repeated="252"/>
        </table:table-row>
        <table:table-row table:style-name="ro1">
          <table:table-cell table:style-name="ce15" office:value-type="string">
            <text:p>2024-02-21</text:p>
          </table:table-cell>
          <table:table-cell table:style-name="ce15" office:value-type="string">
            <text:p>航海人員測驗自2月21日起 開放下載測驗通知書</text:p>
          </table:table-cell>
          <table:table-cell table:style-name="ce21" office:value-type="string">
            <text:p>交通部航港局訂於3月2至3日舉辦113年第一次航海人員測驗，於華夏科技大學(新北市)及正修科技大學(高雄市)兩試區舉行，自即(21)日起於交通部航港局航港單一窗口服務平臺MTNet (網址為 https://web02.mtnet.gov.tw/ )航海人員測驗管理系統開放下載測驗通知書，參測人員請以空白紙張自行列印。

為使參測過程順遂，航港局提醒參測人員自行下載測驗通知書，先行檢視相關測驗資訊，如參測資格為暫准報名者，請於測驗當日第1節應試前攜帶畢業證書或學分證明相關文件正本至試務辦公室辦理資格驗證。另外，請勿攜帶具通訊、感應、拍攝、記錄功能裝置或設備入場(如智慧手環、手錶、眼鏡及佛珠等)，如有疑義，請配合監場人員確認及檢查，另本測驗僅可使用考選部公告之國家考試電子計算機之機型，其餘機型(如CASIO fx 350ES PLUS等)皆不得使用，國家考試電子計算機查詢網址 https://wwwc.moex.gov.tw/main/content/SubMenu.aspx?menu_id=162

本次測驗報名人數858人(臺北考區455人，高雄考區403人)，請考生寬估交通時間並提早出門，準備充足發揮實力，交通部航港局預祝所有參測考生考試順利，通過測驗金榜題名，早日開啟航海職業生涯。


聯 絡 人：船員組 呂云馨 科長
聯絡電話：02-89782642</text:p>
          </table:table-cell>
          <table:table-cell table:number-columns-repeated="252"/>
        </table:table-row>
        <table:table-row table:style-name="ro1">
          <table:table-cell table:style-name="ce15" office:value-type="string">
            <text:p>2024-01-31</text:p>
          </table:table-cell>
          <table:table-cell table:style-name="ce15" office:value-type="string">
            <text:p>春節搭船早訂票 返鄉團聚好如意</text:p>
          </table:table-cell>
          <table:table-cell table:style-name="ce21" office:value-type="string">
            <text:p>113年春節假期自113年2月8日(小年夜)至2月14日(大年初五)計有7天連假，交通部航港局將於2月7日起至2月15日止啟動春節連續假期海運交通疏運計畫。航港局表示，本次春節假期與往年相比天數略少，預估返鄉及出遊人潮將更為集中，目前均已協調督導各航線船舶運送業者全力支援運能提供，臺灣本島與離島間8條航線預計開航1,182航次，預估可提供24萬789人次之運能，至金馬小三通4條航線，預計開航180個航次，預估可提供50,284人次之運能，使民眾能順利返鄉、快樂出遊。

航港局指出，為保障旅運安全並確保載客船舶安全管理，已於去(112)年12月底針對113年元旦暨春節連續假期安排疏運前「海運客運場站公共安全與營運聯合督檢作業」，完成載客船舶安全全面檢查，民眾可利用海運場站或船舶上張貼的「載客船舶重要資訊QR code」，透過手機查詢抽檢結果，如有安全問題亦可線上即時反應，打造全民共同監督環境。

另為因應中國近期呼吸道疾病增溫趨勢，衛福部疾病管制署自1月17日起已於金門小三通水頭碼頭免費提供快篩試劑讓入境旅客索取。航港局也特別要求國內各固定客運航線船舶仍應維持每日重點區域清潔消毒，另針對交通船碼頭場站旅客進出動線、廁所等重點區域維持執行定時清消作業。航港局強調，為防堵流感、肺炎疫情於春節連假期間再次延燒，將於國內海運客運場站以LED跑馬燈、廣播等方式，持續宣導旅客注意呼吸道衛生及咳嗽禮節等個人衛生行為，並建議進入國內海運客運場站及搭乘船舶期間全程佩戴口罩，以保護自己與他人。

疏運期間如遇天候不佳或其他不可抗力因素影響客船航行，航港局已要求業者，應於營業處、候船室等處所張貼公告，並以網路、廣播等多媒體方式對外公布，航港局並將於官網即時公告航班開停航資訊(航港局資訊網http://www.motcmpb.gov.tw/點選「為民服務」選項，於「航班表」項下查詢海運航班資訊)，提醒民眾於連續假期出遊前，先參考氣象預報並確認最新航班動態，以利預先安排或調整行程。

此外，航港局也將視海象及天候狀況適時啟動海空聯繫機制，請民航局協調加派班機疏運旅客，同時並針對臺馬間、臺澎間、小琉球、東部、馬祖小三通、金門小三通等航線建置客船相互支援機制，倘遇船舶故障等特殊情事，即可有效應處旅客簽轉相關事宜。

春節期間民眾若有緊急特殊需求，航港局提供緊急服務電話：北部航務中心(02)8978-3530、中部航務中心0963-138735、南部航務中心(07)262-0762、東部航務中心(03)823-0172。

聯 絡 人：航務組 鄧明宗科長
聯絡電話：02-8978-6295</text:p>
          </table:table-cell>
          <table:table-cell table:number-columns-repeated="252"/>
        </table:table-row>
        <table:table-row table:style-name="ro1">
          <table:table-cell table:style-name="ce15" office:value-type="string">
            <text:p>2024-01-22</text:p>
          </table:table-cell>
          <table:table-cell table:style-name="ce15" office:value-type="string">
            <text:p>首屆亞洲跳島郵輪聯盟(AACA)推介會在臺盛大舉辦  臺韓日菲與全球七大國際郵輪商齊聚盛會!</text:p>
          </table:table-cell>
          <table:table-cell table:style-name="ce21" office:value-type="string">
            <text:p>交通部航港局今(22)日上午於臺北美福大飯店舉辦第一屆亞洲跳島郵輪聯盟(AACA)推介會，邀請韓國觀光公社、韓國全羅北道扶安郡、韓國郵輪研究院、菲律賓觀光部、日本福岡市港灣空港局與經濟觀光文化局、日本沖繩縣產業振興公社，與來自全球各地的七大國際郵輪航商代表進行交流。交通部林國顯次長、韓國全羅北道扶安郡權翼鉉郡守、韓國郵輪研究院林福順院長、韓國觀光公社金韓圭次長、菲律賓觀光部海瑟處長、日本福岡市早川哲史理事、沖繩產業振興公社上江洲辰德所長、澎湖縣林皆興副縣長、航港局葉協隆局長、觀光署林信任副署長、港務公司鄭淑惠副總經理、國內相關公協會、觀光圈與地方政府代表，以及皇家加勒比、公主、荷美、名勝、三井、珊瑚、星凝等七大郵輪航商均指派代表參與盛會，充分顯示全球郵輪業者對於亞洲郵輪市場的重視，以及亞洲跳島郵輪發展的潛力!主辦單位航港局在活動中別出心裁的安排代表臺灣文化的歌仔戲表演，更讓來自全球各地的國際貴賓留下深刻的印象。

交通部林國顯次長致詞時表示，依據國際郵輪協會(CLIA)的預測，2024年全球郵輪旅客量將達到3,570萬人次，高於2023年的3,150萬人次，預估成長幅度達13.3%，顯見全球郵輪市場正在加速復甦。隨著近年來「深度旅遊」已成為一股新興的觀光趨勢，跳島郵輪的風潮也正在全球各地形成，亞洲各國都擁有非常豐富的島嶼觀光資源，許多秘境值得旅客去探索，今日活動的開場表演以歌仔戲表演拉開序幕，深刻的代表臺灣傳統文化，此外，來自日本、韓國、菲律賓的代表也紛紛表示，透過探索型旅遊的跳島行程，可以讓來自世界各地的國際旅客，更深入了解當地文化特色、欣賞美景及品嚐美食，這也是許多中大型郵輪旅遊行程無法完成的體驗，更顯示亞洲跳島郵輪深具發展潛力。推廣國際觀光的振興復甦是交通部重要的施政方向之一，去年我們已經成功達成來臺國際旅客600萬人次的目標，今年我們的目標是達到1,200萬人次。因此，航港局積極推廣亞洲跳島郵輪，希望可以促成更多跳島郵輪航線的開發，爭取國際郵輪航商將亞洲島嶼做為靠泊目的地，成為亞洲郵輪市場成長的新動能！

航港局葉協隆局長表示，亞洲跳島郵輪聯盟(AACA)的倡議和發想，來自於臺灣、韓國以及菲律賓等國家的郵輪推廣單位，由於亞洲各國同時擁有許多豐富美麗又別具人文特色的島嶼，應透過整合資源，改以「亞洲隊」或「國際隊」的方式共同向全世界推廣亞洲的跳島郵輪旅遊。因此，本次推介會的舉辦有別於以往的論壇形式，特別搭建了可以直接讓國際郵輪航商(Buyer)與各國推廣單位、我國各地方政府、觀光圈及郵輪相關產業鏈業者等單位(Seller)面對面溝通討論的交流平台，總計會有120場次的輪桌交流，希望有效達成目的地的行銷，並實質促成雙方未來合作的機會。

韓國全羅北道特別自治道扶安郡權翼炫郡守致詞時表示，過去三年韓國郵輪產業雖遭受疫情重創，但相信接下來透過亞洲國家間的合作，可以讓亞洲郵輪觀光更加興盛。福岡市港灣空港局早川哲史理事及沖繩縣產業振興公社上江洲辰德所長也表示，這次的推廣介紹會可以讓各單位充分獲得來自全世界各地的資訊。菲律賓觀光部海瑟處長則表示，目前菲律賓的觀光旅遊已逐漸回到疫情前水準，但也希望未來郵輪旅遊產業可以更具韌性，能夠增強疫情再度發生時的應變措施，且現今郵輪是跨世代的活動，各年齡層的需求也不同，因此郵輪上須提供的設施也不同，而亞洲擁有很多島與資源，因此希望透過次的活動，未來能促成更多亞洲郵輪航線形成。

跳島郵輪是全球郵輪市場的新藍海，交通部航港局希望透過AACA推介會，能夠讓國際郵輪航商留下深刻的印象，促成更多亞洲跳島郵輪航線的開闢，也期待未來臺灣與亞洲島鏈國家在郵輪推廣上能夠更緊密的合作，共同攜手拓展亞洲跳島郵輪旅遊，讓更多國際旅客可以體驗亞洲島嶼的多元風貌，享受更豐富美好的郵輪旅程!


聯絡人:航務組  杜文允科長
聯絡電話: 02-89788020</text:p>
          </table:table-cell>
          <table:table-cell table:number-columns-repeated="252"/>
        </table:table-row>
        <table:table-row table:style-name="ro1">
          <table:table-cell table:style-name="ce15" office:value-type="string">
            <text:p>2024-01-09</text:p>
          </table:table-cell>
          <table:table-cell table:style-name="ce15" office:value-type="string">
            <text:p>基隆燈塔1月10日正式對外開放 做伙體驗AR互動樂趣</text:p>
          </table:table-cell>
          <table:table-cell table:style-name="ce21" office:value-type="string">
            <text:p>市定古蹟基隆燈塔將於113年1月10日正式對外開放參觀，成為全臺第22座開放參觀燈塔。航港局近年來透過燈塔修復以達到古蹟延用的目標，提升燈塔觀光服務品質，未來基隆燈塔開放後，將可串聯周邊景點成為登山步道第一站，除可飽覽基隆港往來船隻景色，觀賞巨型豪華郵輪進出外，民眾亦可沿步道參訪周邊白米甕炮台、仙洞巖、佛手洞、燈塔文物館、球子山燈塔等觀光景點，走跳基隆港西岸漫遊路線。
航港局表示，「市定古蹟基隆燈塔修復再利用工程」於112年底整建完工後，除增設公共廁所及休憩平台供遊客使用外，另於園區入口處增設「史蹟總體解說牌」及「解說站」，其中「史蹟總體解說牌」係介紹基隆燈塔之歷史及建築基本介紹古蹟指定為主，現況區域導覽平面配置為輔。至「解說站」則以1900年代的燈塔園區為基底建構3D模型，輔以現今燈塔所存遺構舊照及空拍照，呈現燈塔的前世今生，讓遊客基隆燈塔的歷史文化。
為讓每位來訪遊客更深入、快速瞭解基隆燈塔歷史與周邊環境，航港局藉由開發AR智慧導覽服務，使遊客在燈塔園區入口即可透過立牌說明的引導，輕鬆下載APP，透過AR虛擬導覽員「燈塔職人-阿守」的介紹，體驗景觀平台、備勤室、地下貯水池及防空洞等四大特色設施；同時針對白米甕砲臺、球子山燈塔、燈塔文物館海港大樓及阿根納造船廠遺構等五大周邊景點，提供360度環景簡介AR互動服務。
航港局進一步表示，由於基隆燈塔主燈室空間較為狹小，且室內燈器與相關設備仍有船舶助航的重要任務，目前暫不開放參觀。為使遊客能一窺主燈室內部環境，彌補無法參觀的遺憾，本次智慧導覽設計「透視看燈塔」的AR互動體驗，讓遊客透過APP就可看到燈塔主燈室的透視圖，揭開主燈室的神秘面紗；此外，透過刮刮看的童趣體驗，可以找出基隆燈塔從前的歷史風貌，看見燈塔昔日風華。
最後，航港局提醒，基隆燈塔周邊停車空間不足，呼籲民眾多利用大眾運輸工具前往，建議可於基隆火車站(南站)搭乘301或302等公車路線至太白莊站下車後步行約5分鐘即可到達，詳細班次及路線可至「基隆市公車便民資訊服務網」系統查詢。
https://ebus.klcba.gov.tw/KLBusRWDWeb/stopInfo.html
 
聯 絡 人：航安組 科長 呂學鳳 
聯絡電話：02-8978-6801</text:p>
          </table:table-cell>
          <table:table-cell table:number-columns-repeated="252"/>
        </table:table-row>
        <table:table-row table:style-name="ro1">
          <table:table-cell table:style-name="ce15" office:value-type="string">
            <text:p>2024-01-09</text:p>
          </table:table-cell>
          <table:table-cell table:style-name="ce15" office:value-type="string">
            <text:p>航港局112年成果豐碩 展望新年度聚焦四大重點工作</text:p>
          </table:table-cell>
          <table:table-cell table:style-name="ce21" office:value-type="string">
            <text:p>航港局今(9)日表示，過去一年該局積極推動「優化離島交通、深化智慧航安、推廣海洋觀光、優化航港系統」四大主軸工作，獲得豐碩成果，包括如期如期完成新臺馬輪、澎湖輪購建計畫，即時啟動蘇花中斷、金馬霧鎖海運備援，順利完成小三通復航、蘇澳至日本與那國島國會外交暨觀光破冰直航任務，臺中、雲林雷達建置工作，並完成近年規模最大海難災海實兵演習，打造「Taiwan Hi」藍色公路品牌，接續完成遊艇駕駛即測即評系統、iMarine航港發展資料庫、臺灣遊艇入口網YAPO三大系統上線；展望113年度，航港局將秉持航港專業及服務熱忱，朝「提升船舶航行安全、促進航運產業永續發展、建構海洋觀光環境、促進離島海運交通平權」四大面向，積極推動各項重要工作。
航港局局長葉協隆表示，回顧去(112)年重要工作成果，在「優化離島交通」部分，該局如期如質完成新臺馬輪、澎湖輪購建計畫，取代船齡高達三十餘年之臺馬輪、臺華輪，大幅提升離島海運交通品質，其中澎湖輪兼具美學設計的外觀及服務空間更獲得2023 TAIWAN DESIGN BEST 100的榮耀；在「深化智慧航安」部分，完成臺中、雲林雷達建置；中軌道衛星在112年1月12日獲國際衛星搜救組織宣告正式進入完全運轉能力(FOC)階段，讓我國成為東亞第一個與上層節點完成驗測通過的國家；連續6年進入東京備忘錄白名單，國輪監理成果獲國際肯定；完成近年規模最大(臺北港)海難災害實兵演習；「水運動員準備計畫」榮獲行政院112年度動員準備方案類計畫績優獎；在「推廣海洋觀光」部分，航港局與觀光署、港務公司合作辦理蘇澳港至日本與那國島直航交流活動，由立法院游院長率產官等各界代表與日方共同完成觀光踩線及破冰直航；推出海洋運輸新品牌「TAIWAN Hi」，讓藍色公路「高品質、優質、舒適」形象深植人心；活化高雄燈塔，獲觀光署評選為2023觀光亮點獎之10大景點設施獎，完成基隆燈塔整建，將於明(10)日開放參觀，成為全國第22個開放參觀燈塔；舉辦APEC韌性及永續郵輪產業論壇，成功爭取APEC基金贊助，係我國參與APEC海運專家小組之首例；在「優化航港系統」部分，啟用遊艇與動力小船駕駛測驗即測即評，有效提升試務效率並便於民眾參測；正式上線iMarine航港發展資料庫，加值應用豐富的航港業務數據資料，提供海運即時訊息；完成臺灣遊艇入口網YaPo，以一站式服務整合遊艇入出境、泊位申請、出海報備及遊艇旅遊資訊四大功能，促進遊艇產業蓬勃發展。
葉局長表示，今(113)年度的重點工作，在「提升船舶航行安全」面向，將完成風場航道VTS大樓，啟動智慧航安升級計畫；完成智慧航安監控船「航港1號」，提升海域監控應變效能；完成船舶智慧監理系統，提升檢查服務效能；精進乘客名冊雲端系統，確保客船乘船權益；舉辦郵輪、大型客船、風場災防演練及兵推，加強應變整備；在「促進航運產業永續發展」面向，規劃提出航運產業升級方案，健全我國航港產業經營環境；因應IMO 2050年淨零排放政策，航商已陸續購建雙燃料船，航港局將培訓新能源海事人才，並推動海事人員智慧訓練升級計畫，以因應國際海運數位發展趨勢；在「建構海洋觀光環境」面向，將積極促進跳島郵輪發展，串聯亞洲島嶼航線，預計於113年1月22日辦理「亞洲跳島郵輪聯盟推介會」，邀請日韓菲官方代表及7家國際郵輪航商代表參加，希望串聯亞洲鄰近各國積極促成以亞洲島嶼為目的地的郵輪產品遊程；4月份將配合清明連假推出高美燈塔成為全國第一個提供旅宿服務的燈塔園區，提供創新的旅遊體驗；另透過專業輔導地方政府推動遊艇泊區計畫，預計可完成8處區域整體規劃、推動4處工程建設；配合基隆港軍港西遷工程完成，積極推動基隆威海營區活化開發，打造海洋門戶新亮點；在「促進離島海運交通平權」面向，113年度金門水頭港區客運中心、屏東鹽埔客運園區、澎湖/布袋浮動碼頭、馬公港一號碼頭延建、馬祖猛澳候船室等場站設施均將陸續完工；補助購建離島交通船部分，113年度將啟動東部高齡客船汰換計畫，完成2艘東部新客船及澎湖白沙之星2號建造，並協助澎湖縣政府進行南海之星3號綜合規劃作業。
葉協隆局長進一步表示，航港局為我國航政機關，「接軌國際確保航安」、「促進航運永續發展」、「確保離島交通平權」、「建構海洋觀光環境」為該局四大工作主軸與使命，未來將持續發揮創意、善用科技，為海運帶來美好，並以執行力發揮團隊力量，如期如質做好各項工作，以逐步達成「人本航港．海運好行」與「優質環境．航運永續」的願景目標。

	


	

聯 絡 人：企劃組科長陳志佩
聯絡電話：(02)8978-6842</text:p>
          </table:table-cell>
          <table:table-cell table:number-columns-repeated="252"/>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NT$ </number:text>
      <number:number number:decimal-places="0" number:min-integer-digits="1" number:grouping="true"/>
      <number:text> </number:text>
    </number:number-style>
    <number:number-style style:name="N42P1" style:volatile="true">
      <number:text> </number:text>
      <number:text>NT$ -</number:text>
      <number:number number:decimal-places="0" number:min-integer-digits="1" number:grouping="true"/>
      <number:text> </number:text>
    </number:number-style>
    <number:text-style style:name="N42P2" style:volatile="true">
      <number:text> </number:text>
      <number:text>N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NT$ </number:text>
      <number:number number:min-integer-digits="1" number:grouping="true" number:decimal-places="2"/>
      <number:text> </number:text>
    </number:number-style>
    <number:number-style style:name="N44P1" style:volatile="true">
      <number:text> </number:text>
      <number:text>NT$ -</number:text>
      <number:number number:min-integer-digits="1" number:grouping="true" number:decimal-places="2"/>
      <number:text> </number:text>
    </number:number-style>
    <number:text-style style:name="N44P2" style:volatile="true">
      <number:text> </number:text>
      <number:text>N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office:styles>
  <office:automatic-styles>
    <style:page-layout style:name="pm1">
      <style:page-layout-properties style:print-orientation="portrait" fo:page-width="8.5in" fo:page-height="11in" style:scale-to="100%" style:print-page-order="ttb" fo:margin-left="0.75in" fo:margin-right="0.75in" fo:margin-top="0.5in" fo:margin-bottom="0.5in" style:first-page-number="continue" style:print="zero-value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新聞稿" style:display-name="PageStyle_新聞稿" style:page-layout-name="pm1">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office:document-meta>
</file>